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000000008000000087DEA33984F43A82A.png" manifest:media-type="image/png"/>
  <manifest:file-entry manifest:full-path="Pictures/1000000000000008000000080A4F7034B1A0A426.png" manifest:media-type="image/png"/>
  <manifest:file-entry manifest:full-path="Pictures/100002010000009E000000ED57C06526157D4F85.png" manifest:media-type="image/png"/>
  <manifest:file-entry manifest:full-path="content.xml" manifest:media-type="text/xml"/>
  <manifest:file-entry manifest:full-path="Thumbnails/thumbnail.png" manifest:media-type="image/png"/>
  <manifest:file-entry manifest:full-path="settings.xml" manifest:media-type="text/xml"/>
  <manifest:file-entry manifest:full-path="meta.xml" manifest:media-type="text/xml"/>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xmlns:smil="urn:oasis:names:tc:opendocument:xmlns:smil-compatible:1.0" xmlns:anim="urn:oasis:names:tc:opendocument:xmlns:animation:1.0" xmlns:officeooo="http://openoffice.org/2009/office" office:version="1.2">
  <office:scripts/>
  <office:font-face-decls>
    <style:font-face style:name="標楷體" svg:font-family="標楷體" style:font-family-generic="script" style:font-pitch="fixed"/>
    <style:font-face style:name="Arial" svg:font-family="Arial" style:font-pitch="variable"/>
    <style:font-face style:name="新細明體" svg:font-family="新細明體"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 Black" svg:font-family="'Arial Black'"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gr1" style:family="graphic" style:parent-style-name="standard" style:list-style-name="L1">
      <style:graphic-properties draw:stroke="none" draw:fill="none" draw:fill-color="#ffffff" draw:textarea-horizontal-align="justify" draw:textarea-vertical-align="top" draw:auto-grow-height="false" fo:min-height="1.01cm" fo:min-width="21.09cm" fo:padding-top="0.13cm" fo:padding-bottom="0.13cm" fo:padding-left="0.25cm" fo:padding-right="0.25cm" fo:wrap-option="wrap" draw:shadow-color="#808080"/>
      <style:paragraph-properties style:writing-mode="lr-tb"/>
    </style:style>
    <style:style style:name="gr2" style:family="graphic">
      <style:graphic-properties style:protect="size"/>
    </style:style>
    <style:style style:name="gr3" style:family="graphic" style:parent-style-name="無填入也無線條的物件">
      <style:graphic-properties draw:stroke="none" draw:fill="none" draw:fill-color="#ffffff" draw:textarea-horizontal-align="justify" draw:textarea-vertical-align="top" draw:fit-to-contour="true" fo:min-height="13.76cm" draw:shadow-color="#808080" draw:visible-area-left="0cm" draw:visible-area-top="0cm" draw:visible-area-width="5cm" draw:visible-area-height="5cm" draw:ole-draw-aspect="1"/>
      <style:paragraph-properties style:writing-mode="lr-tb"/>
    </style:style>
    <style:style style:name="pr1" style:family="presentation" style:parent-style-name="題名1-title">
      <style:graphic-properties draw:stroke="none" draw:fill="none" draw:fill-color="#ffffff" draw:textarea-horizontal-align="left" draw:textarea-vertical-align="middle" fo:min-height="3.823cm" draw:shadow="visible" draw:shadow-offset-x="0.106cm" draw:shadow-offset-y="0.106cm" draw:shadow-color="#000000" draw:shadow-opacity="100%"/>
      <style:paragraph-properties style:writing-mode="lr-tb"/>
    </style:style>
    <style:style style:name="pr2" style:family="presentation" style:parent-style-name="題名1-subtitle">
      <style:graphic-properties draw:stroke="none" draw:fill="none" draw:fill-color="#ffffff" draw:textarea-horizontal-align="justify" draw:textarea-vertical-align="top" fo:min-height="1.27cm" draw:shadow-color="#808080"/>
      <style:paragraph-properties style:writing-mode="lr-tb"/>
    </style:style>
    <style:style style:name="pr3" style:family="presentation" style:parent-style-name="題名1-notes">
      <style:graphic-properties draw:fill-color="#ffffff" fo:min-height="12.414cm"/>
      <style:paragraph-properties style:writing-mode="lr-tb"/>
    </style:style>
    <style:style style:name="pr4" style:family="presentation" style:parent-style-name="預設-title">
      <style:graphic-properties draw:stroke="none" draw:fill="none" draw:fill-color="#ffffff" draw:textarea-horizontal-align="justify" draw:textarea-vertical-align="middle" fo:min-height="1.941cm" draw:shadow="visible" draw:shadow-offset-x="0.035cm" draw:shadow-offset-y="0.106cm" draw:shadow-color="#000000"/>
      <style:paragraph-properties style:writing-mode="lr-tb"/>
    </style:style>
    <style:style style:name="pr5" style:family="presentation" style:parent-style-name="預設-notes">
      <style:graphic-properties draw:fill-color="#ffffff" fo:min-height="12.414cm"/>
      <style:paragraph-properties style:writing-mode="lr-tb"/>
    </style:style>
    <style:style style:name="P1" style:family="paragraph">
      <loext:graphic-properties draw:fill="none" draw:fill-color="#ffffff"/>
      <style:paragraph-properties fo:margin-left="0cm" fo:margin-right="0cm" fo:margin-top="0.246cm" fo:margin-bottom="0cm" fo:line-height="100%" fo:text-indent="0cm" style:punctuation-wrap="hanging" style:line-break="strict" style:writing-mode="lr-tb" style:font-independent-line-spacing="true"/>
    </style:style>
    <style:style style:name="P2" style:family="paragraph">
      <loext:graphic-properties draw:fill="none" draw:fill-color="#ffffff"/>
      <style:text-properties fo:color="#ccffff" fo:font-size="44pt" fo:language="zh" fo:country="TW" fo:font-style="italic" fo:font-weight="bold" style:font-size-asian="44pt" style:language-asian="zh" style:country-asian="TW" style:font-style-asian="italic" style:font-weight-asian="bold" style:font-size-complex="44pt" style:language-complex="zh" style:country-complex="TW" style:font-style-complex="italic" style:font-weight-complex="bold"/>
    </style:style>
    <style:style style:name="P3" style:family="paragraph">
      <loext:graphic-properties draw:fill="none" draw:fill-color="#ffffff"/>
      <style:text-properties fo:font-size="28pt" fo:language="zh" fo:country="TW" style:font-size-asian="28pt" style:language-asian="zh" style:country-asian="TW" style:font-size-complex="28pt" style:language-complex="zh" style:country-complex="TW"/>
    </style:style>
    <style:style style:name="P4" style:family="paragraph">
      <loext:graphic-properties draw:fill-color="#ffffff"/>
    </style:style>
    <style:style style:name="P5" style:family="paragraph">
      <loext:graphic-properties draw:fill="none" draw:fill-color="#ffffff"/>
    </style:style>
    <text:list-style style:name="L1">
      <text:list-level-style-number text:level="1" style:num-format="">
        <style:list-level-properties/>
        <style:text-properties fo:color="#ffffff" fo:font-size="100%"/>
      </text:list-level-style-number>
      <text:list-level-style-bullet text:level="2" text:bullet-char="•">
        <style:list-level-properties text:space-before="1.27cm"/>
        <style:text-properties style:font-name="Arial" fo:color="#ffffff" fo:font-size="100%"/>
      </text:list-level-style-bullet>
      <text:list-level-style-bullet text:level="3" text:bullet-char="•">
        <style:list-level-properties text:space-before="2.54cm"/>
        <style:text-properties style:font-name="Arial" fo:color="#ffffff" fo:font-size="100%"/>
      </text:list-level-style-bullet>
      <text:list-level-style-bullet text:level="4" text:bullet-char="•">
        <style:list-level-properties text:space-before="3.81cm"/>
        <style:text-properties style:font-name="Arial" fo:color="#ffffff" fo:font-size="100%"/>
      </text:list-level-style-bullet>
      <text:list-level-style-bullet text:level="5" text:bullet-char="•">
        <style:list-level-properties text:space-before="5.08cm"/>
        <style:text-properties style:font-name="Arial" fo:color="#ffffff" fo:font-size="100%"/>
      </text:list-level-style-bullet>
      <text:list-level-style-bullet text:level="6" text:bullet-char="•">
        <style:list-level-properties text:space-before="5.08cm"/>
        <style:text-properties style:font-name="Arial" fo:color="#ffffff" fo:font-size="100%"/>
      </text:list-level-style-bullet>
      <text:list-level-style-bullet text:level="7" text:bullet-char="•">
        <style:list-level-properties text:space-before="5.08cm"/>
        <style:text-properties style:font-name="Arial" fo:color="#ffffff" fo:font-size="100%"/>
      </text:list-level-style-bullet>
      <text:list-level-style-bullet text:level="8" text:bullet-char="•">
        <style:list-level-properties text:space-before="5.08cm"/>
        <style:text-properties style:font-name="Arial" fo:color="#ffffff" fo:font-size="100%"/>
      </text:list-level-style-bullet>
      <text:list-level-style-bullet text:level="9" text:bullet-char="•">
        <style:list-level-properties text:space-before="5.08cm"/>
        <style:text-properties style:font-name="Arial" fo:color="#ffffff" fo:font-size="100%"/>
      </text:list-level-style-bullet>
      <text:list-level-style-bullet text:level="10" text:bullet-char="•">
        <style:list-level-properties text:space-before="5.08cm"/>
        <style:text-properties style:font-name="Arial" fo:color="#ffffff" fo:font-size="100%"/>
      </text:list-level-style-bullet>
    </text:list-style>
  </office:automatic-styles>
  <office:body>
    <office:presentation>
      <presentation:date-time-decl presentation:name="dtd1" presentation:source="current-date" style:data-style-name="D1"/>
      <draw:page draw:name="page1" draw:style-name="dp1" draw:master-page-name="題名1" presentation:use-date-time-name="dtd1">
        <draw:custom-shape draw:name="Rectangle 6" draw:style-name="gr1" draw:text-style-name="P1" draw:layer="layout" svg:width="21.59cm" svg:height="1.27cm" svg:x="1.909cm" svg:y="16.325cm">
          <text:list text:style-name="L1">
            <text:list-header>
              <text:p/>
            </text:list-header>
          </text:list>
          <draw:enhanced-geometry svg:viewBox="0 0 21600 21600" draw:type="rectangle" draw:enhanced-path="M 0 0 L 21600 0 21600 21600 0 21600 0 0 Z N"/>
        </draw:custom-shape>
        <draw:frame presentation:style-name="pr1" draw:text-style-name="P2" draw:layer="layout" svg:width="17.992cm" svg:height="4.083cm" svg:x="5.503cm" svg:y="5.917cm" presentation:class="title" presentation:placeholder="true">
          <draw:text-box/>
        </draw:frame>
        <draw:frame presentation:style-name="pr2" draw:text-style-name="P3" draw:layer="layout" svg:width="21.59cm" svg:height="1.27cm" svg:x="1.693cm" svg:y="14.986cm" presentation:class="subtitle" presentation:placeholder="true">
          <draw:text-box/>
        </draw:frame>
        <presentation:notes draw:style-name="dp2">
          <draw:page-thumbnail draw:style-name="gr2" draw:layer="layout" svg:width="13.793cm" svg:height="10.345cm" svg:x="2.548cm" svg:y="2.067cm" draw:page-number="1" presentation:class="page"/>
          <draw:frame presentation:style-name="pr3" draw:text-style-name="P4" draw:layer="layout" svg:width="15.112cm" svg:height="12.414cm" svg:x="1.887cm" svg:y="13.101cm" presentation:class="notes" presentation:placeholder="true">
            <draw:text-box/>
          </draw:frame>
        </presentation:notes>
      </draw:page>
      <draw:page draw:name="page2" draw:style-name="dp1" draw:master-page-name="預設" presentation:use-date-time-name="dtd1">
        <draw:frame presentation:style-name="pr4" draw:text-style-name="P5" draw:layer="layout" svg:width="22.86cm" svg:height="2.201cm" svg:x="1.27cm" svg:y="0.55cm" presentation:class="title" presentation:placeholder="true">
          <draw:text-box/>
        </draw:frame>
        <draw:frame draw:style-name="gr3" draw:layer="layout" svg:width="22.86cm" svg:height="13.759cm" svg:x="1.27cm" svg:y="3.597cm" presentation:class="object" presentation:placeholder="true"/>
        <presentation:notes draw:style-name="dp2">
          <draw:page-thumbnail draw:style-name="gr2" draw:layer="layout" svg:width="13.793cm" svg:height="10.345cm" svg:x="2.548cm" svg:y="2.067cm" draw:page-number="2" presentation:class="page"/>
          <draw:frame presentation:style-name="pr5" draw:text-style-name="P4" draw:layer="layout" svg:width="15.112cm" svg:height="12.414cm" svg:x="1.887cm" svg:y="13.101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presentation="urn:oasis:names:tc:opendocument:xmlns:presentation:1.0" xmlns:smil="urn:oasis:names:tc:opendocument:xmlns:smil-compatible:1.0" xmlns:anim="urn:oasis:names:tc:opendocument:xmlns:animation:1.0" xmlns:officeooo="http://openoffice.org/2009/office" office:version="1.2">
  <office:font-face-decls>
    <style:font-face style:name="標楷體" svg:font-family="標楷體" style:font-family-generic="script" style:font-pitch="fixed"/>
    <style:font-face style:name="Arial" svg:font-family="Arial" style:font-pitch="variable"/>
    <style:font-face style:name="新細明體" svg:font-family="新細明體"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 Black" svg:font-family="'Arial Black'" style:font-family-generic="swiss" style:font-pitch="variable"/>
    <style:font-face style:name="Lucida Sans" svg:font-family="'Lucida Sans'" style:font-family-generic="system" style:font-pitch="variable"/>
    <style:font-face style:name="Tahoma" svg:font-family="Tahoma"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draw:gradient draw:name="Gradient_20_1" draw:display-name="Gradient 1" draw:style="linear" draw:start-color="#026e94" draw:end-color="#025775" draw:start-intensity="100%" draw:end-intensity="100%" draw:angle="0" draw:border="0%"/>
    <draw:gradient draw:name="Gradient_20_2" draw:display-name="Gradient 2" draw:style="linear" draw:start-color="#0f3d6b" draw:end-color="#0a2947" draw:start-intensity="100%" draw:end-intensity="100%" draw:angle="0" draw:border="0%"/>
    <draw:gradient draw:name="Gradient_20_3" draw:display-name="Gradient 3" draw:style="linear" draw:start-color="#026e94" draw:end-color="#2682a3" draw:start-intensity="100%" draw:end-intensity="100%" draw:angle="0" draw:border="0%"/>
    <draw:gradient draw:name="Gradient_20_4" draw:display-name="Gradient 4" draw:style="linear" draw:start-color="#0a2b4b" draw:end-color="#0f3d6b" draw:start-intensity="100%" draw:end-intensity="100%" draw:angle="0" draw:border="0%"/>
    <draw:gradient draw:name="填滿" draw:style="linear" draw:start-color="#ffffff" draw:end-color="#cccccc" draw:start-intensity="100%" draw:end-intensity="100%" draw:angle="300" draw:border="0%"/>
    <draw:gradient draw:name="填滿紅色" draw:style="linear" draw:start-color="#ff6d6d" draw:end-color="#c9211e" draw:start-intensity="100%" draw:end-intensity="100%" draw:angle="300" draw:border="0%"/>
    <draw:gradient draw:name="填滿綠色" draw:style="linear" draw:start-color="#77bc65" draw:end-color="#127622" draw:start-intensity="100%" draw:end-intensity="100%" draw:angle="300" draw:border="0%"/>
    <draw:gradient draw:name="填滿藍色" draw:style="linear" draw:start-color="#729fcf" draw:end-color="#355269" draw:start-intensity="100%" draw:end-intensity="100%" draw:angle="300" draw:border="0%"/>
    <draw:gradient draw:name="填滿黃色" draw:style="linear" draw:start-color="#ffde59" draw:end-color="#b47804" draw:start-intensity="100%" draw:end-intensity="100%" draw:angle="300" draw:border="0%"/>
    <draw:gradient draw:name="形狀" draw:style="rectangular" draw:cx="50%" draw:cy="50%" draw:start-color="#cccccc" draw:end-color="#ffffff" draw:start-intensity="100%" draw:end-intensity="100%" draw:angle="0" draw:border="0%"/>
    <draw:fill-image draw:name="Bitmap_20_1" draw:display-name="Bitmap 1" xlink:href="Pictures/1000000000000008000000087DEA33984F43A82A.png" xlink:type="simple" xlink:show="embed" xlink:actuate="onLoad"/>
    <draw:fill-image draw:name="Bitmap_20_2" draw:display-name="Bitmap 2" xlink:href="Pictures/1000000000000008000000080A4F7034B1A0A426.png" xlink:type="simple" xlink:show="embed" xlink:actuate="onLoad"/>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Liberation Serif" fo:font-size="24pt" fo:language="en" fo:country="US" style:font-name-asian="新細明體1" style:font-size-asian="24pt" style:language-asian="zh" style:country-asian="TW"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number text:level="1" style:num-format="">
            <style:list-level-properties/>
            <style:text-properties fo:color="#ffffff" fo:font-size="100%"/>
          </text:list-level-style-number>
          <text:list-level-style-bullet text:level="2" text:bullet-char="•">
            <style:list-level-properties text:space-before="1.27cm"/>
            <style:text-properties style:font-name="Arial" fo:color="#ffffff" fo:font-size="100%"/>
          </text:list-level-style-bullet>
          <text:list-level-style-bullet text:level="3" text:bullet-char="•">
            <style:list-level-properties text:space-before="2.54cm"/>
            <style:text-properties style:font-name="Arial" fo:color="#ffffff" fo:font-size="100%"/>
          </text:list-level-style-bullet>
          <text:list-level-style-bullet text:level="4" text:bullet-char="•">
            <style:list-level-properties text:space-before="3.81cm"/>
            <style:text-properties style:font-name="Arial" fo:color="#ffffff" fo:font-size="100%"/>
          </text:list-level-style-bullet>
          <text:list-level-style-bullet text:level="5" text:bullet-char="•">
            <style:list-level-properties text:space-before="5.08cm"/>
            <style:text-properties style:font-name="Arial" fo:color="#ffffff" fo:font-size="100%"/>
          </text:list-level-style-bullet>
          <text:list-level-style-bullet text:level="6" text:bullet-char="•">
            <style:list-level-properties text:space-before="5.08cm"/>
            <style:text-properties style:font-name="Arial" fo:color="#ffffff" fo:font-size="100%"/>
          </text:list-level-style-bullet>
          <text:list-level-style-bullet text:level="7" text:bullet-char="•">
            <style:list-level-properties text:space-before="5.08cm"/>
            <style:text-properties style:font-name="Arial" fo:color="#ffffff" fo:font-size="100%"/>
          </text:list-level-style-bullet>
          <text:list-level-style-bullet text:level="8" text:bullet-char="•">
            <style:list-level-properties text:space-before="5.08cm"/>
            <style:text-properties style:font-name="Arial" fo:color="#ffffff" fo:font-size="100%"/>
          </text:list-level-style-bullet>
          <text:list-level-style-bullet text:level="9" text:bullet-char="•">
            <style:list-level-properties text:space-before="5.08cm"/>
            <style:text-properties style:font-name="Arial" fo:color="#ffffff" fo:font-size="100%"/>
          </text:list-level-style-bullet>
          <text:list-level-style-bullet text:level="10" text:bullet-char="•">
            <style:list-level-properties text:space-before="5.08cm"/>
            <style:text-properties style:font-name="Arial" fo:color="#ffffff" fo:font-size="100%"/>
          </text:list-level-style-bullet>
        </text:list-style>
      </style:graphic-properties>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ffffff" style:text-outline="false" style:text-line-through-style="none" style:text-line-through-type="none" style:text-position="0% 100%" style:font-name="Arial" fo:font-family="Arial" style:font-pitch="variable" fo:font-size="18pt" fo:font-style="normal" fo:text-shadow="none" style:text-underline-style="none" fo:font-weight="normal" style:font-name-asian="微軟正黑體" style:font-family-asian="微軟正黑體"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style style:name="無填入也無線條的物件"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形狀"/>
      <style:text-properties fo:font-size="14pt" fo:font-weight="bold"/>
    </style:style>
    <style:style style:name="Filled" style:family="graphic" style:parent-style-name="Shapes">
      <style:graphic-properties draw:fill="gradient" draw:fill-gradient-name="填滿"/>
    </style:style>
    <style:style style:name="Filled_20_Blue" style:display-name="Filled Blue" style:family="graphic" style:parent-style-name="Filled">
      <style:graphic-properties draw:fill-gradient-name="填滿藍色"/>
      <style:text-properties fo:color="#ffffff"/>
    </style:style>
    <style:style style:name="Filled_20_Green" style:display-name="Filled Green" style:family="graphic" style:parent-style-name="Filled">
      <style:graphic-properties draw:fill-gradient-name="填滿綠色"/>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填滿紅色"/>
      <style:text-properties fo:color="#ffffff"/>
    </style:style>
    <style:style style:name="Filled_20_Yellow" style:display-name="Filled Yellow" style:family="graphic" style:parent-style-name="Filled">
      <style:graphic-properties draw:fill-gradient-name="填滿黃色"/>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預設-background" style:family="presentation">
      <style:graphic-properties draw:stroke="none" draw:fill="gradient" draw:fill-color="#026e94" draw:fill-gradient-name="Gradient_20_1" draw:textarea-horizontal-align="center" draw:textarea-vertical-align="middle" draw:shadow-color="#808080"/>
      <style:paragraph-properties fo:text-align="center"/>
    </style:style>
    <style:style style:name="預設-backgroundobjects" style:family="presentation">
      <style:graphic-properties draw:textarea-horizontal-align="justify" draw:textarea-vertical-align="top" fo:padding-top="0.13cm" fo:padding-bottom="0.13cm" fo:padding-left="0.25cm" fo:padding-right="0.25cm" draw:shadow="hidden" draw:shadow-offset-x="0.2cm" draw:shadow-offset-y="0.2cm" draw:shadow-color="#808080">
        <text:list-style style:name="預設-backgroundobjects">
          <text:list-level-style-number text:level="1" style:num-format="">
            <style:list-level-properties/>
            <style:text-properties fo:color="#000000" fo:font-size="100%"/>
          </text:list-level-style-number>
          <text:list-level-style-bullet text:level="2" text:bullet-char="•">
            <style:list-level-properties text:space-before="1.27cm"/>
            <style:text-properties style:font-name="Arial" fo:color="#000000" fo:font-size="100%"/>
          </text:list-level-style-bullet>
          <text:list-level-style-bullet text:level="3" text:bullet-char="•">
            <style:list-level-properties text:space-before="2.54cm"/>
            <style:text-properties style:font-name="Arial" fo:color="#000000" fo:font-size="100%"/>
          </text:list-level-style-bullet>
          <text:list-level-style-bullet text:level="4" text:bullet-char="•">
            <style:list-level-properties text:space-before="3.81cm"/>
            <style:text-properties style:font-name="Arial" fo:color="#000000" fo:font-size="100%"/>
          </text:list-level-style-bullet>
          <text:list-level-style-bullet text:level="5" text:bullet-char="•">
            <style:list-level-properties text:space-before="5.08cm"/>
            <style:text-properties style:font-name="Arial" fo:color="#000000" fo:font-size="100%"/>
          </text:list-level-style-bullet>
          <text:list-level-style-bullet text:level="6" text:bullet-char="•">
            <style:list-level-properties text:space-before="5.08cm"/>
            <style:text-properties style:font-name="Arial" fo:color="#000000" fo:font-size="100%"/>
          </text:list-level-style-bullet>
          <text:list-level-style-bullet text:level="7" text:bullet-char="•">
            <style:list-level-properties text:space-before="5.08cm"/>
            <style:text-properties style:font-name="Arial" fo:color="#000000" fo:font-size="100%"/>
          </text:list-level-style-bullet>
          <text:list-level-style-bullet text:level="8" text:bullet-char="•">
            <style:list-level-properties text:space-before="5.08cm"/>
            <style:text-properties style:font-name="Arial" fo:color="#000000" fo:font-size="100%"/>
          </text:list-level-style-bullet>
          <text:list-level-style-bullet text:level="9" text:bullet-char="•">
            <style:list-level-properties text:space-before="5.08cm"/>
            <style:text-properties style:font-name="Arial" fo:color="#000000" fo:font-size="100%"/>
          </text:list-level-style-bullet>
          <text:list-level-style-bullet text:level="10" text:bullet-char="•">
            <style:list-level-properties text:space-before="5.08cm"/>
            <style:text-properties style:font-name="Arial" fo:color="#000000" fo:font-size="100%"/>
          </text:list-level-style-bullet>
        </text:list-style>
      </style:graphic-properties>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line-through-type="none" style:text-position="0% 100%" style:font-name="Arial" fo:font-family="Arial"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預設-notes" style:family="presentation">
      <style:graphic-properties draw:stroke="none" draw:fill="none">
        <text:list-style style:name="預設-notes">
          <text:list-level-style-number text:level="1" style:num-format="">
            <style:list-level-properties/>
            <style:text-properties fo:color="#000000" fo:font-size="100%"/>
          </text:list-level-style-number>
          <text:list-level-style-bullet text:level="2" text:bullet-char="•">
            <style:list-level-properties text:space-before="1.27cm"/>
            <style:text-properties style:font-name="Arial" fo:color="#000000" fo:font-size="100%"/>
          </text:list-level-style-bullet>
          <text:list-level-style-bullet text:level="3" text:bullet-char="•">
            <style:list-level-properties text:space-before="2.54cm"/>
            <style:text-properties style:font-name="Arial" fo:color="#000000" fo:font-size="100%"/>
          </text:list-level-style-bullet>
          <text:list-level-style-bullet text:level="4" text:bullet-char="•">
            <style:list-level-properties text:space-before="3.81cm"/>
            <style:text-properties style:font-name="Arial" fo:color="#000000" fo:font-size="100%"/>
          </text:list-level-style-bullet>
          <text:list-level-style-bullet text:level="5" text:bullet-char="•">
            <style:list-level-properties text:space-before="5.08cm"/>
            <style:text-properties style:font-name="Arial" fo:color="#000000" fo:font-size="100%"/>
          </text:list-level-style-bullet>
          <text:list-level-style-bullet text:level="6" text:bullet-char="•">
            <style:list-level-properties text:space-before="5.08cm"/>
            <style:text-properties style:font-name="Arial" fo:color="#000000" fo:font-size="100%"/>
          </text:list-level-style-bullet>
          <text:list-level-style-bullet text:level="7" text:bullet-char="•">
            <style:list-level-properties text:space-before="5.08cm"/>
            <style:text-properties style:font-name="Arial" fo:color="#000000" fo:font-size="100%"/>
          </text:list-level-style-bullet>
          <text:list-level-style-bullet text:level="8" text:bullet-char="•">
            <style:list-level-properties text:space-before="5.08cm"/>
            <style:text-properties style:font-name="Arial" fo:color="#000000" fo:font-size="100%"/>
          </text:list-level-style-bullet>
          <text:list-level-style-bullet text:level="9" text:bullet-char="•">
            <style:list-level-properties text:space-before="5.08cm"/>
            <style:text-properties style:font-name="Arial" fo:color="#000000" fo:font-size="100%"/>
          </text:list-level-style-bullet>
          <text:list-level-style-bullet text:level="10" text:bullet-char="•">
            <style:list-level-properties text:space-before="5.08cm"/>
            <style:text-properties style:font-name="Arial"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000000" style:text-outline="false" style:text-line-through-style="none" style:text-line-through-type="none" style:text-position="0% 100%" style:font-name="Arial" fo:font-family="Arial" style:font-pitch="variable" fo:font-size="12pt" fo:font-style="normal" fo:text-shadow="none" style:text-underline-style="none" fo:font-weight="normal" fo:background-color="transparent" style:font-name-asian="微軟正黑體" style:font-family-asian="微軟正黑體" style:font-family-generic-asian="system" style:font-pitch-asian="variable" style:font-size-asian="12pt" style:font-style-asian="normal" style:font-weight-asian="normal" style:font-name-complex="Lucida Sans" style:font-family-complex="'Lucida Sans'"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預設-outline1" style:family="presentation">
      <style:graphic-properties draw:stroke="none" draw:fill="none" draw:textarea-horizontal-align="justify" draw:textarea-vertical-align="top" draw:auto-grow-height="false" draw:fit-to-size="shrink-to-fit" style:shrink-to-fit="true" fo:padding-top="0.13cm" fo:padding-bottom="0.13cm" fo:padding-left="0.25cm" fo:padding-right="0.25cm">
        <text:list-style style:name="預設-outline1">
          <text:list-level-style-bullet text:level="1" text:bullet-char="•">
            <style:list-level-properties text:min-label-width="0.952cm"/>
            <style:text-properties style:font-name="Arial" fo:color="#ffffff" fo:font-size="100%"/>
          </text:list-level-style-bullet>
          <text:list-level-style-bullet text:level="2" text:bullet-char="–">
            <style:list-level-properties text:space-before="1.27cm" text:min-label-width="0.793cm"/>
            <style:text-properties style:font-name="Arial" fo:color="#ffffff" fo:font-size="100%"/>
          </text:list-level-style-bullet>
          <text:list-level-style-bullet text:level="3" text:bullet-char="•">
            <style:list-level-properties text:space-before="2.54cm" text:min-label-width="0.635cm"/>
            <style:text-properties style:font-name="Arial" fo:color="#ffffff" fo:font-size="100%"/>
          </text:list-level-style-bullet>
          <text:list-level-style-bullet text:level="4" text:bullet-char="–">
            <style:list-level-properties text:space-before="3.81cm" text:min-label-width="0.635cm"/>
            <style:text-properties style:font-name="Arial" fo:color="#ffffff" fo:font-size="100%"/>
          </text:list-level-style-bullet>
          <text:list-level-style-bullet text:level="5" text:bullet-char="»">
            <style:list-level-properties text:space-before="5.08cm" text:min-label-width="0.635cm"/>
            <style:text-properties style:font-name="Arial" fo:color="#ffffff" fo:font-size="100%"/>
          </text:list-level-style-bullet>
          <text:list-level-style-bullet text:level="6" text:bullet-char="»">
            <style:list-level-properties text:space-before="5.08cm" text:min-label-width="0.635cm"/>
            <style:text-properties style:font-name="Arial" fo:color="#ffffff" fo:font-size="100%"/>
          </text:list-level-style-bullet>
          <text:list-level-style-bullet text:level="7" text:bullet-char="»">
            <style:list-level-properties text:space-before="5.08cm" text:min-label-width="0.635cm"/>
            <style:text-properties style:font-name="Arial" fo:color="#ffffff" fo:font-size="100%"/>
          </text:list-level-style-bullet>
          <text:list-level-style-bullet text:level="8" text:bullet-char="»">
            <style:list-level-properties text:space-before="5.08cm" text:min-label-width="0.635cm"/>
            <style:text-properties style:font-name="Arial" fo:color="#ffffff" fo:font-size="100%"/>
          </text:list-level-style-bullet>
          <text:list-level-style-bullet text:level="9" text:bullet-char="»">
            <style:list-level-properties text:space-before="5.08cm" text:min-label-width="0.635cm"/>
            <style:text-properties style:font-name="Arial" fo:color="#ffffff" fo:font-size="100%"/>
          </text:list-level-style-bullet>
          <text:list-level-style-bullet text:level="10" text:bullet-char="»">
            <style:list-level-properties text:space-before="5.08cm" text:min-label-width="0.635cm"/>
            <style:text-properties style:font-name="Arial" fo:color="#ffffff" fo:font-size="100%"/>
          </text:list-level-style-bullet>
        </text:list-style>
      </style:graphic-properties>
      <style:paragraph-properties fo:margin-left="0cm" fo:margin-right="0cm" fo:margin-top="0.282cm" fo:margin-bottom="0cm" fo:line-height="100%" fo:text-align="start" fo:text-indent="0cm" style:punctuation-wrap="simple" style:line-break="normal" style:writing-mode="lr-tb" style:font-independent-line-spacing="true">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text-properties fo:font-variant="normal" fo:text-transform="none" fo:color="#ffffff" style:text-outline="false" style:text-line-through-style="none" style:text-line-through-type="none" style:text-position="0% 100%" style:font-name="Arial" fo:font-family="Arial" style:font-pitch="variable" fo:font-size="32pt" fo:font-style="normal" fo:text-shadow="none" style:text-underline-style="none" fo:font-weight="normal" fo:background-color="transparent" style:font-name-asian="微軟正黑體" style:font-family-asian="微軟正黑體"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預設-outline2" style:family="presentation" style:parent-style-name="預設-outline1">
      <style:graphic-properties>
        <text:list-style style:name="預設-outline2">
          <text:list-level-style-bullet text:level="1" text:bullet-char="»">
            <style:list-level-properties text:space-before="5.08cm" text:min-label-width="0.635cm"/>
            <style:text-properties style:font-name="Arial" fo:color="#ffffff" fo:font-size="100%"/>
          </text:list-level-style-bullet>
          <text:list-level-style-bullet text:level="2" text:bullet-char="–">
            <style:list-level-properties text:space-before="1.27cm" text:min-label-width="0.793cm"/>
            <style:text-properties style:font-name="Arial" fo:color="#ffffff" fo:font-size="100%"/>
          </text:list-level-style-bullet>
          <text:list-level-style-bullet text:level="3" text:bullet-char="•">
            <style:list-level-properties text:space-before="2.54cm" text:min-label-width="0.635cm"/>
            <style:text-properties style:font-name="Arial" fo:color="#ffffff" fo:font-size="100%"/>
          </text:list-level-style-bullet>
          <text:list-level-style-bullet text:level="4" text:bullet-char="–">
            <style:list-level-properties text:space-before="3.81cm" text:min-label-width="0.635cm"/>
            <style:text-properties style:font-name="Arial" fo:color="#ffffff" fo:font-size="100%"/>
          </text:list-level-style-bullet>
          <text:list-level-style-bullet text:level="5" text:bullet-char="»">
            <style:list-level-properties text:space-before="5.08cm" text:min-label-width="0.635cm"/>
            <style:text-properties style:font-name="Arial" fo:color="#ffffff" fo:font-size="100%"/>
          </text:list-level-style-bullet>
          <text:list-level-style-bullet text:level="6" text:bullet-char="»">
            <style:list-level-properties text:space-before="5.08cm" text:min-label-width="0.635cm"/>
            <style:text-properties style:font-name="Arial" fo:color="#ffffff" fo:font-size="100%"/>
          </text:list-level-style-bullet>
          <text:list-level-style-bullet text:level="7" text:bullet-char="»">
            <style:list-level-properties text:space-before="5.08cm" text:min-label-width="0.635cm"/>
            <style:text-properties style:font-name="Arial" fo:color="#ffffff" fo:font-size="100%"/>
          </text:list-level-style-bullet>
          <text:list-level-style-bullet text:level="8" text:bullet-char="»">
            <style:list-level-properties text:space-before="5.08cm" text:min-label-width="0.635cm"/>
            <style:text-properties style:font-name="Arial" fo:color="#ffffff" fo:font-size="100%"/>
          </text:list-level-style-bullet>
          <text:list-level-style-bullet text:level="9" text:bullet-char="»">
            <style:list-level-properties text:space-before="5.08cm" text:min-label-width="0.635cm"/>
            <style:text-properties style:font-name="Arial" fo:color="#ffffff" fo:font-size="100%"/>
          </text:list-level-style-bullet>
          <text:list-level-style-bullet text:level="10" text:bullet-char="»">
            <style:list-level-properties text:space-before="5.08cm" text:min-label-width="0.635cm"/>
            <style:text-properties style:font-name="Arial" fo:color="#ffffff" fo:font-size="100%"/>
          </text:list-level-style-bullet>
        </text:list-style>
      </style:graphic-properties>
      <style:paragraph-properties fo:margin-left="0cm" fo:margin-right="0cm" fo:margin-top="0.246cm" fo:margin-bottom="0cm" fo:line-height="100%" fo:text-align="start" fo:text-indent="0cm" style:punctuation-wrap="simple" style:line-break="normal" style:writing-mode="lr-tb" style:font-independent-line-spacing="true">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color="#ffffff" style:text-line-through-style="none" style:text-line-through-type="none" style:text-position="0% 100%" style:font-name="Arial" fo:font-family="Arial" style:font-pitch="variable" fo:font-size="28pt" fo:font-style="normal" fo:text-shadow="none" style:text-underline-style="none" fo:font-weight="normal" style:font-size-asian="28pt" style:font-style-asian="normal" style:font-weight-asian="normal" style:font-size-complex="28pt" style:font-style-complex="normal" style:font-weight-complex="normal" style:font-relief="none"/>
    </style:style>
    <style:style style:name="預設-outline3" style:family="presentation" style:parent-style-name="預設-outline2">
      <style:paragraph-properties fo:margin-left="0cm" fo:margin-right="0cm" fo:margin-top="0.211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color="#ffffff" style:text-line-through-style="none" style:text-line-through-type="none" style:text-position="0% 100%" style:font-name="Arial" fo:font-family="Arial" style:font-pitch="variable" fo:font-size="24pt" fo:font-style="normal" fo:text-shadow="none" style:text-underline-style="none" fo:font-weight="normal" style:font-size-asian="24pt" style:font-style-asian="normal" style:font-weight-asian="normal" style:font-size-complex="24pt" style:font-style-complex="normal" style:font-weight-complex="normal" style:font-relief="none"/>
    </style:style>
    <style:style style:name="預設-outline4" style:family="presentation" style:parent-style-name="預設-outline3">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預設-outline5" style:family="presentation" style:parent-style-name="預設-outline4">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預設-outline6" style:family="presentation" style:parent-style-name="預設-outline5">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預設-outline7" style:family="presentation" style:parent-style-name="預設-outline6">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預設-outline8" style:family="presentation" style:parent-style-name="預設-outline7">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預設-outline9" style:family="presentation" style:parent-style-name="預設-outline8">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預設-subtitle" style:family="presentation">
      <style:graphic-properties draw:stroke="none" draw:fill="none" draw:textarea-vertical-align="middle">
        <text:list-style style:name="預設-subtitle">
          <text:list-level-style-number text:level="1" style:num-format="">
            <style:list-level-properties/>
            <style:text-properties fo:color="#ffffff" fo:font-size="100%"/>
          </text:list-level-style-number>
          <text:list-level-style-bullet text:level="2" text:bullet-char="–">
            <style:list-level-properties text:space-before="1.27cm"/>
            <style:text-properties style:font-name="Arial" fo:color="#ffffff" fo:font-size="100%"/>
          </text:list-level-style-bullet>
          <text:list-level-style-bullet text:level="3" text:bullet-char="•">
            <style:list-level-properties text:space-before="2.54cm"/>
            <style:text-properties style:font-name="Arial" fo:color="#ffffff" fo:font-size="100%"/>
          </text:list-level-style-bullet>
          <text:list-level-style-bullet text:level="4" text:bullet-char="–">
            <style:list-level-properties text:space-before="3.81cm"/>
            <style:text-properties style:font-name="Arial" fo:color="#ffffff" fo:font-size="100%"/>
          </text:list-level-style-bullet>
          <text:list-level-style-bullet text:level="5" text:bullet-char="»">
            <style:list-level-properties text:space-before="5.08cm"/>
            <style:text-properties style:font-name="Arial" fo:color="#ffffff" fo:font-size="100%"/>
          </text:list-level-style-bullet>
          <text:list-level-style-bullet text:level="6" text:bullet-char="»">
            <style:list-level-properties text:space-before="5.08cm"/>
            <style:text-properties style:font-name="Arial" fo:color="#ffffff" fo:font-size="100%"/>
          </text:list-level-style-bullet>
          <text:list-level-style-bullet text:level="7" text:bullet-char="»">
            <style:list-level-properties text:space-before="5.08cm"/>
            <style:text-properties style:font-name="Arial" fo:color="#ffffff" fo:font-size="100%"/>
          </text:list-level-style-bullet>
          <text:list-level-style-bullet text:level="8" text:bullet-char="»">
            <style:list-level-properties text:space-before="5.08cm"/>
            <style:text-properties style:font-name="Arial" fo:color="#ffffff" fo:font-size="100%"/>
          </text:list-level-style-bullet>
          <text:list-level-style-bullet text:level="9" text:bullet-char="»">
            <style:list-level-properties text:space-before="5.08cm"/>
            <style:text-properties style:font-name="Arial" fo:color="#ffffff" fo:font-size="100%"/>
          </text:list-level-style-bullet>
          <text:list-level-style-bullet text:level="10" text:bullet-char="»">
            <style:list-level-properties text:space-before="5.08cm"/>
            <style:text-properties style:font-name="Arial" fo:color="#ffffff" fo:font-size="100%"/>
          </text:list-level-style-bullet>
        </text:list-style>
      </style:graphic-properties>
      <style:paragraph-properties fo:margin-left="0cm" fo:margin-right="0cm" fo:margin-top="0.282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ffffff" style:text-outline="false" style:text-line-through-style="none" style:text-line-through-type="none" style:text-position="0% 100%" style:font-name="Arial" fo:font-family="Arial" style:font-pitch="variable" fo:font-size="32pt" fo:font-style="normal" fo:text-shadow="none" style:text-underline-style="none" fo:font-weight="normal" fo:background-color="transparent" style:font-name-asian="微軟正黑體" style:font-family-asian="微軟正黑體"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預設-title" style:family="presentation">
      <style:graphic-properties draw:stroke="none" draw:fill="none" draw:textarea-horizontal-align="justify" draw:textarea-vertical-align="middle" fo:padding-top="0.13cm" fo:padding-bottom="0.13cm" fo:padding-left="0.25cm" fo:padding-right="0.25cm">
        <text:list-style style:name="預設-title">
          <text:list-level-style-number text:level="1" style:num-format="">
            <style:list-level-properties/>
            <style:text-properties fo:color="#ccffff" fo:font-size="100%"/>
          </text:list-level-style-number>
        </text:list-style>
      </style:graphic-properties>
      <style:paragraph-properties fo:margin-left="0cm" fo:margin-right="0cm" fo:margin-top="0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ccffff" style:text-outline="false" style:text-line-through-style="none" style:text-line-through-type="none" style:text-position="0% 100%" style:font-name="Arial" fo:font-family="Arial" style:font-pitch="variable" fo:font-size="40pt" fo:font-style="normal" fo:text-shadow="none" style:text-underline-style="none" fo:font-weight="normal" fo:background-color="transparent" style:font-name-asian="微軟正黑體" style:font-family-asian="微軟正黑體" style:font-family-generic-asian="system" style:font-pitch-asian="variable" style:font-size-asian="40pt" style:font-style-asian="normal" style:font-weight-asian="normal" style:font-name-complex="Lucida Sans" style:font-family-complex="'Lucida Sans'" style:font-family-generic-complex="system" style:font-pitch-complex="variable" style:font-size-complex="40pt" style:font-style-complex="normal" style:font-weight-complex="normal" style:text-emphasize="none" style:font-relief="none" style:text-overline-style="none" style:text-overline-color="font-color"/>
    </style:style>
    <style:style style:name="題名1-background" style:family="presentation">
      <style:graphic-properties draw:stroke="none" draw:fill="bitmap" draw:fill-color="#026e94" draw:fill-image-name="Bitmap_20_2" draw:textarea-horizontal-align="center" draw:textarea-vertical-align="middle" draw:shadow-color="#808080"/>
      <style:paragraph-properties fo:text-align="center"/>
    </style:style>
    <style:style style:name="題名1-backgroundobjects" style:family="presentation">
      <style:graphic-properties draw:textarea-horizontal-align="justify" draw:textarea-vertical-align="top" fo:padding-top="0.13cm" fo:padding-bottom="0.13cm" fo:padding-left="0.25cm" fo:padding-right="0.25cm" draw:shadow="hidden" draw:shadow-offset-x="0.2cm" draw:shadow-offset-y="0.2cm" draw:shadow-color="#808080"/>
      <style:text-properties style:letter-kerning="true"/>
    </style:style>
    <style:style style:name="題名1-notes" style:family="presentation">
      <style:graphic-properties draw:stroke="none" draw:fill="none">
        <text:list-style style:name="題名1-notes">
          <text:list-level-style-number text:level="1" style:num-format="">
            <style:list-level-properties/>
            <style:text-properties fo:color="#000000" fo:font-size="100%"/>
          </text:list-level-style-number>
          <text:list-level-style-bullet text:level="2" text:bullet-char="•">
            <style:list-level-properties text:space-before="1.27cm"/>
            <style:text-properties style:font-name="Arial" fo:color="#000000" fo:font-size="100%"/>
          </text:list-level-style-bullet>
          <text:list-level-style-bullet text:level="3" text:bullet-char="•">
            <style:list-level-properties text:space-before="2.54cm"/>
            <style:text-properties style:font-name="Arial" fo:color="#000000" fo:font-size="100%"/>
          </text:list-level-style-bullet>
          <text:list-level-style-bullet text:level="4" text:bullet-char="•">
            <style:list-level-properties text:space-before="3.81cm"/>
            <style:text-properties style:font-name="Arial" fo:color="#000000" fo:font-size="100%"/>
          </text:list-level-style-bullet>
          <text:list-level-style-bullet text:level="5" text:bullet-char="•">
            <style:list-level-properties text:space-before="5.08cm"/>
            <style:text-properties style:font-name="Arial" fo:color="#000000" fo:font-size="100%"/>
          </text:list-level-style-bullet>
          <text:list-level-style-bullet text:level="6" text:bullet-char="•">
            <style:list-level-properties text:space-before="5.08cm"/>
            <style:text-properties style:font-name="Arial" fo:color="#000000" fo:font-size="100%"/>
          </text:list-level-style-bullet>
          <text:list-level-style-bullet text:level="7" text:bullet-char="•">
            <style:list-level-properties text:space-before="5.08cm"/>
            <style:text-properties style:font-name="Arial" fo:color="#000000" fo:font-size="100%"/>
          </text:list-level-style-bullet>
          <text:list-level-style-bullet text:level="8" text:bullet-char="•">
            <style:list-level-properties text:space-before="5.08cm"/>
            <style:text-properties style:font-name="Arial" fo:color="#000000" fo:font-size="100%"/>
          </text:list-level-style-bullet>
          <text:list-level-style-bullet text:level="9" text:bullet-char="•">
            <style:list-level-properties text:space-before="5.08cm"/>
            <style:text-properties style:font-name="Arial" fo:color="#000000" fo:font-size="100%"/>
          </text:list-level-style-bullet>
          <text:list-level-style-bullet text:level="10" text:bullet-char="•">
            <style:list-level-properties text:space-before="5.08cm"/>
            <style:text-properties style:font-name="Arial" fo:color="#000000" fo:font-size="100%"/>
          </text:list-level-style-bullet>
        </text:list-style>
      </style:graphic-properties>
      <style:paragraph-properties fo:margin-left="0cm" fo:margin-right="0cm" fo:margin-top="0.158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000000" style:text-outline="false" style:text-line-through-style="none" style:text-line-through-type="none" style:text-position="0% 100%" style:font-name="Arial" fo:font-family="Arial" style:font-pitch="variable" fo:font-size="12pt" fo:font-style="normal" fo:text-shadow="none" style:text-underline-style="none" fo:font-weight="normal" style:letter-kerning="true" fo:background-color="transparent" style:font-name-asian="微軟正黑體" style:font-family-asian="微軟正黑體" style:font-family-generic-asian="system" style:font-pitch-asian="variable" style:font-size-asian="12pt" style:font-style-asian="normal" style:font-weight-asian="normal" style:font-name-complex="Lucida Sans" style:font-family-complex="'Lucida Sans'"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題名1-outline1" style:family="presentation">
      <style:graphic-properties draw:stroke="none" draw:fill="none" draw:textarea-horizontal-align="justify" draw:textarea-vertical-align="top" draw:auto-grow-height="false" draw:fit-to-size="shrink-to-fit" style:shrink-to-fit="true" fo:padding-top="0.13cm" fo:padding-bottom="0.13cm" fo:padding-left="0.25cm" fo:padding-right="0.25cm">
        <text:list-style style:name="題名1-outline1">
          <text:list-level-style-bullet text:level="1" text:bullet-char="•">
            <style:list-level-properties text:min-label-width="0.952cm"/>
            <style:text-properties style:font-name="Arial" fo:color="#ffffff" fo:font-size="100%"/>
          </text:list-level-style-bullet>
          <text:list-level-style-bullet text:level="2" text:bullet-char="–">
            <style:list-level-properties text:space-before="1.27cm" text:min-label-width="0.793cm"/>
            <style:text-properties style:font-name="Arial" fo:color="#ffffff" fo:font-size="100%"/>
          </text:list-level-style-bullet>
          <text:list-level-style-bullet text:level="3" text:bullet-char="•">
            <style:list-level-properties text:space-before="2.54cm" text:min-label-width="0.635cm"/>
            <style:text-properties style:font-name="Arial" fo:color="#ffffff" fo:font-size="100%"/>
          </text:list-level-style-bullet>
          <text:list-level-style-bullet text:level="4" text:bullet-char="–">
            <style:list-level-properties text:space-before="3.81cm" text:min-label-width="0.635cm"/>
            <style:text-properties style:font-name="Arial" fo:color="#ffffff" fo:font-size="100%"/>
          </text:list-level-style-bullet>
          <text:list-level-style-bullet text:level="5" text:bullet-char="»">
            <style:list-level-properties text:space-before="5.08cm" text:min-label-width="0.635cm"/>
            <style:text-properties style:font-name="Arial" fo:color="#ffffff" fo:font-size="100%"/>
          </text:list-level-style-bullet>
          <text:list-level-style-bullet text:level="6" text:bullet-char="»">
            <style:list-level-properties text:space-before="5.08cm" text:min-label-width="0.635cm"/>
            <style:text-properties style:font-name="Arial" fo:color="#ffffff" fo:font-size="100%"/>
          </text:list-level-style-bullet>
          <text:list-level-style-bullet text:level="7" text:bullet-char="»">
            <style:list-level-properties text:space-before="5.08cm" text:min-label-width="0.635cm"/>
            <style:text-properties style:font-name="Arial" fo:color="#ffffff" fo:font-size="100%"/>
          </text:list-level-style-bullet>
          <text:list-level-style-bullet text:level="8" text:bullet-char="»">
            <style:list-level-properties text:space-before="5.08cm" text:min-label-width="0.635cm"/>
            <style:text-properties style:font-name="Arial" fo:color="#ffffff" fo:font-size="100%"/>
          </text:list-level-style-bullet>
          <text:list-level-style-bullet text:level="9" text:bullet-char="»">
            <style:list-level-properties text:space-before="5.08cm" text:min-label-width="0.635cm"/>
            <style:text-properties style:font-name="Arial" fo:color="#ffffff" fo:font-size="100%"/>
          </text:list-level-style-bullet>
          <text:list-level-style-bullet text:level="10" text:bullet-char="»">
            <style:list-level-properties text:space-before="5.08cm" text:min-label-width="0.635cm"/>
            <style:text-properties style:font-name="Arial" fo:color="#ffffff" fo:font-size="100%"/>
          </text:list-level-style-bullet>
        </text:list-style>
      </style:graphic-properties>
      <style:paragraph-properties fo:margin-left="0cm" fo:margin-right="0cm" fo:margin-top="0.282cm" fo:margin-bottom="0cm" fo:line-height="100%" fo:text-align="start" fo:text-indent="0cm" style:punctuation-wrap="simple" style:line-break="normal" style:writing-mode="lr-tb" style:font-independent-line-spacing="true">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text-properties fo:font-variant="normal" fo:text-transform="none" fo:color="#ffffff" style:text-outline="false" style:text-line-through-style="none" style:text-line-through-type="none" style:text-position="0% 100%" style:font-name="Arial" fo:font-family="Arial" style:font-pitch="variable" fo:font-size="32pt" fo:font-style="normal" fo:text-shadow="none" style:text-underline-style="none" fo:font-weight="normal" style:letter-kerning="true" fo:background-color="transparent" style:font-name-asian="微軟正黑體" style:font-family-asian="微軟正黑體"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題名1-outline2" style:family="presentation" style:parent-style-name="題名1-outline1">
      <style:graphic-properties>
        <text:list-style style:name="題名1-outline2">
          <text:list-level-style-bullet text:level="1" text:bullet-char="»">
            <style:list-level-properties text:space-before="5.08cm" text:min-label-width="0.635cm"/>
            <style:text-properties style:font-name="Arial" fo:color="#ffffff" fo:font-size="100%"/>
          </text:list-level-style-bullet>
          <text:list-level-style-bullet text:level="2" text:bullet-char="–">
            <style:list-level-properties text:space-before="1.27cm" text:min-label-width="0.793cm"/>
            <style:text-properties style:font-name="Arial" fo:color="#ffffff" fo:font-size="100%"/>
          </text:list-level-style-bullet>
          <text:list-level-style-bullet text:level="3" text:bullet-char="•">
            <style:list-level-properties text:space-before="2.54cm" text:min-label-width="0.635cm"/>
            <style:text-properties style:font-name="Arial" fo:color="#ffffff" fo:font-size="100%"/>
          </text:list-level-style-bullet>
          <text:list-level-style-bullet text:level="4" text:bullet-char="–">
            <style:list-level-properties text:space-before="3.81cm" text:min-label-width="0.635cm"/>
            <style:text-properties style:font-name="Arial" fo:color="#ffffff" fo:font-size="100%"/>
          </text:list-level-style-bullet>
          <text:list-level-style-bullet text:level="5" text:bullet-char="»">
            <style:list-level-properties text:space-before="5.08cm" text:min-label-width="0.635cm"/>
            <style:text-properties style:font-name="Arial" fo:color="#ffffff" fo:font-size="100%"/>
          </text:list-level-style-bullet>
          <text:list-level-style-bullet text:level="6" text:bullet-char="»">
            <style:list-level-properties text:space-before="5.08cm" text:min-label-width="0.635cm"/>
            <style:text-properties style:font-name="Arial" fo:color="#ffffff" fo:font-size="100%"/>
          </text:list-level-style-bullet>
          <text:list-level-style-bullet text:level="7" text:bullet-char="»">
            <style:list-level-properties text:space-before="5.08cm" text:min-label-width="0.635cm"/>
            <style:text-properties style:font-name="Arial" fo:color="#ffffff" fo:font-size="100%"/>
          </text:list-level-style-bullet>
          <text:list-level-style-bullet text:level="8" text:bullet-char="»">
            <style:list-level-properties text:space-before="5.08cm" text:min-label-width="0.635cm"/>
            <style:text-properties style:font-name="Arial" fo:color="#ffffff" fo:font-size="100%"/>
          </text:list-level-style-bullet>
          <text:list-level-style-bullet text:level="9" text:bullet-char="»">
            <style:list-level-properties text:space-before="5.08cm" text:min-label-width="0.635cm"/>
            <style:text-properties style:font-name="Arial" fo:color="#ffffff" fo:font-size="100%"/>
          </text:list-level-style-bullet>
          <text:list-level-style-bullet text:level="10" text:bullet-char="»">
            <style:list-level-properties text:space-before="5.08cm" text:min-label-width="0.635cm"/>
            <style:text-properties style:font-name="Arial" fo:color="#ffffff" fo:font-size="100%"/>
          </text:list-level-style-bullet>
        </text:list-style>
      </style:graphic-properties>
      <style:paragraph-properties fo:margin-left="0cm" fo:margin-right="0cm" fo:margin-top="0.246cm" fo:margin-bottom="0cm" fo:line-height="100%" fo:text-align="start" fo:text-indent="0cm" style:punctuation-wrap="simple" style:line-break="normal" style:writing-mode="lr-tb" style:font-independent-line-spacing="true">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color="#ffffff" style:text-line-through-style="none" style:text-line-through-type="none" style:text-position="0% 100%" style:font-name="Arial" fo:font-family="Arial" style:font-pitch="variable" fo:font-size="28pt" fo:font-style="normal" fo:text-shadow="none" style:text-underline-style="none" fo:font-weight="normal" style:font-size-asian="28pt" style:font-style-asian="normal" style:font-weight-asian="normal" style:font-size-complex="28pt" style:font-style-complex="normal" style:font-weight-complex="normal" style:font-relief="none"/>
    </style:style>
    <style:style style:name="題名1-outline3" style:family="presentation" style:parent-style-name="題名1-outline2">
      <style:paragraph-properties fo:margin-left="0cm" fo:margin-right="0cm" fo:margin-top="0.211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color="#ffffff" style:text-line-through-style="none" style:text-line-through-type="none" style:text-position="0% 100%" style:font-name="Arial" fo:font-family="Arial" style:font-pitch="variable" fo:font-size="24pt" fo:font-style="normal" fo:text-shadow="none" style:text-underline-style="none" fo:font-weight="normal" style:font-size-asian="24pt" style:font-style-asian="normal" style:font-weight-asian="normal" style:font-size-complex="24pt" style:font-style-complex="normal" style:font-weight-complex="normal" style:font-relief="none"/>
    </style:style>
    <style:style style:name="題名1-outline4" style:family="presentation" style:parent-style-name="題名1-outline3">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題名1-outline5" style:family="presentation" style:parent-style-name="題名1-outline4">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題名1-outline6" style:family="presentation" style:parent-style-name="題名1-outline5">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題名1-outline7" style:family="presentation" style:parent-style-name="題名1-outline6">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題名1-outline8" style:family="presentation" style:parent-style-name="題名1-outline7">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題名1-outline9" style:family="presentation" style:parent-style-name="題名1-outline8">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line-through-type="none" style:text-position="0% 100%" style:font-name="Arial"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題名1-subtitle" style:family="presentation">
      <style:graphic-properties draw:stroke="none" draw:fill="none" draw:textarea-vertical-align="middle">
        <text:list-style style:name="題名1-subtitle">
          <text:list-level-style-number text:level="1" style:num-format="">
            <style:list-level-properties/>
            <style:text-properties fo:color="#ffffff" fo:font-size="100%"/>
          </text:list-level-style-number>
          <text:list-level-style-bullet text:level="2" text:bullet-char="–">
            <style:list-level-properties text:space-before="1.27cm"/>
            <style:text-properties style:font-name="Arial" fo:color="#ffffff" fo:font-size="100%"/>
          </text:list-level-style-bullet>
          <text:list-level-style-bullet text:level="3" text:bullet-char="•">
            <style:list-level-properties text:space-before="2.54cm"/>
            <style:text-properties style:font-name="Arial" fo:color="#ffffff" fo:font-size="100%"/>
          </text:list-level-style-bullet>
          <text:list-level-style-bullet text:level="4" text:bullet-char="–">
            <style:list-level-properties text:space-before="3.81cm"/>
            <style:text-properties style:font-name="Arial" fo:color="#ffffff" fo:font-size="100%"/>
          </text:list-level-style-bullet>
          <text:list-level-style-bullet text:level="5" text:bullet-char="»">
            <style:list-level-properties text:space-before="5.08cm"/>
            <style:text-properties style:font-name="Arial" fo:color="#ffffff" fo:font-size="100%"/>
          </text:list-level-style-bullet>
          <text:list-level-style-bullet text:level="6" text:bullet-char="»">
            <style:list-level-properties text:space-before="5.08cm"/>
            <style:text-properties style:font-name="Arial" fo:color="#ffffff" fo:font-size="100%"/>
          </text:list-level-style-bullet>
          <text:list-level-style-bullet text:level="7" text:bullet-char="»">
            <style:list-level-properties text:space-before="5.08cm"/>
            <style:text-properties style:font-name="Arial" fo:color="#ffffff" fo:font-size="100%"/>
          </text:list-level-style-bullet>
          <text:list-level-style-bullet text:level="8" text:bullet-char="»">
            <style:list-level-properties text:space-before="5.08cm"/>
            <style:text-properties style:font-name="Arial" fo:color="#ffffff" fo:font-size="100%"/>
          </text:list-level-style-bullet>
          <text:list-level-style-bullet text:level="9" text:bullet-char="»">
            <style:list-level-properties text:space-before="5.08cm"/>
            <style:text-properties style:font-name="Arial" fo:color="#ffffff" fo:font-size="100%"/>
          </text:list-level-style-bullet>
          <text:list-level-style-bullet text:level="10" text:bullet-char="»">
            <style:list-level-properties text:space-before="5.08cm"/>
            <style:text-properties style:font-name="Arial" fo:color="#ffffff" fo:font-size="100%"/>
          </text:list-level-style-bullet>
        </text:list-style>
      </style:graphic-properties>
      <style:paragraph-properties fo:margin-left="0cm" fo:margin-right="0cm" fo:margin-top="0.282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ffffff" style:text-outline="false" style:text-line-through-style="none" style:text-line-through-type="none" style:text-position="0% 100%" style:font-name="Arial" fo:font-family="Arial" style:font-pitch="variable" fo:font-size="32pt" fo:font-style="normal" fo:text-shadow="none" style:text-underline-style="none" fo:font-weight="normal" style:letter-kerning="true" fo:background-color="transparent" style:font-name-asian="微軟正黑體" style:font-family-asian="微軟正黑體"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題名1-title" style:family="presentation">
      <style:graphic-properties draw:stroke="none" draw:fill="none" draw:textarea-horizontal-align="justify" draw:textarea-vertical-align="middle" fo:padding-top="0.13cm" fo:padding-bottom="0.13cm" fo:padding-left="0.25cm" fo:padding-right="0.25cm">
        <text:list-style style:name="題名1-title">
          <text:list-level-style-number text:level="1" style:num-format="">
            <style:list-level-properties/>
            <style:text-properties fo:color="#ccffff" fo:font-size="100%"/>
          </text:list-level-style-number>
        </text:list-style>
      </style:graphic-properties>
      <style:paragraph-properties fo:margin-left="0cm" fo:margin-right="0cm" fo:margin-top="0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font-variant="normal" fo:text-transform="none" fo:color="#ccffff" style:text-outline="false" style:text-line-through-style="none" style:text-line-through-type="none" style:text-position="0% 100%" style:font-name="Arial" fo:font-family="Arial" style:font-pitch="variable" fo:font-size="40pt" fo:font-style="normal" fo:text-shadow="none" style:text-underline-style="none" fo:font-weight="normal" style:letter-kerning="true" fo:background-color="transparent" style:font-name-asian="微軟正黑體" style:font-family-asian="微軟正黑體" style:font-family-generic-asian="system" style:font-pitch-asian="variable" style:font-size-asian="40pt" style:font-style-asian="normal" style:font-weight-asian="normal" style:font-name-complex="Lucida Sans" style:font-family-complex="'Lucida Sans'" style:font-family-generic-complex="system" style:font-pitch-complex="variable" style:font-size-complex="40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18.89cm" fo:page-height="27.58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gradient" draw:fill-color="#026e94" draw:fill-gradient-name="Gradient_20_1"/>
    </style:style>
    <style:style style:name="Mdp2" style:family="drawing-page">
      <style:drawing-page-properties draw:background-size="border" draw:fill="bitmap" draw:fill-color="#026e94" draw:fill-image-name="Bitmap_20_2"/>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solid" draw:fill-color="#ffffff" draw:textarea-horizontal-align="center" draw:textarea-vertical-align="middle" draw:shadow-color="#808080" style:protect="position size"/>
    </style:style>
    <style:style style:name="Mgr2" style:family="graphic" style:parent-style-name="standard">
      <style:graphic-properties draw:stroke="none" draw:fill="none" draw:fill-color="#ffffff" draw:textarea-horizontal-align="justify" draw:textarea-vertical-align="top" draw:auto-grow-height="false" draw:auto-grow-width="false" fo:min-height="1.381cm" fo:min-width="0cm" fo:padding-top="0.13cm" fo:padding-bottom="0.13cm" fo:padding-left="0.25cm" fo:padding-right="0.25cm" fo:wrap-option="wrap" draw:shadow-color="#808080"/>
      <style:paragraph-properties style:writing-mode="lr-tb"/>
    </style:style>
    <style:style style:name="Mgr3" style:family="graphic" style:parent-style-name="standard">
      <style:graphic-properties draw:stroke="none" draw:fill="none" draw:fill-color="#ffffff" draw:textarea-horizontal-align="justify" draw:textarea-vertical-align="bottom" draw:auto-grow-height="false" draw:auto-grow-width="false" fo:min-height="1.381cm" fo:min-width="0cm" fo:padding-top="0.13cm" fo:padding-bottom="0.13cm" fo:padding-left="0.25cm" fo:padding-right="0.25cm" fo:wrap-option="wrap" draw:shadow-color="#808080"/>
      <style:paragraph-properties style:writing-mode="lr-tb"/>
    </style:style>
    <style:style style:name="Mgr4" style:family="graphic" style:parent-style-name="standard">
      <style:graphic-properties draw:stroke="none" draw:fill="solid" draw:fill-color="#026e94" draw:opacity="100%" draw:textarea-horizontal-align="left" draw:textarea-vertical-align="top" draw:auto-grow-height="false" fo:min-height="0.927cm" fo:min-width="1.066cm" fo:padding-top="0.13cm" fo:padding-bottom="0.13cm" fo:padding-left="0.25cm" fo:padding-right="0.25cm" fo:wrap-option="wrap" draw:shadow-color="#808080"/>
    </style:style>
    <style:style style:name="Mgr5" style:family="graphic" style:parent-style-name="standard">
      <style:graphic-properties draw:stroke="none" draw:fill="solid" draw:fill-color="#026e94" draw:opacity="100%" draw:textarea-horizontal-align="left" draw:textarea-vertical-align="top" draw:auto-grow-height="false" fo:min-height="8.882cm" fo:min-width="1.52cm" fo:padding-top="0.13cm" fo:padding-bottom="0.13cm" fo:padding-left="0.25cm" fo:padding-right="0.25cm" fo:wrap-option="wrap" draw:shadow-color="#808080"/>
    </style:style>
    <style:style style:name="Mgr6" style:family="graphic" style:parent-style-name="standard">
      <style:graphic-properties draw:stroke="none" draw:fill="solid" draw:fill-color="#026e94" draw:opacity="100%" draw:textarea-horizontal-align="left" draw:textarea-vertical-align="top" draw:auto-grow-height="false" fo:min-height="8.649cm" fo:min-width="1.565cm" fo:padding-top="0.13cm" fo:padding-bottom="0.13cm" fo:padding-left="0.25cm" fo:padding-right="0.25cm" fo:wrap-option="wrap" draw:shadow-color="#808080"/>
    </style:style>
    <style:style style:name="Mgr7" style:family="graphic" style:parent-style-name="standard">
      <style:graphic-properties draw:stroke="none" draw:fill="solid" draw:fill-color="#026e94" draw:opacity="100%" draw:textarea-horizontal-align="left" draw:textarea-vertical-align="top" draw:auto-grow-height="false" fo:min-height="8.953cm" fo:min-width="2.39cm" fo:padding-top="0.13cm" fo:padding-bottom="0.13cm" fo:padding-left="0.25cm" fo:padding-right="0.25cm" fo:wrap-option="wrap" draw:shadow-color="#808080"/>
    </style:style>
    <style:style style:name="Mgr8" style:family="graphic" style:parent-style-name="standard">
      <style:graphic-properties draw:stroke="none" draw:fill="solid" draw:fill-color="#026e94" draw:opacity="100%" draw:textarea-horizontal-align="left" draw:textarea-vertical-align="top" draw:auto-grow-height="false" fo:min-height="5.997cm" fo:min-width="2.257cm" fo:padding-top="0.13cm" fo:padding-bottom="0.13cm" fo:padding-left="0.25cm" fo:padding-right="0.25cm" fo:wrap-option="wrap" draw:shadow-color="#808080"/>
    </style:style>
    <style:style style:name="Mgr9" style:family="graphic" style:parent-style-name="standard">
      <style:graphic-properties draw:stroke="none" draw:fill="solid" draw:fill-color="#026e94" draw:opacity="100%" draw:textarea-horizontal-align="left" draw:textarea-vertical-align="top" draw:auto-grow-height="false" fo:min-height="0.672cm" fo:min-width="2.654cm" fo:padding-top="0.13cm" fo:padding-bottom="0.13cm" fo:padding-left="0.25cm" fo:padding-right="0.25cm" fo:wrap-option="wrap" draw:shadow-color="#808080"/>
    </style:style>
    <style:style style:name="Mgr10" style:family="graphic" style:parent-style-name="standard">
      <style:graphic-properties draw:stroke="none" draw:fill="solid" draw:fill-color="#026e94" draw:opacity="100%" draw:textarea-horizontal-align="left" draw:textarea-vertical-align="top" draw:auto-grow-height="false" fo:min-height="0.137cm" fo:min-width="1.926cm" fo:padding-top="0.13cm" fo:padding-bottom="0.13cm" fo:padding-left="0.25cm" fo:padding-right="0.25cm" fo:wrap-option="wrap" draw:shadow-color="#808080"/>
    </style:style>
    <style:style style:name="Mgr11" style:family="graphic" style:parent-style-name="standard">
      <style:graphic-properties draw:stroke="none" draw:fill="solid" draw:fill-color="#026e94" draw:opacity="100%" draw:textarea-horizontal-align="left" draw:textarea-vertical-align="top" draw:auto-grow-height="false" fo:min-height="0.94cm" fo:min-width="0.479cm" fo:padding-top="0.13cm" fo:padding-bottom="0.13cm" fo:padding-left="0.25cm" fo:padding-right="0.25cm" fo:wrap-option="wrap" draw:shadow-color="#808080"/>
    </style:style>
    <style:style style:name="Mgr12" style:family="graphic" style:parent-style-name="standard">
      <style:graphic-properties draw:stroke="none" draw:fill="solid" draw:fill-color="#026e94" draw:opacity="100%" draw:textarea-horizontal-align="left" draw:textarea-vertical-align="top" draw:auto-grow-height="false" fo:min-height="1.135cm" fo:min-width="0cm" fo:padding-top="0.13cm" fo:padding-bottom="0.13cm" fo:padding-left="0.25cm" fo:padding-right="0.25cm" fo:wrap-option="wrap" draw:shadow-color="#808080"/>
    </style:style>
    <style:style style:name="Mgr13" style:family="graphic" style:parent-style-name="standard">
      <style:graphic-properties draw:stroke="none" draw:fill="solid" draw:fill-color="#026e94" draw:opacity="100%" draw:textarea-horizontal-align="left" draw:textarea-vertical-align="top" draw:auto-grow-height="false" fo:min-height="2.682cm" fo:min-width="7.624cm" fo:padding-top="0.13cm" fo:padding-bottom="0.13cm" fo:padding-left="0.25cm" fo:padding-right="0.25cm" fo:wrap-option="wrap" draw:shadow-color="#808080"/>
    </style:style>
    <style:style style:name="Mgr14" style:family="graphic" style:parent-style-name="standard">
      <style:graphic-properties draw:stroke="none" draw:fill="solid" draw:fill-color="#026e94" draw:opacity="100%" draw:textarea-horizontal-align="left" draw:textarea-vertical-align="top" draw:auto-grow-height="false" fo:min-height="1.924cm" fo:min-width="9.528cm" fo:padding-top="0.13cm" fo:padding-bottom="0.13cm" fo:padding-left="0.25cm" fo:padding-right="0.25cm" fo:wrap-option="wrap" draw:shadow-color="#808080"/>
    </style:style>
    <style:style style:name="Mgr15" style:family="graphic" style:parent-style-name="standard">
      <style:graphic-properties draw:stroke="none" draw:fill="solid" draw:fill-color="#026e94" draw:opacity="100%" draw:textarea-horizontal-align="left" draw:textarea-vertical-align="top" draw:auto-grow-height="false" fo:min-height="1.46cm" fo:min-width="6.865cm" fo:padding-top="0.13cm" fo:padding-bottom="0.13cm" fo:padding-left="0.25cm" fo:padding-right="0.25cm" fo:wrap-option="wrap" draw:shadow-color="#808080"/>
    </style:style>
    <style:style style:name="Mgr16" style:family="graphic" style:parent-style-name="standard">
      <style:graphic-properties draw:stroke="none" draw:fill="solid" draw:fill-color="#026e94" draw:opacity="100%" draw:textarea-horizontal-align="left" draw:textarea-vertical-align="top" draw:auto-grow-height="false" fo:min-height="4.675cm" fo:min-width="3.21cm" fo:padding-top="0.13cm" fo:padding-bottom="0.13cm" fo:padding-left="0.25cm" fo:padding-right="0.25cm" fo:wrap-option="wrap" draw:shadow-color="#808080"/>
    </style:style>
    <style:style style:name="Mgr17" style:family="graphic" style:parent-style-name="standard">
      <style:graphic-properties draw:stroke="none" draw:fill="solid" draw:fill-color="#026e94" draw:opacity="100%" draw:textarea-horizontal-align="left" draw:textarea-vertical-align="top" draw:auto-grow-height="false" fo:min-height="0.648cm" fo:min-width="0.506cm" fo:padding-top="0.13cm" fo:padding-bottom="0.13cm" fo:padding-left="0.25cm" fo:padding-right="0.25cm" fo:wrap-option="wrap" draw:shadow-color="#808080"/>
    </style:style>
    <style:style style:name="Mgr18" style:family="graphic" style:parent-style-name="standard">
      <style:graphic-properties draw:stroke="none" draw:fill="solid" draw:fill-color="#026e94" draw:opacity="100%" draw:textarea-horizontal-align="left" draw:textarea-vertical-align="top" draw:auto-grow-height="false" fo:min-height="1.429cm" fo:min-width="1.671cm" fo:padding-top="0.13cm" fo:padding-bottom="0.13cm" fo:padding-left="0.25cm" fo:padding-right="0.25cm" fo:wrap-option="wrap" draw:shadow-color="#808080"/>
    </style:style>
    <style:style style:name="Mgr19" style:family="graphic" style:parent-style-name="standard">
      <style:graphic-properties draw:stroke="none" draw:fill="solid" draw:fill-color="#026e94" draw:opacity="100%" draw:textarea-horizontal-align="left" draw:textarea-vertical-align="top" draw:auto-grow-height="false" fo:min-height="0.499cm" fo:min-width="0.334cm" fo:padding-top="0.13cm" fo:padding-bottom="0.13cm" fo:padding-left="0.25cm" fo:padding-right="0.25cm" fo:wrap-option="wrap" draw:shadow-color="#808080"/>
    </style:style>
    <style:style style:name="Mgr20" style:family="graphic" style:parent-style-name="standard">
      <style:graphic-properties draw:stroke="none" draw:fill="solid" draw:fill-color="#026e94" draw:opacity="100%" draw:textarea-horizontal-align="left" draw:textarea-vertical-align="top" draw:auto-grow-height="false" fo:min-height="8.424cm" fo:min-width="6.53cm" fo:padding-top="0.13cm" fo:padding-bottom="0.13cm" fo:padding-left="0.25cm" fo:padding-right="0.25cm" fo:wrap-option="wrap" draw:shadow-color="#808080"/>
    </style:style>
    <style:style style:name="Mgr21" style:family="graphic" style:parent-style-name="standard">
      <style:graphic-properties draw:stroke="none" draw:fill="solid" draw:fill-color="#026e94" draw:opacity="100%" draw:textarea-horizontal-align="left" draw:textarea-vertical-align="top" draw:auto-grow-height="false" fo:min-height="0.376cm" fo:min-width="1.402cm" fo:padding-top="0.13cm" fo:padding-bottom="0.13cm" fo:padding-left="0.25cm" fo:padding-right="0.25cm" fo:wrap-option="wrap" draw:shadow-color="#808080"/>
    </style:style>
    <style:style style:name="Mgr22" style:family="graphic" style:parent-style-name="standard">
      <style:graphic-properties draw:stroke="none" draw:fill="solid" draw:fill-color="#026e94" draw:opacity="100%" draw:textarea-horizontal-align="left" draw:textarea-vertical-align="top" draw:auto-grow-height="false" fo:min-height="0.605cm" fo:min-width="0.145cm" fo:padding-top="0.13cm" fo:padding-bottom="0.13cm" fo:padding-left="0.25cm" fo:padding-right="0.25cm" fo:wrap-option="wrap" draw:shadow-color="#808080"/>
    </style:style>
    <style:style style:name="Mgr23" style:family="graphic" style:parent-style-name="standard">
      <style:graphic-properties draw:stroke="none" draw:fill="solid" draw:fill-color="#026e94" draw:opacity="100%" draw:textarea-horizontal-align="left" draw:textarea-vertical-align="top" draw:auto-grow-height="false" fo:min-height="1.015cm" fo:min-width="0cm" fo:padding-top="0.13cm" fo:padding-bottom="0.13cm" fo:padding-left="0.25cm" fo:padding-right="0.25cm" fo:wrap-option="wrap" draw:shadow-color="#808080"/>
    </style:style>
    <style:style style:name="Mgr24" style:family="graphic" style:parent-style-name="standard">
      <style:graphic-properties draw:stroke="none" draw:fill="solid" draw:fill-color="#026e94" draw:opacity="100%" draw:textarea-horizontal-align="left" draw:textarea-vertical-align="top" draw:auto-grow-height="false" fo:min-height="0.826cm" fo:min-width="0.745cm" fo:padding-top="0.13cm" fo:padding-bottom="0.13cm" fo:padding-left="0.25cm" fo:padding-right="0.25cm" fo:wrap-option="wrap" draw:shadow-color="#808080"/>
    </style:style>
    <style:style style:name="Mgr25" style:family="graphic" style:parent-style-name="standard">
      <style:graphic-properties draw:stroke="none" draw:fill="solid" draw:fill-color="#026e94" draw:opacity="100%" draw:textarea-horizontal-align="left" draw:textarea-vertical-align="middle" draw:auto-grow-height="false" fo:min-height="1.835cm" fo:min-width="2.261cm" fo:padding-top="0.13cm" fo:padding-bottom="0.13cm" fo:padding-left="0.25cm" fo:padding-right="0.25cm" fo:wrap-option="no-wrap" draw:shadow-color="#808080"/>
    </style:style>
    <style:style style:name="Mgr26" style:family="graphic" style:parent-style-name="standard">
      <style:graphic-properties draw:stroke="none" draw:fill="solid" draw:fill-color="#026e94" draw:opacity="100%" draw:textarea-horizontal-align="left" draw:textarea-vertical-align="top" draw:auto-grow-height="false" fo:min-height="12.665cm" fo:min-width="10.353cm" fo:padding-top="0.13cm" fo:padding-bottom="0.13cm" fo:padding-left="0.25cm" fo:padding-right="0.25cm" fo:wrap-option="wrap" draw:shadow-color="#808080"/>
    </style:style>
    <style:style style:name="Mgr27" style:family="graphic" style:parent-style-name="standard">
      <style:graphic-properties draw:stroke="none" draw:fill="gradient" draw:fill-color="#0f3d6b" draw:fill-gradient-name="Gradient_20_2" draw:textarea-horizontal-align="justify" draw:textarea-vertical-align="middle" draw:auto-grow-height="false" fo:min-height="2.465cm" fo:min-width="24.9cm" fo:padding-top="0.13cm" fo:padding-bottom="0.13cm" fo:padding-left="0.25cm" fo:padding-right="0.25cm" fo:wrap-option="no-wrap" draw:shadow-color="#808080"/>
      <style:paragraph-properties style:writing-mode="lr-tb"/>
    </style:style>
    <style:style style:name="Mgr28" style:family="graphic" style:parent-style-name="standard">
      <style:graphic-properties draw:stroke="none" draw:fill="bitmap" draw:fill-color="#026e94" draw:fill-image-name="Bitmap_20_1" draw:textarea-horizontal-align="justify" draw:textarea-vertical-align="middle" draw:auto-grow-height="false" fo:min-height="16.105cm" fo:min-width="2.798cm" fo:padding-top="0.13cm" fo:padding-bottom="0.13cm" fo:padding-left="0.25cm" fo:padding-right="0.25cm" fo:wrap-option="no-wrap" draw:shadow-color="#808080"/>
      <style:paragraph-properties style:writing-mode="lr-tb"/>
    </style:style>
    <style:style style:name="Mgr29" style:family="graphic" style:parent-style-name="standard">
      <style:graphic-properties draw:stroke="solid" svg:stroke-width="0.212cm" svg:stroke-color="#ffffff" draw:stroke-linejoin="miter" draw:fill="none" draw:fill-color="#ffffff" draw:textarea-horizontal-align="justify" draw:textarea-vertical-align="middle" draw:auto-grow-height="false" fo:min-height="17.916cm" fo:min-width="24.053cm" fo:padding-top="0.13cm" fo:padding-bottom="0.13cm" fo:padding-left="0.25cm" fo:padding-right="0.25cm" fo:wrap-option="no-wrap" draw:shadow-color="#808080"/>
      <style:paragraph-properties style:writing-mode="lr-tb"/>
    </style:style>
    <style:style style:name="Mgr30" style:family="graphic" style:parent-style-name="standard">
      <style:graphic-properties draw:stroke="none" draw:fill="solid" draw:fill-color="#ffffff" draw:opacity="100%" draw:textarea-horizontal-align="left" draw:textarea-vertical-align="top" draw:auto-grow-height="false" fo:min-height="1.011cm" fo:min-width="0.771cm" fo:padding-top="0.13cm" fo:padding-bottom="0.13cm" fo:padding-left="0.25cm" fo:padding-right="0.25cm" fo:wrap-option="wrap" draw:shadow-color="#808080"/>
    </style:style>
    <style:style style:name="Mgr31" style:family="graphic" style:parent-style-name="standard">
      <style:graphic-properties draw:stroke="none" draw:fill="none" draw:fill-color="#ffffff" draw:textarea-horizontal-align="justify" draw:textarea-vertical-align="top" draw:auto-grow-height="false" draw:auto-grow-width="false" fo:min-height="0.68cm" fo:min-width="0cm" fo:padding-top="0.13cm" fo:padding-bottom="0.13cm" fo:padding-left="0.25cm" fo:padding-right="0.25cm" fo:wrap-option="wrap" draw:shadow-color="#808080"/>
      <style:paragraph-properties style:writing-mode="lr-tb"/>
    </style:style>
    <style:style style:name="Mgr32" style:family="graphic" style:parent-style-name="standard">
      <style:graphic-properties draw:stroke="solid" svg:stroke-width="0.026cm" svg:stroke-color="#ccffff" draw:stroke-linejoin="miter" draw:fill="none" draw:fill-color="#ffffff" draw:textarea-horizontal-align="left" draw:textarea-vertical-align="top" draw:auto-grow-height="false" fo:padding-top="0.13cm" fo:padding-bottom="0.13cm" fo:padding-left="0.25cm" fo:padding-right="0.25cm" fo:wrap-option="wrap" draw:shadow-color="#808080"/>
    </style:style>
    <style:style style:name="Mgr33" style:family="graphic" style:parent-style-name="standard">
      <style:graphic-properties draw:stroke="none" draw:fill="gradient" draw:fill-color="#026e94" draw:fill-gradient-name="Gradient_20_3" draw:textarea-horizontal-align="justify" draw:textarea-vertical-align="middle" draw:auto-grow-height="false" fo:min-height="14.283cm" fo:min-width="4.267cm" fo:padding-top="0.13cm" fo:padding-bottom="0.13cm" fo:padding-left="0.25cm" fo:padding-right="0.25cm" fo:wrap-option="no-wrap" draw:shadow-color="#808080"/>
      <style:paragraph-properties style:writing-mode="lr-tb"/>
    </style:style>
    <style:style style:name="Mgr34" style:family="graphic" style:parent-style-name="standard">
      <style:graphic-properties draw:stroke="none" draw:fill="solid" draw:fill-color="#026e94" draw:opacity="100%" draw:textarea-horizontal-align="left" draw:textarea-vertical-align="middle" draw:auto-grow-height="false" fo:min-height="7.134cm" fo:min-width="6.854cm" fo:padding-top="0.13cm" fo:padding-bottom="0.13cm" fo:padding-left="0.25cm" fo:padding-right="0.25cm" fo:wrap-option="no-wrap" draw:shadow-color="#808080"/>
    </style:style>
    <style:style style:name="Mgr35" style:family="graphic" style:parent-style-name="standard">
      <style:graphic-properties draw:stroke="none" draw:fill="solid" draw:fill-color="#026e94" draw:opacity="100%" draw:textarea-horizontal-align="left" draw:textarea-vertical-align="top" draw:auto-grow-height="false" fo:min-height="0.687cm" fo:min-width="0.739cm" fo:padding-top="0.13cm" fo:padding-bottom="0.13cm" fo:padding-left="0.25cm" fo:padding-right="0.25cm" fo:wrap-option="wrap" draw:shadow-color="#808080"/>
    </style:style>
    <style:style style:name="Mgr36" style:family="graphic" style:parent-style-name="standard">
      <style:graphic-properties draw:stroke="none" draw:fill="solid" draw:fill-color="#026e94" draw:opacity="100%" draw:textarea-horizontal-align="left" draw:textarea-vertical-align="top" draw:auto-grow-height="false" fo:min-height="7.085cm" fo:min-width="1.105cm" fo:padding-top="0.13cm" fo:padding-bottom="0.13cm" fo:padding-left="0.25cm" fo:padding-right="0.25cm" fo:wrap-option="wrap" draw:shadow-color="#808080"/>
    </style:style>
    <style:style style:name="Mgr37" style:family="graphic" style:parent-style-name="standard">
      <style:graphic-properties draw:stroke="none" draw:fill="solid" draw:fill-color="#026e94" draw:opacity="100%" draw:textarea-horizontal-align="left" draw:textarea-vertical-align="top" draw:auto-grow-height="false" fo:min-height="6.893cm" fo:min-width="1.14cm" fo:padding-top="0.13cm" fo:padding-bottom="0.13cm" fo:padding-left="0.25cm" fo:padding-right="0.25cm" fo:wrap-option="wrap" draw:shadow-color="#808080"/>
    </style:style>
    <style:style style:name="Mgr38" style:family="graphic" style:parent-style-name="standard">
      <style:graphic-properties draw:stroke="none" draw:fill="solid" draw:fill-color="#026e94" draw:opacity="100%" draw:textarea-horizontal-align="left" draw:textarea-vertical-align="top" draw:auto-grow-height="false" fo:min-height="7.14cm" fo:min-width="1.794cm" fo:padding-top="0.13cm" fo:padding-bottom="0.13cm" fo:padding-left="0.25cm" fo:padding-right="0.25cm" fo:wrap-option="wrap" draw:shadow-color="#808080"/>
    </style:style>
    <style:style style:name="Mgr39" style:family="graphic" style:parent-style-name="standard">
      <style:graphic-properties draw:stroke="none" draw:fill="solid" draw:fill-color="#026e94" draw:opacity="100%" draw:textarea-horizontal-align="left" draw:textarea-vertical-align="top" draw:auto-grow-height="false" fo:min-height="5.561cm" fo:min-width="0.793cm" fo:padding-top="0.13cm" fo:padding-bottom="0.13cm" fo:padding-left="0.25cm" fo:padding-right="0.25cm" fo:wrap-option="wrap" draw:shadow-color="#808080"/>
    </style:style>
    <style:style style:name="Mgr40" style:family="graphic" style:parent-style-name="standard">
      <style:graphic-properties draw:stroke="none" draw:fill="solid" draw:fill-color="#026e94" draw:opacity="100%" draw:textarea-horizontal-align="left" draw:textarea-vertical-align="top" draw:auto-grow-height="false" fo:min-height="4.767cm" fo:min-width="1.686cm" fo:padding-top="0.13cm" fo:padding-bottom="0.13cm" fo:padding-left="0.25cm" fo:padding-right="0.25cm" fo:wrap-option="wrap" draw:shadow-color="#808080"/>
    </style:style>
    <style:style style:name="Mgr41" style:family="graphic" style:parent-style-name="standard">
      <style:graphic-properties draw:stroke="none" draw:fill="solid" draw:fill-color="#026e94" draw:opacity="100%" draw:textarea-horizontal-align="left" draw:textarea-vertical-align="top" draw:auto-grow-height="false" fo:min-height="0.489cm" fo:min-width="2cm" fo:padding-top="0.13cm" fo:padding-bottom="0.13cm" fo:padding-left="0.25cm" fo:padding-right="0.25cm" fo:wrap-option="wrap" draw:shadow-color="#808080"/>
    </style:style>
    <style:style style:name="Mgr42" style:family="graphic" style:parent-style-name="standard">
      <style:graphic-properties draw:stroke="none" draw:fill="solid" draw:fill-color="#026e94" draw:opacity="100%" draw:textarea-horizontal-align="left" draw:textarea-vertical-align="top" draw:auto-grow-height="false" fo:min-height="0.056cm" fo:min-width="1.423cm" fo:padding-top="0.13cm" fo:padding-bottom="0.13cm" fo:padding-left="0.25cm" fo:padding-right="0.25cm" fo:wrap-option="wrap" draw:shadow-color="#808080"/>
    </style:style>
    <style:style style:name="Mgr43" style:family="graphic" style:parent-style-name="standard">
      <style:graphic-properties draw:stroke="none" draw:fill="solid" draw:fill-color="#026e94" draw:opacity="100%" draw:textarea-horizontal-align="left" draw:textarea-vertical-align="top" draw:auto-grow-height="false" fo:min-height="0.703cm" fo:min-width="0.28cm" fo:padding-top="0.13cm" fo:padding-bottom="0.13cm" fo:padding-left="0.25cm" fo:padding-right="0.25cm" fo:wrap-option="wrap" draw:shadow-color="#808080"/>
    </style:style>
    <style:style style:name="Mgr44" style:family="graphic" style:parent-style-name="standard">
      <style:graphic-properties draw:stroke="none" draw:fill="solid" draw:fill-color="#026e94" draw:opacity="100%" draw:textarea-horizontal-align="left" draw:textarea-vertical-align="top" draw:auto-grow-height="false" fo:min-height="0.858cm" fo:min-width="0cm" fo:padding-top="0.13cm" fo:padding-bottom="0.13cm" fo:padding-left="0.25cm" fo:padding-right="0.25cm" fo:wrap-option="wrap" draw:shadow-color="#808080"/>
    </style:style>
    <style:style style:name="Mgr45" style:family="graphic" style:parent-style-name="standard">
      <style:graphic-properties draw:stroke="none" draw:fill="solid" draw:fill-color="#026e94" draw:opacity="100%" draw:textarea-horizontal-align="left" draw:textarea-vertical-align="top" draw:auto-grow-height="false" fo:min-height="2.109cm" fo:min-width="5.947cm" fo:padding-top="0.13cm" fo:padding-bottom="0.13cm" fo:padding-left="0.25cm" fo:padding-right="0.25cm" fo:wrap-option="wrap" draw:shadow-color="#808080"/>
    </style:style>
    <style:style style:name="Mgr46" style:family="graphic" style:parent-style-name="standard">
      <style:graphic-properties draw:stroke="none" draw:fill="solid" draw:fill-color="#026e94" draw:opacity="100%" draw:textarea-horizontal-align="left" draw:textarea-vertical-align="top" draw:auto-grow-height="false" fo:min-height="4.022cm" fo:min-width="9.349cm" fo:padding-top="0.13cm" fo:padding-bottom="0.13cm" fo:padding-left="0.25cm" fo:padding-right="0.25cm" fo:wrap-option="wrap" draw:shadow-color="#808080"/>
    </style:style>
    <style:style style:name="Mgr47" style:family="graphic" style:parent-style-name="standard">
      <style:graphic-properties draw:stroke="none" draw:fill="solid" draw:fill-color="#026e94" draw:opacity="100%" draw:textarea-horizontal-align="left" draw:textarea-vertical-align="top" draw:auto-grow-height="false" fo:min-height="2.492cm" fo:min-width="6.991cm" fo:padding-top="0.13cm" fo:padding-bottom="0.13cm" fo:padding-left="0.25cm" fo:padding-right="0.25cm" fo:wrap-option="wrap" draw:shadow-color="#808080"/>
    </style:style>
    <style:style style:name="Mgr48" style:family="graphic" style:parent-style-name="standard">
      <style:graphic-properties draw:stroke="none" draw:fill="solid" draw:fill-color="#026e94" draw:opacity="100%" draw:textarea-horizontal-align="left" draw:textarea-vertical-align="top" draw:auto-grow-height="false" fo:min-height="3.699cm" fo:min-width="4.366cm" fo:padding-top="0.13cm" fo:padding-bottom="0.13cm" fo:padding-left="0.25cm" fo:padding-right="0.25cm" fo:wrap-option="wrap" draw:shadow-color="#808080"/>
    </style:style>
    <style:style style:name="Mgr49" style:family="graphic" style:parent-style-name="standard">
      <style:graphic-properties draw:stroke="none" draw:fill="solid" draw:fill-color="#026e94" draw:opacity="100%" draw:textarea-horizontal-align="left" draw:textarea-vertical-align="top" draw:auto-grow-height="false" fo:min-height="0.473cm" fo:min-width="0.3cm" fo:padding-top="0.13cm" fo:padding-bottom="0.13cm" fo:padding-left="0.25cm" fo:padding-right="0.25cm" fo:wrap-option="wrap" draw:shadow-color="#808080"/>
    </style:style>
    <style:style style:name="Mgr50" style:family="graphic" style:parent-style-name="standard">
      <style:graphic-properties draw:stroke="none" draw:fill="solid" draw:fill-color="#026e94" draw:opacity="100%" draw:textarea-horizontal-align="left" draw:textarea-vertical-align="top" draw:auto-grow-height="false" fo:min-height="1.092cm" fo:min-width="1.223cm" fo:padding-top="0.13cm" fo:padding-bottom="0.13cm" fo:padding-left="0.25cm" fo:padding-right="0.25cm" fo:wrap-option="wrap" draw:shadow-color="#808080"/>
    </style:style>
    <style:style style:name="Mgr51" style:family="graphic" style:parent-style-name="standard">
      <style:graphic-properties draw:stroke="none" draw:fill="solid" draw:fill-color="#026e94" draw:opacity="100%" draw:textarea-horizontal-align="left" draw:textarea-vertical-align="top" draw:auto-grow-height="false" fo:min-height="0.348cm" fo:min-width="0.166cm" fo:padding-top="0.13cm" fo:padding-bottom="0.13cm" fo:padding-left="0.25cm" fo:padding-right="0.25cm" fo:wrap-option="wrap" draw:shadow-color="#808080"/>
    </style:style>
    <style:style style:name="Mgr52" style:family="graphic" style:parent-style-name="standard">
      <style:graphic-properties draw:stroke="none" draw:fill="solid" draw:fill-color="#026e94" draw:opacity="100%" draw:textarea-horizontal-align="left" draw:textarea-vertical-align="top" draw:auto-grow-height="false" fo:min-height="6.71cm" fo:min-width="5.08cm" fo:padding-top="0.13cm" fo:padding-bottom="0.13cm" fo:padding-left="0.25cm" fo:padding-right="0.25cm" fo:wrap-option="wrap" draw:shadow-color="#808080"/>
    </style:style>
    <style:style style:name="Mgr53" style:family="graphic" style:parent-style-name="standard">
      <style:graphic-properties draw:stroke="none" draw:fill="solid" draw:fill-color="#026e94" draw:opacity="100%" draw:textarea-horizontal-align="left" draw:textarea-vertical-align="top" draw:auto-grow-height="false" fo:min-height="0.89cm" fo:min-width="1.029cm" fo:padding-top="0.13cm" fo:padding-bottom="0.13cm" fo:padding-left="0.25cm" fo:padding-right="0.25cm" fo:wrap-option="wrap" draw:shadow-color="#808080"/>
    </style:style>
    <style:style style:name="Mgr54" style:family="graphic" style:parent-style-name="standard">
      <style:graphic-properties draw:stroke="none" draw:fill="solid" draw:fill-color="#026e94" draw:opacity="100%" draw:textarea-horizontal-align="left" draw:textarea-vertical-align="top" draw:auto-grow-height="false" fo:min-height="0.25cm" fo:min-width="1.01cm" fo:padding-top="0.13cm" fo:padding-bottom="0.13cm" fo:padding-left="0.25cm" fo:padding-right="0.25cm" fo:wrap-option="wrap" draw:shadow-color="#808080"/>
    </style:style>
    <style:style style:name="Mgr55" style:family="graphic" style:parent-style-name="standard">
      <style:graphic-properties draw:stroke="none" draw:fill="solid" draw:fill-color="#026e94" draw:opacity="100%" draw:textarea-horizontal-align="left" draw:textarea-vertical-align="top" draw:auto-grow-height="false" fo:min-height="0.434cm" fo:min-width="0.013cm" fo:padding-top="0.13cm" fo:padding-bottom="0.13cm" fo:padding-left="0.25cm" fo:padding-right="0.25cm" fo:wrap-option="wrap" draw:shadow-color="#808080"/>
    </style:style>
    <style:style style:name="Mgr56" style:family="graphic" style:parent-style-name="standard">
      <style:graphic-properties draw:stroke="none" draw:fill="solid" draw:fill-color="#026e94" draw:opacity="100%" draw:textarea-horizontal-align="left" draw:textarea-vertical-align="top" draw:auto-grow-height="false" fo:min-height="0.769cm" fo:min-width="0cm" fo:padding-top="0.13cm" fo:padding-bottom="0.13cm" fo:padding-left="0.25cm" fo:padding-right="0.25cm" fo:wrap-option="wrap" draw:shadow-color="#808080"/>
    </style:style>
    <style:style style:name="Mgr57" style:family="graphic" style:parent-style-name="standard">
      <style:graphic-properties draw:stroke="none" draw:fill="solid" draw:fill-color="#026e94" draw:opacity="100%" draw:textarea-horizontal-align="left" draw:textarea-vertical-align="top" draw:auto-grow-height="false" fo:min-height="0.613cm" fo:min-width="0.486cm" fo:padding-top="0.13cm" fo:padding-bottom="0.13cm" fo:padding-left="0.25cm" fo:padding-right="0.25cm" fo:wrap-option="wrap" draw:shadow-color="#808080"/>
    </style:style>
    <style:style style:name="Mgr58" style:family="graphic" style:parent-style-name="standard">
      <style:graphic-properties draw:stroke="none" draw:fill="solid" draw:fill-color="#026e94" draw:opacity="100%" draw:textarea-horizontal-align="left" draw:textarea-vertical-align="middle" draw:auto-grow-height="false" fo:min-height="1.424cm" fo:min-width="1.695cm" fo:padding-top="0.13cm" fo:padding-bottom="0.13cm" fo:padding-left="0.25cm" fo:padding-right="0.25cm" fo:wrap-option="no-wrap" draw:shadow-color="#808080"/>
    </style:style>
    <style:style style:name="Mgr59" style:family="graphic" style:parent-style-name="standard">
      <style:graphic-properties draw:stroke="none" draw:fill="gradient" draw:fill-color="#0a2b4b" draw:fill-gradient-name="Gradient_20_4" draw:textarea-horizontal-align="justify" draw:textarea-vertical-align="middle" draw:auto-grow-height="false" fo:min-height="4.264cm" fo:min-width="24.9cm" fo:padding-top="0.13cm" fo:padding-bottom="0.13cm" fo:padding-left="0.25cm" fo:padding-right="0.25cm" fo:wrap-option="no-wrap" draw:shadow-color="#808080"/>
      <style:paragraph-properties style:writing-mode="lr-tb"/>
    </style:style>
    <style:style style:name="Mgr60" style:family="graphic" style:parent-style-name="無填入也無線條的物件">
      <style:graphic-properties draw:stroke="none" draw:fill="none" draw:fill-color="#ffffff" draw:textarea-horizontal-align="left" draw:textarea-vertical-align="top" draw:auto-grow-height="false" fo:padding-top="0.13cm" fo:padding-bottom="0.13cm" fo:padding-left="0.25cm" fo:padding-right="0.25cm" fo:wrap-option="wrap" draw:shadow-color="#808080" draw:color-mode="standard" draw:luminance="0%" draw:contrast="0%" draw:gamma="100%" draw:red="0%" draw:green="0%" draw:blue="0%" fo:clip="rect(0cm, 0cm, 0cm, 0cm)" draw:image-opacity="100%" style:mirror="none"/>
    </style:style>
    <style:style style:name="Mgr61" style:family="graphic" style:parent-style-name="standard">
      <style:graphic-properties draw:stroke="none" draw:fill="none" draw:fill-color="#ffffff" draw:textarea-horizontal-align="justify" draw:textarea-vertical-align="top" draw:auto-grow-height="false" draw:auto-grow-width="false" fo:min-height="0.892cm" fo:min-width="0cm" fo:padding-top="0.13cm" fo:padding-bottom="0.13cm" fo:padding-left="0.25cm" fo:padding-right="0.25cm" fo:wrap-option="wrap" draw:shadow-color="#808080"/>
      <style:paragraph-properties style:writing-mode="lr-tb"/>
    </style:style>
    <style:style style:name="Mpr1" style:family="presentation" style:parent-style-name="題名1-backgroundobjects">
      <style:graphic-properties draw:stroke="none" draw:fill="none" draw:fill-color="#ffffff" draw:textarea-horizontal-align="justify" draw:textarea-vertical-align="top" draw:auto-grow-height="false" draw:auto-grow-width="false" fo:min-height="1.381cm" fo:min-width="0cm" fo:padding-top="0.13cm" fo:padding-bottom="0.13cm" fo:padding-left="0.25cm" fo:padding-right="0.25cm" fo:wrap-option="wrap" draw:shadow-color="#808080"/>
      <style:paragraph-properties style:writing-mode="lr-tb"/>
    </style:style>
    <style:style style:name="Mpr2" style:family="presentation" style:parent-style-name="題名1-backgroundobjects">
      <style:graphic-properties draw:stroke="none" draw:fill="none" draw:fill-color="#ffffff" draw:textarea-horizontal-align="justify" draw:textarea-vertical-align="bottom" draw:auto-grow-height="false" draw:auto-grow-width="false" fo:min-height="1.381cm" fo:min-width="0cm" fo:padding-top="0.13cm" fo:padding-bottom="0.13cm" fo:padding-left="0.25cm" fo:padding-right="0.25cm" fo:wrap-option="wrap" draw:shadow-color="#808080"/>
      <style:paragraph-properties style:writing-mode="lr-tb"/>
    </style:style>
    <style:style style:name="MP1" style:family="paragraph">
      <loext:graphic-properties draw:fill="solid" draw:fill-color="#ffffff"/>
      <style:paragraph-properties fo:text-align="center"/>
    </style:style>
    <style:style style:name="MP2" style:family="paragraph">
      <loext:graphic-properties draw:fill="none" draw:fill-color="#ffffff"/>
      <style:paragraph-properties fo:margin-left="0cm" fo:margin-right="0cm" fo:text-align="start" fo:text-indent="0cm" style:punctuation-wrap="hanging" style:line-break="strict" style:writing-mode="lr-tb" style:font-independent-line-spacing="true"/>
    </style:style>
    <style:style style:name="MP3" style:family="paragraph">
      <loext:graphic-properties draw:fill="none" draw:fill-color="#ffffff"/>
      <style:paragraph-properties fo:margin-left="0cm" fo:margin-right="0cm" fo:text-align="end" fo:text-indent="0cm" style:punctuation-wrap="hanging" style:line-break="strict" style:writing-mode="lr-tb" style:font-independent-line-spacing="true"/>
    </style:style>
    <style:style style:name="MP4" style:family="paragraph">
      <style:paragraph-properties fo:margin-left="0cm" fo:margin-right="0cm" fo:text-align="end" fo:text-indent="0cm" style:punctuation-wrap="hanging" style:line-break="strict"/>
    </style:style>
    <style:style style:name="MP5" style:family="paragraph">
      <loext:graphic-properties draw:fill="solid" draw:fill-color="#026e94" draw:opacity="100%"/>
      <style:paragraph-properties style:writing-mode="lr-tb" style:font-independent-line-spacing="true"/>
    </style:style>
    <style:style style:name="MP6" style:family="paragraph">
      <loext:graphic-properties draw:fill="gradient" draw:fill-color="#0f3d6b" draw:fill-gradient-name="Gradient_20_2"/>
      <style:paragraph-properties fo:margin-left="0cm" fo:margin-right="0cm" fo:text-indent="0cm" style:punctuation-wrap="hanging" style:line-break="strict" style:writing-mode="lr-tb" style:font-independent-line-spacing="true"/>
    </style:style>
    <style:style style:name="MP7" style:family="paragraph">
      <loext:graphic-properties draw:fill="bitmap" draw:fill-color="#026e94" draw:fill-image-name="Bitmap_20_1"/>
      <style:paragraph-properties fo:margin-left="0cm" fo:margin-right="0cm" fo:text-indent="0cm" style:punctuation-wrap="hanging" style:line-break="strict" style:writing-mode="lr-tb" style:font-independent-line-spacing="true"/>
    </style:style>
    <style:style style:name="MP8" style:family="paragraph">
      <loext:graphic-properties draw:fill="none" draw:fill-color="#ffffff"/>
      <style:paragraph-properties fo:margin-left="0cm" fo:margin-right="0cm" fo:text-indent="0cm" style:punctuation-wrap="hanging" style:line-break="strict" style:writing-mode="lr-tb" style:font-independent-line-spacing="true"/>
    </style:style>
    <style:style style:name="MP9" style:family="paragraph">
      <loext:graphic-properties draw:fill="solid" draw:fill-color="#ffffff" draw:opacity="100%"/>
      <style:paragraph-properties style:writing-mode="lr-tb" style:font-independent-line-spacing="true"/>
    </style:style>
    <style:style style:name="MP10" style:family="paragraph">
      <loext:graphic-properties draw:fill="none" draw:fill-color="#ffffff"/>
      <style:paragraph-properties fo:text-align="center" style:writing-mode="lr-tb"/>
    </style:style>
    <style:style style:name="MP11" style:family="paragraph">
      <loext:graphic-properties draw:fill="gradient" draw:fill-color="#026e94" draw:fill-gradient-name="Gradient_20_3"/>
      <style:paragraph-properties fo:margin-left="0cm" fo:margin-right="0cm" fo:text-indent="0cm" style:punctuation-wrap="hanging" style:line-break="strict" style:writing-mode="lr-tb" style:font-independent-line-spacing="true"/>
    </style:style>
    <style:style style:name="MP12" style:family="paragraph">
      <loext:graphic-properties draw:fill="gradient" draw:fill-color="#0a2b4b" draw:fill-gradient-name="Gradient_20_4"/>
      <style:paragraph-properties fo:margin-left="0cm" fo:margin-right="0cm" fo:text-indent="0cm" style:punctuation-wrap="hanging" style:line-break="strict" style:writing-mode="lr-tb" style:font-independent-line-spacing="true"/>
    </style:style>
    <style:style style:name="MT1" style:family="text">
      <style:text-properties fo:color="#000000" fo:font-size="12pt" fo:language="zh" fo:country="TW" style:font-name-asian="新細明體" style:font-size-asian="12pt" style:language-asian="zh" style:country-asian="TW" style:font-name-complex="新細明體" style:font-size-complex="12pt" style:language-complex="zh" style:country-complex="TW"/>
    </style:style>
    <style:style style:name="MT2" style:family="text">
      <style:text-properties fo:font-size="14pt" fo:language="zh" fo:country="TW" style:font-name-asian="新細明體" style:font-size-asian="14pt" style:language-asian="zh" style:country-asian="TW" style:font-name-complex="新細明體" style:font-size-complex="14pt" style:language-complex="zh" style:country-complex="TW"/>
    </style:style>
    <style:style style:name="MT3" style:family="text">
      <style:text-properties fo:font-size="12pt" fo:language="zh" fo:country="TW" style:font-name-asian="新細明體" style:font-size-asian="12pt" style:language-asian="zh" style:country-asian="TW" style:font-name-complex="新細明體" style:font-size-complex="12pt" style:language-complex="zh" style:country-complex="TW"/>
    </style:style>
    <style:style style:name="MT4" style:family="text">
      <style:text-properties fo:color="#ffffff" fo:font-size="14pt" fo:language="zh" fo:country="TW" style:font-name-asian="新細明體" style:font-size-asian="14pt" style:language-asian="zh" style:country-asian="TW" style:font-name-complex="新細明體" style:font-size-complex="14pt" style:language-complex="zh" style:country-complex="TW"/>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rect draw:style-name="Mgr1" draw:text-style-name="MP1" draw:layer="backgroundobjects" svg:width="18.89cm" svg:height="27.58cm" svg:x="0cm" svg:y="0cm">
        <text:p/>
      </draw:rect>
      <draw:frame draw:style-name="Mgr2" draw:text-style-name="MP2" draw:layer="backgroundobjects" svg:width="8.184cm" svg:height="1.38cm" svg:x="0cm" svg:y="0cm" presentation:class="header">
        <draw:text-box>
          <text:list text:style-name="">
            <text:list-header>
              <text:p/>
            </text:list-header>
          </text:list>
        </draw:text-box>
      </draw:frame>
      <draw:frame draw:style-name="Mgr2" draw:text-style-name="MP3" draw:layer="backgroundobjects" svg:width="8.184cm" svg:height="1.38cm" svg:x="10.698cm" svg:y="0cm" presentation:class="date-time">
        <draw:text-box>
          <text:list text:style-name="">
            <text:list-header>
              <text:p/>
            </text:list-header>
          </text:list>
        </draw:text-box>
      </draw:frame>
      <draw:frame draw:style-name="Mgr3" draw:text-style-name="MP2" draw:layer="backgroundobjects" svg:width="8.184cm" svg:height="1.38cm" svg:x="0cm" svg:y="26.198cm" presentation:class="footer">
        <draw:text-box>
          <text:list text:style-name="">
            <text:list-header>
              <text:p/>
            </text:list-header>
          </text:list>
        </draw:text-box>
      </draw:frame>
      <draw:frame draw:style-name="Mgr3" draw:text-style-name="MP3" draw:layer="backgroundobjects" svg:width="8.184cm" svg:height="1.38cm" svg:x="10.698cm" svg:y="26.198cm" presentation:class="page-number">
        <draw:text-box>
          <text:list text:style-name="ML1">
            <text:list-header>
              <text:p text:style-name="MP4"><text:span text:style-name="MT1"><text:page-number>&lt;編號&gt;</text:page-number></text:span></text:p>
            </text:list-header>
          </text:list>
        </draw:text-box>
      </draw:frame>
      <draw:page-thumbnail draw:layer="backgroundobjects" svg:width="7.944cm" svg:height="5.957cm" svg:x="1cm" svg:y="2.87cm"/>
      <draw:page-thumbnail draw:layer="backgroundobjects" svg:width="7.944cm" svg:height="5.957cm" svg:x="1cm" svg:y="10.81cm"/>
      <draw:page-thumbnail draw:layer="backgroundobjects" svg:width="7.944cm" svg:height="5.957cm" svg:x="1cm" svg:y="18.75cm"/>
      <draw:page-thumbnail draw:layer="backgroundobjects" svg:width="7.944cm" svg:height="5.957cm" svg:x="9.945cm" svg:y="2.87cm"/>
      <draw:page-thumbnail draw:layer="backgroundobjects" svg:width="7.944cm" svg:height="5.957cm" svg:x="9.945cm" svg:y="10.81cm"/>
      <draw:page-thumbnail draw:layer="backgroundobjects" svg:width="7.944cm" svg:height="5.957cm" svg:x="9.945cm" svg:y="18.75cm"/>
    </style:handout-master>
    <style:master-page style:name="預設" style:page-layout-name="PM1" draw:style-name="Mdp1">
      <draw:g draw:name="Group 11">
        <draw:custom-shape draw:name="Freeform 12" draw:style-name="Mgr4" draw:text-style-name="MP5" draw:layer="backgroundobjects" svg:width="1.565cm" svg:height="1.186cm" svg:x="16.717cm" svg:y="16.682cm">
          <text:p/>
          <draw:enhanced-geometry svg:viewBox="0 0 363 272" draw:extrusion-allowed="true" draw:text-areas="0 0 363 272" draw:glue-points="0 45 90 136 181 227 272 272 317 272 363 181 317 181 272 181 226 181 226 136 272 91 226 45 226 91 181 136 136 136 90 91 136 91 90 45 45 0 61 57 28 45 0 45" draw:glue-point-type="0 45 90 136 181 227 272 272 317 272 363 181 317 181 272 181 226 181 226 136 272 91 226 45 226 91 181 136 136 136 90 91 136 91 90 45 45 0 61 57 28 45 0 45" draw:type="non-primitive" draw:enhanced-path="M 0 45 L 90 136 L 181 227 L 272 272 L 317 272 L 363 181 L 317 181 L 272 181 L 226 181 L 226 136 L 272 91 L 226 45 L 226 91 L 181 136 L 136 136 L 90 91 L 136 91 L 90 45 L 45 0 L 61 57 L 28 45 L 0 45 Z N">
            <draw:equation draw:name="f0" draw:formula="45+90-136"/>
            <draw:equation draw:name="f1" draw:formula=""/>
            <draw:equation draw:name="f2" draw:formula=""/>
            <draw:equation draw:name="f3" draw:formula=""/>
            <draw:equation draw:name="f4" draw:formula=""/>
            <draw:equation draw:name="f5" draw:formula="91*tan(226)"/>
            <draw:equation draw:name="f6" draw:formula=""/>
            <draw:equation draw:name="f7" draw:formula=""/>
            <draw:equation draw:name="f8" draw:formula=""/>
            <draw:equation draw:name="f9" draw:formula=""/>
            <draw:equation draw:name="f10" draw:formula=""/>
            <draw:equation draw:name="f11" draw:formula=""/>
            <draw:equation draw:name="f12" draw:formula="1"/>
            <draw:equation draw:name="f13" draw:formula="1"/>
            <draw:equation draw:name="f14" draw:formula="1"/>
            <draw:equation draw:name="f15" draw:formula="1"/>
            <draw:equation draw:name="f16" draw:formula="1"/>
            <draw:equation draw:name="f17" draw:formula="24577*-32768/22"/>
            <draw:equation draw:name="f18" draw:formula=""/>
            <draw:equation draw:name="f19" draw:formula=""/>
            <draw:equation draw:name="f20" draw:formula=""/>
            <draw:equation draw:name="f21" draw:formula=""/>
          </draw:enhanced-geometry>
        </draw:custom-shape>
        <draw:custom-shape draw:name="Freeform 13" draw:style-name="Mgr5" draw:text-style-name="MP5" draw:layer="backgroundobjects" svg:width="2.019cm" svg:height="9.141cm" svg:x="18.953cm" svg:y="10.107cm">
          <text:p/>
          <draw:enhanced-geometry svg:viewBox="0 0 420 1885" draw:extrusion-allowed="true" draw:text-areas="0 0 420 1885" draw:glue-points="162 1 56 561 122 1185 383 1785 343 1785 70 1209 15 487 162 1" draw:glue-point-type="162 1 56 561 122 1185 383 1785 343 1785 70 1209 15 487 162 1" draw:type="non-primitive" draw:enhanced-path="M 162 1 C 173 0 62 364 56 561 C 50 758 67 981 122 1185 C 176 1389 347 1685 383 1785 C 420 1885 395 1881 343 1785 C 291 1689 125 1425 70 1209 C 15 993 0 688 15 487 C 30 286 132 102 162 1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688*sqrt(1-(993/0)*(993/0))"/>
            <draw:equation draw:name="f9" draw:formula="286*sqrt(1-(487/30)*(487/30))"/>
            <draw:equation draw:name="f10" draw:formula=""/>
            <draw:equation draw:name="f11" draw:formula="12*cos(2*(pi/180))"/>
            <draw:equation draw:name="f12" draw:formula="*8193/8193"/>
            <draw:equation draw:name="f13" draw:formula="*8193/24577"/>
            <draw:equation draw:name="f14" draw:formula="8+8-"/>
            <draw:equation draw:name="f15" draw:formula=""/>
            <draw:equation draw:name="f16" draw:formula=""/>
            <draw:equation draw:name="f17" draw:formula=""/>
            <draw:equation draw:name="f18" draw:formula=""/>
            <draw:equation draw:name="f19" draw:formula=""/>
            <draw:equation draw:name="f20" draw:formula=""/>
            <draw:equation draw:name="f21" draw:formula="0*sqrt(1-(0/487)*(0/487))"/>
          </draw:enhanced-geometry>
        </draw:custom-shape>
        <draw:custom-shape draw:name="Freeform 14" draw:style-name="Mgr6" draw:text-style-name="MP5" draw:layer="backgroundobjects" svg:width="2.064cm" svg:height="8.908cm" svg:x="20.699cm" svg:y="9.948cm">
          <text:p/>
          <draw:enhanced-geometry svg:viewBox="0 0 429 1836" draw:extrusion-allowed="true" draw:text-areas="0 0 429 1836" draw:glue-points="0 25 375 1835 429 1836 37 0 0 25" draw:glue-point-type="0 25 375 1835 429 1836 37 0 0 25" draw:type="non-primitive" draw:enhanced-path="M 0 25 L 375 1835 L 429 1836 L 37 0 L 0 25 Z N">
            <draw:equation draw:name="f0" draw:formula="25+375-1835"/>
            <draw:equation draw:name="f1" draw:formula=""/>
            <draw:equation draw:name="f2" draw:formula="25+7-8"/>
            <draw:equation draw:name="f3" draw:formula="(16384+1)/2"/>
            <draw:equation draw:name="f4" draw:formula="1*24577/-32768"/>
          </draw:enhanced-geometry>
        </draw:custom-shape>
        <draw:custom-shape draw:name="Freeform 15" draw:style-name="Mgr7" draw:text-style-name="MP5" draw:layer="backgroundobjects" svg:width="2.889cm" svg:height="9.212cm" svg:x="21.885cm" svg:y="9.256cm">
          <text:p/>
          <draw:enhanced-geometry svg:viewBox="0 0 600 1899" draw:extrusion-allowed="true" draw:text-areas="0 0 600 1899" draw:glue-points="0 67 91 168 347 552 512 1146 539 1612 457 1859 503 1850 583 1611 567 1146 384 524 82 76 0 67" draw:glue-point-type="0 67 91 168 347 552 512 1146 539 1612 457 1859 503 1850 583 1611 567 1146 384 524 82 76 0 67" draw:type="non-primitive" draw:enhanced-path="M 0 67 C 2 82 33 87 91 168 C 149 249 277 389 347 552 C 417 715 480 969 512 1146 C 544 1323 548 1493 539 1612 C 530 1731 463 1819 457 1859 C 451 1899 482 1891 503 1850 C 524 1809 572 1728 583 1611 C 594 1494 600 1327 567 1146 C 534 965 465 702 384 524 C 303 346 146 152 82 76 C 18 0 17 69 0 67 Z N">
            <draw:equation draw:name="f0" draw:formula="67+2-82"/>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16+2-16384"/>
            <draw:equation draw:name="f18" draw:formula="*8193/8193"/>
            <draw:equation draw:name="f19" draw:formula="*8193/8193"/>
            <draw:equation draw:name="f20" draw:formula="*8193/24577"/>
            <draw:equation draw:name="f21" draw:formula="12+12-"/>
            <draw:equation draw:name="f22" draw:formula="67"/>
            <draw:equation draw:name="f23" draw:formula=""/>
            <draw:equation draw:name="f24" draw:formula=""/>
            <draw:equation draw:name="f25" draw:formula="1146"/>
            <draw:equation draw:name="f26" draw:formula=""/>
            <draw:equation draw:name="f27" draw:formula=""/>
            <draw:equation draw:name="f28" draw:formula=""/>
            <draw:equation draw:name="f29" draw:formula=""/>
            <draw:equation draw:name="f30" draw:formula=""/>
            <draw:equation draw:name="f31" draw:formula="sqrt(0*0-0*0)"/>
            <draw:equation draw:name="f32" draw:formula=""/>
            <draw:equation draw:name="f33" draw:formula="67"/>
          </draw:enhanced-geometry>
        </draw:custom-shape>
        <draw:custom-shape draw:name="Freeform 16" draw:style-name="Mgr8" draw:text-style-name="MP5" draw:layer="backgroundobjects" svg:width="2.756cm" svg:height="6.257cm" svg:x="16.686cm" svg:y="12.462cm">
          <text:p/>
          <draw:enhanced-geometry svg:viewBox="0 0 573 1290" draw:extrusion-allowed="true" draw:text-areas="0 0 573 1290" draw:glue-points="2 129 48 65 84 522 241 909 396 1106 568 1286 363 1130 183 909 38 540 2 129" draw:glue-point-type="2 129 48 65 84 522 241 909 396 1106 568 1286 363 1130 183 909 38 540 2 129" draw:type="non-primitive" draw:enhanced-path="M 2 129 C 4 50 34 0 48 65 C 62 130 52 381 84 522 C 116 663 189 812 241 909 C 293 1006 341 1043 396 1106 C 450 1169 573 1283 568 1286 C 562 1290 428 1193 363 1130 C 299 1068 237 1007 183 909 C 129 811 68 670 38 540 C 8 410 0 208 2 129 Z N">
            <draw:equation draw:name="f0" draw:formula="(129+4)/2"/>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cos(670*(pi/180))*(811-10800)+sin(670*(pi/180))*(68-10800))+10800"/>
            <draw:equation draw:name="f12" draw:formula=""/>
            <draw:equation draw:name="f13" draw:formula="208+2-129"/>
            <draw:equation draw:name="f14" draw:formula="12*sin(atan2(16384,2))"/>
            <draw:equation draw:name="f15" draw:formula="*8193/8193"/>
            <draw:equation draw:name="f16" draw:formula="*8193/8193"/>
            <draw:equation draw:name="f17" draw:formula="*-32768/10"/>
            <draw:equation draw:name="f18" draw:formula="8*sin(atan2(0,2))"/>
            <draw:equation draw:name="f19" draw:formula="(cos(0*(pi/180))*(0-10800)+sin(0*(pi/180))*(48-10800))+10800"/>
            <draw:equation draw:name="f20" draw:formula=""/>
            <draw:equation draw:name="f21" draw:formula="0*cos(241*(pi/180))"/>
            <draw:equation draw:name="f22" draw:formula=""/>
            <draw:equation draw:name="f23" draw:formula=""/>
            <draw:equation draw:name="f24" draw:formula="if(0,363,0)"/>
            <draw:equation draw:name="f25" draw:formula=""/>
            <draw:equation draw:name="f26" draw:formula=""/>
            <draw:equation draw:name="f27" draw:formula=""/>
          </draw:enhanced-geometry>
        </draw:custom-shape>
        <draw:custom-shape draw:name="Freeform 17" draw:style-name="Mgr9" draw:text-style-name="MP5" draw:layer="backgroundobjects" svg:width="3.153cm" svg:height="0.931cm" svg:x="21.404cm" svg:y="6.623cm">
          <text:p/>
          <draw:enhanced-geometry svg:viewBox="0 0 731 214" draw:extrusion-allowed="true" draw:text-areas="0 0 731 214" draw:glue-points="17 187 255 41 456 4 629 16 720 61 565 50 264 77 53 196 17 187" draw:glue-point-type="17 187 255 41 456 4 629 16 720 61 565 50 264 77 53 196 17 187" draw:type="non-primitive" draw:enhanced-path="M 17 187 C 0 176 182 71 255 41 C 328 11 394 8 456 4 C 518 0 585 7 629 16 C 673 25 731 55 720 61 C 709 67 641 47 565 50 C 489 53 349 53 264 77 C 179 101 94 178 53 196 C 12 214 24 189 17 18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cos(50*(pi/180))*(47-10800)+sin(50*(pi/180))*(565-10800))+10800"/>
            <draw:equation draw:name="f8" draw:formula=""/>
            <draw:equation draw:name="f9" draw:formula="atan2(179,77)/(pi/180)"/>
            <draw:equation draw:name="f10" draw:formula=""/>
            <draw:equation draw:name="f11" draw:formula="214*sin(atan2(189,24))"/>
            <draw:equation draw:name="f12" draw:formula=""/>
            <draw:equation draw:name="f13" draw:formula="(16384+8193)/2"/>
            <draw:equation draw:name="f14" draw:formula="*8193/8193"/>
            <draw:equation draw:name="f15" draw:formula="*24577/-32768"/>
            <draw:equation draw:name="f16" draw:formula="12*sin(8*(pi/180))"/>
            <draw:equation draw:name="f17" draw:formula="187-255"/>
            <draw:equation draw:name="f18" draw:formula="41-456"/>
            <draw:equation draw:name="f19" draw:formula="4-629"/>
            <draw:equation draw:name="f20" draw:formula="16-720"/>
            <draw:equation draw:name="f21" draw:formula="61-565"/>
            <draw:equation draw:name="f22" draw:formula="50-264"/>
            <draw:equation draw:name="f23" draw:formula="77-53"/>
            <draw:equation draw:name="f24" draw:formula="196-17"/>
          </draw:enhanced-geometry>
        </draw:custom-shape>
        <draw:custom-shape draw:name="Freeform 18" draw:style-name="Mgr10" draw:text-style-name="MP5" draw:layer="backgroundobjects" svg:width="2.426cm" svg:height="0.397cm" svg:x="22.136cm" svg:y="7.924cm">
          <text:p/>
          <draw:enhanced-geometry svg:viewBox="0 0 563 91" draw:extrusion-allowed="true" draw:text-areas="0 0 563 91" draw:glue-points="0 0 64 37 311 18 530 37 512 73 293 55 37 91" draw:glue-point-type="0 0 64 37 311 18 530 37 512 73 293 55 37 91" draw:type="non-primitive" draw:enhanced-path="M 0 0 C 11 6 12 34 64 37 C 116 40 233 18 311 18 C 389 18 497 28 530 37 C 563 46 551 70 512 73 C 473 76 372 52 293 55 C 214 58 90 84 37 91 N">
            <draw:equation draw:name="f0" draw:formula="11-6"/>
            <draw:equation draw:name="f1" draw:formula="34*sin(atan2(37,64))"/>
            <draw:equation draw:name="f2" draw:formula=""/>
            <draw:equation draw:name="f3" draw:formula=""/>
            <draw:equation draw:name="f4" draw:formula=""/>
            <draw:equation draw:name="f5" draw:formula=""/>
            <draw:equation draw:name="f6" draw:formula="73+473-76"/>
            <draw:equation draw:name="f7" draw:formula=""/>
            <draw:equation draw:name="f8" draw:formula=""/>
            <draw:equation draw:name="f9" draw:formula=""/>
            <draw:equation draw:name="f10" draw:formula="(16384+8193)/2"/>
            <draw:equation draw:name="f11" draw:formula="*8193/8193"/>
            <draw:equation draw:name="f12" draw:formula="7+8-"/>
            <draw:equation draw:name="f13" draw:formula=""/>
            <draw:equation draw:name="f14" draw:formula=""/>
            <draw:equation draw:name="f15" draw:formula=""/>
            <draw:equation draw:name="f16" draw:formula=""/>
            <draw:equation draw:name="f17" draw:formula="73"/>
            <draw:equation draw:name="f18" draw:formula=""/>
          </draw:enhanced-geometry>
        </draw:custom-shape>
        <draw:custom-shape draw:name="Freeform 19" draw:style-name="Mgr11" draw:text-style-name="MP5" draw:layer="backgroundobjects" svg:width="0.979cm" svg:height="1.2cm" svg:x="20.796cm" svg:y="6.05cm">
          <text:p/>
          <draw:enhanced-geometry svg:viewBox="0 0 228 276" draw:extrusion-allowed="true" draw:text-areas="0 0 228 276" draw:glue-points="0 276 156 38 211 47 52 268" draw:glue-point-type="0 276 156 38 211 47 52 268" draw:type="non-primitive" draw:enhanced-path="M 0 276 C 26 236 121 76 156 38 C 191 0 228 9 211 47 C 194 85 85 222 52 268 N">
            <draw:equation draw:name="f0" draw:formula="276+26-236"/>
            <draw:equation draw:name="f1" draw:formula=""/>
            <draw:equation draw:name="f2" draw:formula=""/>
            <draw:equation draw:name="f3" draw:formula=""/>
            <draw:equation draw:name="f4" draw:formula=""/>
            <draw:equation draw:name="f5" draw:formula="max(8,2)"/>
            <draw:equation draw:name="f6" draw:formula="*8193/-32768"/>
            <draw:equation draw:name="f7" draw:formula="min(4,8)"/>
            <draw:equation draw:name="f8" draw:formula="276-156"/>
            <draw:equation draw:name="f9" draw:formula="38-211"/>
          </draw:enhanced-geometry>
        </draw:custom-shape>
        <draw:custom-shape draw:name="Freeform 20" draw:style-name="Mgr12" draw:text-style-name="MP5" draw:layer="backgroundobjects" svg:width="0.326cm" svg:height="1.394cm" svg:x="19.883cm" svg:y="6.169cm">
          <text:p/>
          <draw:enhanced-geometry svg:viewBox="0 0 75 320" draw:extrusion-allowed="true" draw:text-areas="0 0 75 320" draw:glue-points="1 46 36 285 74 266 28 37 1 46" draw:glue-point-type="1 46 36 285 74 266 28 37 1 46" draw:type="non-primitive" draw:enhanced-path="M 1 46 C 2 87 24 248 36 285 C 50 320 75 307 74 266 C 73 225 40 74 28 37 C 16 0 0 5 1 46 Z N">
            <draw:equation draw:name="f0" draw:formula="46*2/87"/>
            <draw:equation draw:name="f1" draw:formula=""/>
            <draw:equation draw:name="f2" draw:formula=""/>
            <draw:equation draw:name="f3" draw:formula=""/>
            <draw:equation draw:name="f4" draw:formula=""/>
            <draw:equation draw:name="f5" draw:formula="0*tan(0)"/>
            <draw:equation draw:name="f6" draw:formula="46*7/8"/>
            <draw:equation draw:name="f7" draw:formula="(16384+8193)/2"/>
            <draw:equation draw:name="f8" draw:formula="*24577/-32768"/>
            <draw:equation draw:name="f9" draw:formula="max(8,8)"/>
            <draw:equation draw:name="f10" draw:formula="46-36"/>
            <draw:equation draw:name="f11" draw:formula="285-74"/>
            <draw:equation draw:name="f12" draw:formula="266-28"/>
          </draw:enhanced-geometry>
        </draw:custom-shape>
        <draw:custom-shape draw:name="Freeform 21" draw:style-name="Mgr13" draw:text-style-name="MP5" draw:layer="backgroundobjects" svg:width="8.123cm" svg:height="2.941cm" svg:x="17.308cm" svg:y="10.156cm">
          <text:p/>
          <draw:enhanced-geometry svg:viewBox="0 0 1883 677" draw:extrusion-allowed="true" draw:text-areas="0 0 1883 677" draw:glue-points="95 511 406 594 936 575 1430 392 1812 49 1858 95 1812 140 1449 458 964 639 406 666 59 575 49 548" draw:glue-point-type="95 511 406 594 936 575 1430 392 1812 49 1858 95 1812 140 1449 458 964 639 406 666 59 575 49 548" draw:type="non-primitive" draw:enhanced-path="M 95 511 C 145 525 266 583 406 594 C 546 605 765 609 936 575 C 1107 541 1284 480 1430 392 C 1576 304 1741 98 1812 49 C 1883 0 1858 80 1858 95 C 1858 110 1880 79 1812 140 C 1744 201 1590 375 1449 458 C 1308 541 1138 604 964 639 C 790 674 557 677 406 666 C 255 655 118 595 59 575 C 0 555 51 554 49 548 N">
            <draw:equation draw:name="f0" draw:formula=""/>
            <draw:equation draw:name="f1" draw:formula="583*cos(406*(pi/180))"/>
            <draw:equation draw:name="f2" draw:formula=""/>
            <draw:equation draw:name="f3" draw:formula=""/>
            <draw:equation draw:name="f4" draw:formula="min(480,1430)"/>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sqrt(16)"/>
            <draw:equation draw:name="f18" draw:formula="*8193/8193"/>
            <draw:equation draw:name="f19" draw:formula="*8193/8193"/>
            <draw:equation draw:name="f20" draw:formula="*8193/-32768"/>
            <draw:equation draw:name="f21" draw:formula="12*sin(atan2(95,8))"/>
            <draw:equation draw:name="f22" draw:formula="511-406"/>
            <draw:equation draw:name="f23" draw:formula="594-936"/>
            <draw:equation draw:name="f24" draw:formula="575-1430"/>
            <draw:equation draw:name="f25" draw:formula="392-1812"/>
            <draw:equation draw:name="f26" draw:formula="49-1858"/>
            <draw:equation draw:name="f27" draw:formula="95-1812"/>
            <draw:equation draw:name="f28" draw:formula="140-1449"/>
            <draw:equation draw:name="f29" draw:formula="458-964"/>
            <draw:equation draw:name="f30" draw:formula="639-406"/>
            <draw:equation draw:name="f31" draw:formula="666-59"/>
            <draw:equation draw:name="f32" draw:formula="575-49"/>
            <draw:equation draw:name="f33" draw:formula="548-12"/>
          </draw:enhanced-geometry>
        </draw:custom-shape>
        <draw:custom-shape draw:name="Freeform 22" draw:style-name="Mgr14" draw:text-style-name="MP5" draw:layer="backgroundobjects" svg:width="10.027cm" svg:height="2.183cm" svg:x="15.284cm" svg:y="13.97cm">
          <text:p/>
          <draw:enhanced-geometry svg:viewBox="0 0 2274 495" draw:extrusion-allowed="true" draw:text-areas="0 0 2274 495" draw:glue-points="52 54 61 63 418 333 910 423 1500 396 2099 180 2267 61 2139 235 1518 451 928 486 427 396 142 216 52 54" draw:glue-point-type="52 54 61 63 418 333 910 423 1500 396 2099 180 2267 61 2139 235 1518 451 928 486 427 396 142 216 52 54" draw:type="non-primitive" draw:enhanced-path="M 52 54 C 1 0 0 17 61 63 C 121 109 277 273 418 333 C 560 393 730 412 910 423 C 1090 434 1301 437 1500 396 C 1698 356 1971 236 2099 180 C 2227 124 2260 52 2267 61 C 2274 70 2264 170 2139 235 C 2014 300 1720 409 1518 451 C 1316 493 1110 495 928 486 C 746 477 558 442 427 396 C 296 351 204 273 142 216 C 79 159 70 88 52 54 Z N">
            <draw:equation draw:name="f0" draw:formula=""/>
            <draw:equation draw:name="f1" draw:formula="17+61-63"/>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16384+8193)/2"/>
            <draw:equation draw:name="f20" draw:formula="*8193/8193"/>
            <draw:equation draw:name="f21" draw:formula="*8193/8193"/>
            <draw:equation draw:name="f22" draw:formula="*24577/-32768"/>
            <draw:equation draw:name="f23" draw:formula="sqrt(16)"/>
            <draw:equation draw:name="f24" draw:formula="54-61"/>
            <draw:equation draw:name="f25" draw:formula="63-418"/>
            <draw:equation draw:name="f26" draw:formula="333-910"/>
            <draw:equation draw:name="f27" draw:formula="423-1500"/>
            <draw:equation draw:name="f28" draw:formula="396-2099"/>
            <draw:equation draw:name="f29" draw:formula="180-2267"/>
            <draw:equation draw:name="f30" draw:formula="61-2139"/>
            <draw:equation draw:name="f31" draw:formula="235-1518"/>
            <draw:equation draw:name="f32" draw:formula="451-928"/>
            <draw:equation draw:name="f33" draw:formula="486-427"/>
            <draw:equation draw:name="f34" draw:formula="396-142"/>
            <draw:equation draw:name="f35" draw:formula="216-52"/>
            <draw:equation draw:name="f36" draw:formula="54-13"/>
          </draw:enhanced-geometry>
        </draw:custom-shape>
        <draw:custom-shape draw:name="Freeform 23" draw:style-name="Mgr15" draw:text-style-name="MP5" draw:layer="backgroundobjects" svg:width="7.364cm" svg:height="1.719cm" svg:x="18.053cm" svg:y="16.55cm">
          <text:p/>
          <draw:enhanced-geometry svg:viewBox="0 0 1670 390" draw:extrusion-allowed="true" draw:text-areas="0 0 1670 390" draw:glue-points="7 254 140 298 559 325 971 280 1498 90 1611 6 1648 52 1480 163 1016 334 578 388 96 344 7 254" draw:glue-point-type="7 254 140 298 559 325 971 280 1498 90 1611 6 1648 52 1480 163 1016 334 578 388 96 344 7 254" draw:type="non-primitive" draw:enhanced-path="M 7 254 C 14 246 48 286 140 298 C 232 310 420 328 559 325 C 698 322 814 319 971 280 C 1127 240 1391 136 1498 90 C 1605 44 1586 12 1611 6 C 1636 0 1670 26 1648 52 C 1626 78 1585 116 1480 163 C 1375 210 1166 296 1016 334 C 865 371 731 386 578 388 C 424 390 191 366 96 344 C 1 321 0 262 7 254 Z N">
            <draw:equation draw:name="f0" draw:formula="sqrt(254*254+14*14+246*246)"/>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262+7-254"/>
            <draw:equation draw:name="f17" draw:formula="16+2-16384"/>
            <draw:equation draw:name="f18" draw:formula="*8193/8193"/>
            <draw:equation draw:name="f19" draw:formula="*8193/8193"/>
            <draw:equation draw:name="f20" draw:formula="*8193/24577"/>
            <draw:equation draw:name="f21" draw:formula="12+12-"/>
            <draw:equation draw:name="f22" draw:formula="sqrt(0*0+254*254+0*0)"/>
            <draw:equation draw:name="f23" draw:formula=""/>
            <draw:equation draw:name="f24" draw:formula=""/>
            <draw:equation draw:name="f25" draw:formula=""/>
            <draw:equation draw:name="f26" draw:formula=""/>
            <draw:equation draw:name="f27" draw:formula=""/>
            <draw:equation draw:name="f28" draw:formula=""/>
            <draw:equation draw:name="f29" draw:formula=""/>
            <draw:equation draw:name="f30" draw:formula=""/>
            <draw:equation draw:name="f31" draw:formula=""/>
            <draw:equation draw:name="f32" draw:formula=""/>
            <draw:equation draw:name="f33" draw:formula="sqrt(0*0+254*254+0*0)"/>
          </draw:enhanced-geometry>
        </draw:custom-shape>
        <draw:custom-shape draw:name="Freeform 24" draw:style-name="Mgr16" draw:text-style-name="MP5" draw:layer="backgroundobjects" svg:width="3.709cm" svg:height="4.934cm" svg:x="21.541cm" svg:y="7.016cm">
          <text:p/>
          <draw:enhanced-geometry svg:viewBox="0 0 841 1119" draw:extrusion-allowed="true" draw:text-areas="0 0 841 1119" draw:glue-points="281 314 253 290 209 379 118 417 77 382 45 414 15 448 148 448 45 554 7 645 45 743 83 784 16 811 192 790 80 1054 115 1086 236 851 288 805 244 722 281 761 596 687 802 799 693 0 714 80 620 24 482 50 426 151 690 184 614 287 561 394 494 361 347 240 281 314" draw:glue-point-type="281 314 253 290 209 379 118 417 77 382 45 414 15 448 148 448 45 554 7 645 45 743 83 784 16 811 192 790 80 1054 115 1086 236 851 288 805 244 722 281 761 596 687 802 799 693 0 714 80 620 24 482 50 426 151 690 184 614 287 561 394 494 361 347 240 281 314" draw:type="non-primitive" draw:enhanced-path="M 281 269 L 281 314 L 247 332 L 253 290 L 218 314 L 209 379 L 151 391 L 118 417 L 83 417 L 77 382 L 45 382 L 45 414 L 13 420 L 15 448 L 59 448 L 148 448 L 103 538 L 45 554 C 29 563 16 580 10 595 C 4 610 0 631 7 645 L 48 684 L 45 743 L 74 752 L 83 784 L 45 782 L 16 811 L 118 826 L 192 790 L 162 962 L 80 1054 C 64 1079 48 1101 65 1110 C 83 1119 99 1109 115 1086 L 189 944 L 236 851 L 281 851 L 288 805 L 250 782 L 244 722 L 281 716 L 281 761 L 391 687 C 444 675 538 678 596 687 C 655 696 712 724 746 743 C 780 762 786 906 802 799 L 841 98 L 693 0 L 649 0 L 714 80 L 679 90 L 620 24 L 508 15 L 482 50 L 458 92 L 426 151 L 420 187 L 690 184 L 696 231 L 614 287 L 620 337 L 561 394 L 552 358 L 494 361 C 470 354 438 335 413 314 L 347 240 L 277 231 L 281 314 N">
            <draw:equation draw:name="f0" draw:formula=""/>
            <draw:equation draw:name="f1" draw:formula=""/>
            <draw:equation draw:name="f2" draw:formula=""/>
            <draw:equation draw:name="f3" draw:formula=""/>
            <draw:equation draw:name="f4" draw:formula=""/>
            <draw:equation draw:name="f5" draw:formula=""/>
            <draw:equation draw:name="f6" draw:formula="sqrt(420)"/>
            <draw:equation draw:name="f7" draw:formula=""/>
            <draw:equation draw:name="f8" draw:formula=""/>
            <draw:equation draw:name="f9" draw:formula=""/>
            <draw:equation draw:name="f10" draw:formula="595*cos(4*(pi/180))"/>
            <draw:equation draw:name="f11" draw:formula="631+7-645"/>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
            <draw:equation draw:name="f23" draw:formula=""/>
            <draw:equation draw:name="f24" draw:formula=""/>
            <draw:equation draw:name="f25" draw:formula=""/>
            <draw:equation draw:name="f26" draw:formula=""/>
            <draw:equation draw:name="f27" draw:formula=""/>
            <draw:equation draw:name="f28" draw:formula=""/>
            <draw:equation draw:name="f29" draw:formula=""/>
            <draw:equation draw:name="f30" draw:formula=""/>
            <draw:equation draw:name="f31" draw:formula=""/>
            <draw:equation draw:name="f32" draw:formula=""/>
            <draw:equation draw:name="f33" draw:formula=""/>
            <draw:equation draw:name="f34" draw:formula=""/>
            <draw:equation draw:name="f35" draw:formula=""/>
            <draw:equation draw:name="f36" draw:formula=""/>
            <draw:equation draw:name="f37" draw:formula=""/>
            <draw:equation draw:name="f38" draw:formula=""/>
            <draw:equation draw:name="f39" draw:formula=""/>
            <draw:equation draw:name="f40" draw:formula=""/>
            <draw:equation draw:name="f41" draw:formula=""/>
            <draw:equation draw:name="f42" draw:formula="1"/>
            <draw:equation draw:name="f43" draw:formula="1"/>
            <draw:equation draw:name="f44" draw:formula="1"/>
            <draw:equation draw:name="f45" draw:formula="1"/>
            <draw:equation draw:name="f46" draw:formula="8193*8193"/>
            <draw:equation draw:name="f47" draw:formula="1"/>
            <draw:equation draw:name="f48" draw:formula="1"/>
            <draw:equation draw:name="f49" draw:formula="8193*8193"/>
            <draw:equation draw:name="f50" draw:formula="1"/>
            <draw:equation draw:name="f51" draw:formula="1"/>
            <draw:equation draw:name="f52" draw:formula="*8193"/>
            <draw:equation draw:name="f53" draw:formula="1"/>
            <draw:equation draw:name="f54" draw:formula="1"/>
            <draw:equation draw:name="f55" draw:formula="1"/>
            <draw:equation draw:name="f56" draw:formula="1"/>
            <draw:equation draw:name="f57" draw:formula="8193"/>
            <draw:equation draw:name="f58" draw:formula="-32768*33/36"/>
            <draw:equation draw:name="f59" draw:formula="atan2(0,281)/(pi/180)"/>
            <draw:equation draw:name="f60" draw:formula="253-290"/>
            <draw:equation draw:name="f61" draw:formula="209-379"/>
            <draw:equation draw:name="f62" draw:formula="118-417"/>
            <draw:equation draw:name="f63" draw:formula="77-382"/>
            <draw:equation draw:name="f64" draw:formula="45-414"/>
            <draw:equation draw:name="f65" draw:formula="15-448"/>
            <draw:equation draw:name="f66" draw:formula="148-448"/>
            <draw:equation draw:name="f67" draw:formula="45-554"/>
            <draw:equation draw:name="f68" draw:formula="7-645"/>
            <draw:equation draw:name="f69" draw:formula="45-743"/>
            <draw:equation draw:name="f70" draw:formula="83-784"/>
            <draw:equation draw:name="f71" draw:formula="16-811"/>
            <draw:equation draw:name="f72" draw:formula="192-790"/>
            <draw:equation draw:name="f73" draw:formula="80-1054"/>
            <draw:equation draw:name="f74" draw:formula="115-1086"/>
            <draw:equation draw:name="f75" draw:formula="236-851"/>
            <draw:equation draw:name="f76" draw:formula="288-805"/>
            <draw:equation draw:name="f77" draw:formula="244-722"/>
            <draw:equation draw:name="f78" draw:formula="281-761"/>
            <draw:equation draw:name="f79" draw:formula="596-687"/>
            <draw:equation draw:name="f80" draw:formula="802-799"/>
            <draw:equation draw:name="f81" draw:formula="693"/>
          </draw:enhanced-geometry>
        </draw:custom-shape>
        <draw:custom-shape draw:name="Freeform 25" draw:style-name="Mgr17" draw:text-style-name="MP5" draw:layer="backgroundobjects" svg:width="1.005cm" svg:height="0.908cm" svg:x="22.551cm" svg:y="7.056cm">
          <text:p/>
          <draw:enhanced-geometry svg:viewBox="0 0 233 210" draw:extrusion-allowed="true" draw:text-areas="0 0 233 210" draw:glue-points="18 177 0 201 78 210 132 204 147 183 153 111 233 82 159 0 165 48 123 57 117 87 54 78 57 159 18 177" draw:glue-point-type="18 177 0 201 78 210 132 204 147 183 153 111 233 82 159 0 165 48 123 57 117 87 54 78 57 159 18 177" draw:type="non-primitive" draw:enhanced-path="M 18 177 L 0 201 L 78 210 L 132 204 L 147 183 L 153 111 L 233 82 L 159 0 L 165 48 L 123 57 L 117 87 C 78 99 61 65 54 78 L 57 159 L 18 17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16*tan(2)"/>
            <draw:equation draw:name="f9" draw:formula="1"/>
            <draw:equation draw:name="f10" draw:formula="1"/>
            <draw:equation draw:name="f11" draw:formula="1*8193"/>
            <draw:equation draw:name="f12" draw:formula="24577*-32768/14"/>
            <draw:equation draw:name="f13" draw:formula="8*tan(18)"/>
            <draw:equation draw:name="f14" draw:formula=""/>
            <draw:equation draw:name="f15" draw:formula=""/>
          </draw:enhanced-geometry>
        </draw:custom-shape>
        <draw:custom-shape draw:name="Freeform 26" draw:style-name="Mgr18" draw:text-style-name="MP5" draw:layer="backgroundobjects" svg:width="2.17cm" svg:height="1.689cm" svg:x="20.796cm" svg:y="6.8cm">
          <text:p/>
          <draw:enhanced-geometry svg:viewBox="0 0 504 388" draw:extrusion-allowed="true" draw:text-areas="0 0 504 388" draw:glue-points="97 367 142 367 231 337 261 337 303 340 324 367 324 322 369 276 414 276 324 231 291 277 188 276 233 231 233 185 278 185 321 163 393 202 438 160 462 106 456 82 504 67 501 34 465 10 354 10 222 73 195 103 147 106 81 130 66 148 52 185 52 231 15 241 15 340 54 340 60 298 147 301 132 331 87 337 97 367" draw:glue-point-type="97 367 142 367 231 337 261 337 303 340 324 367 324 322 369 276 414 276 324 231 291 277 188 276 233 231 233 185 278 185 321 163 393 202 438 160 462 106 456 82 504 67 501 34 465 10 354 10 222 73 195 103 147 106 81 130 66 148 52 185 52 231 15 241 15 340 54 340 60 298 147 301 132 331 87 337 97 367" draw:type="non-primitive" draw:enhanced-path="M 97 367 L 142 367 C 164 362 180 340 231 337 C 282 334 244 337 261 337 L 303 340 L 324 367 L 324 322 L 369 276 L 414 276 L 324 231 L 291 277 L 188 276 L 233 231 L 233 185 L 278 185 L 321 163 L 393 202 L 438 160 L 462 106 L 456 82 L 504 67 L 501 34 L 465 10 C 441 6 394 0 354 10 C 306 13 248 56 222 73 L 195 103 L 147 106 L 81 130 C 68 137 71 139 66 148 C 61 157 54 171 52 185 C 38 210 58 222 52 231 L 15 241 C 9 259 0 292 15 340 C 30 388 46 347 54 340 L 60 298 L 147 301 L 132 331 L 87 337 L 97 36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
            <draw:equation draw:name="f23" draw:formula="259*sin(0*(pi/180))"/>
            <draw:equation draw:name="f24" draw:formula="388*sqrt(1-(340/30)*(340/30))"/>
            <draw:equation draw:name="f25" draw:formula=""/>
            <draw:equation draw:name="f26" draw:formula=""/>
            <draw:equation draw:name="f27" draw:formula=""/>
            <draw:equation draw:name="f28" draw:formula=""/>
            <draw:equation draw:name="f29" draw:formula="(16384+1)/2"/>
            <draw:equation draw:name="f30" draw:formula=""/>
            <draw:equation draw:name="f31" draw:formula="1"/>
            <draw:equation draw:name="f32" draw:formula="1"/>
            <draw:equation draw:name="f33" draw:formula="1"/>
            <draw:equation draw:name="f34" draw:formula="1"/>
            <draw:equation draw:name="f35" draw:formula=""/>
            <draw:equation draw:name="f36" draw:formula="8193*8193/8193"/>
            <draw:equation draw:name="f37" draw:formula="8193*8193"/>
            <draw:equation draw:name="f38" draw:formula="1"/>
            <draw:equation draw:name="f39" draw:formula="*/40"/>
            <draw:equation draw:name="f40" draw:formula="atan2(0,97)/(pi/180)"/>
            <draw:equation draw:name="f41" draw:formula="142-367"/>
            <draw:equation draw:name="f42" draw:formula="231-337"/>
            <draw:equation draw:name="f43" draw:formula="261-337"/>
            <draw:equation draw:name="f44" draw:formula="303-340"/>
            <draw:equation draw:name="f45" draw:formula="324-367"/>
            <draw:equation draw:name="f46" draw:formula="324-322"/>
            <draw:equation draw:name="f47" draw:formula="369-276"/>
            <draw:equation draw:name="f48" draw:formula="414-276"/>
            <draw:equation draw:name="f49" draw:formula="324-231"/>
            <draw:equation draw:name="f50" draw:formula="291-277"/>
            <draw:equation draw:name="f51" draw:formula="188-276"/>
            <draw:equation draw:name="f52" draw:formula="233-231"/>
            <draw:equation draw:name="f53" draw:formula="233-185"/>
            <draw:equation draw:name="f54" draw:formula="278-185"/>
            <draw:equation draw:name="f55" draw:formula="321-163"/>
            <draw:equation draw:name="f56" draw:formula="393-202"/>
          </draw:enhanced-geometry>
        </draw:custom-shape>
        <draw:custom-shape draw:name="Freeform 27" draw:style-name="Mgr19" draw:text-style-name="MP5" draw:layer="backgroundobjects" svg:width="0.833cm" svg:height="0.758cm" svg:x="21.158cm" svg:y="6.39cm">
          <text:p/>
          <draw:enhanced-geometry svg:viewBox="0 0 194 174" draw:extrusion-allowed="true" draw:text-areas="0 0 194 174" draw:glue-points="0 174 33 135 105 132 138 93 141 69 194 54 168 27 135 30 99 0 72 33 0 87 0 174" draw:glue-point-type="0 174 33 135 105 132 138 93 141 69 194 54 168 27 135 30 99 0 72 33 0 87 0 174" draw:type="non-primitive" draw:enhanced-path="M 0 174 L 33 135 L 105 132 L 138 93 L 141 69 L 194 54 L 168 27 L 135 30 L 99 0 L 72 33 L 0 87 L 0 174 Z N">
            <draw:equation draw:name="f0" draw:formula="174+33-135"/>
            <draw:equation draw:name="f1" draw:formula=""/>
            <draw:equation draw:name="f2" draw:formula=""/>
            <draw:equation draw:name="f3" draw:formula=""/>
            <draw:equation draw:name="f4" draw:formula=""/>
            <draw:equation draw:name="f5" draw:formula="87-174"/>
            <draw:equation draw:name="f6" draw:formula="16+2-16384"/>
            <draw:equation draw:name="f7" draw:formula="1"/>
            <draw:equation draw:name="f8" draw:formula="1"/>
            <draw:equation draw:name="f9" draw:formula="1/24577"/>
            <draw:equation draw:name="f10" draw:formula="12+12-"/>
            <draw:equation draw:name="f11" draw:formula="174"/>
          </draw:enhanced-geometry>
        </draw:custom-shape>
        <draw:custom-shape draw:name="Freeform 28" draw:style-name="Mgr20" draw:text-style-name="MP5" draw:layer="backgroundobjects" svg:width="7.029cm" svg:height="8.683cm" svg:x="14.759cm" svg:y="6.425cm">
          <text:p/>
          <draw:enhanced-geometry svg:viewBox="0 0 1630 1996" draw:extrusion-allowed="true" draw:text-areas="0 0 1630 1996" draw:glue-points="1061 9 868 82 558 275 266 604 110 896 10 1271 19 1655 73 1786 145 1849 190 1996 214 1927 250 1819 277 1630 379 1525 385 1621 394 1696 352 1834 475 1609 526 1504 754 1507 823 1462 799 1549 868 1633 922 1462 763 1357 652 1288 670 1225 769 1180 958 1105 1042 1155 1147 1156 1261 1153 1147 1492 1261 1411 1279 1294 1384 1219 1420 1135 1552 1120 1618 1042 1555 1036 1483 958 1330 889 1177 913 1033 748 970 724 1039 676 979 631 913 592 861 520 868 445 994 481 913 436 919 391 1033 334 1048 277 1129 247 1174 136 1180 13" draw:glue-point-type="1061 9 868 82 558 275 266 604 110 896 10 1271 19 1655 73 1786 145 1849 190 1996 214 1927 250 1819 277 1630 379 1525 385 1621 394 1696 352 1834 475 1609 526 1504 754 1507 823 1462 799 1549 868 1633 922 1462 763 1357 652 1288 670 1225 769 1180 958 1105 1042 1155 1147 1156 1261 1153 1147 1492 1261 1411 1279 1294 1384 1219 1420 1135 1552 1120 1618 1042 1555 1036 1483 958 1330 889 1177 913 1033 748 970 724 1039 676 979 631 913 592 861 520 868 445 994 481 913 436 919 391 1033 334 1048 277 1129 247 1174 136 1180 13" draw:type="non-primitive" draw:enhanced-path="M 1125 0 L 1061 9 L 952 52 L 868 82 L 768 137 L 558 275 L 403 430 L 266 604 C 226 660 189 720 163 769 C 135 828 129 844 110 896 L 46 1079 L 10 1271 L 0 1445 L 19 1655 L 58 1735 L 73 1786 L 103 1777 L 145 1849 L 157 1957 L 190 1996 L 247 1993 L 214 1927 L 199 1834 L 250 1819 L 253 1705 L 277 1630 L 286 1591 L 379 1525 L 325 1627 L 385 1621 L 358 1666 C 359 1678 395 1678 394 1696 C 393 1714 359 1754 352 1777 C 345 1800 330 1841 352 1834 C 374 1827 464 1769 484 1732 L 475 1609 L 517 1558 L 526 1504 L 568 1570 L 754 1507 L 748 1438 L 823 1462 L 844 1513 L 799 1549 C 793 1567 793 1585 808 1624 C 823 1663 859 1649 868 1633 L 865 1528 L 922 1462 L 826 1417 L 763 1357 L 742 1300 L 652 1288 L 664 1255 L 670 1225 L 733 1222 L 769 1180 L 835 1090 L 958 1105 L 991 1153 L 1042 1155 L 1105 1090 L 1147 1156 L 1216 1132 L 1261 1153 L 1147 1360 L 1147 1492 L 1189 1492 L 1261 1411 L 1258 1327 L 1279 1294 L 1294 1243 L 1384 1219 L 1372 1162 L 1420 1135 L 1459 1117 L 1552 1120 L 1591 1063 L 1618 1042 L 1630 1024 L 1555 1036 L 1555 985 L 1483 958 L 1459 985 L 1330 889 L 1276 931 L 1177 913 L 1186 841 L 1033 748 L 970 763 L 970 724 L 1003 685 L 1039 676 L 1006 619 L 979 631 L 979 574 L 913 592 L 904 514 L 861 520 L 816 430 L 868 445 L 910 484 L 994 481 L 967 433 L 913 436 L 877 400 L 919 391 L 970 397 L 1033 334 L 1000 289 L 1048 277 L 1144 283 L 1129 247 L 1171 205 L 1174 136 L 1222 46 L 1180 13 L 1125 0 Z N"/>
        </draw:custom-shape>
        <draw:custom-shape draw:name="Freeform 29" draw:style-name="Mgr21" draw:text-style-name="MP5" draw:layer="backgroundobjects" svg:width="1.901cm" svg:height="0.635cm" svg:x="18.917cm" svg:y="17.167cm">
          <text:p/>
          <draw:enhanced-geometry svg:viewBox="0 0 441 146" draw:extrusion-allowed="true" draw:text-areas="0 0 441 146" draw:glue-points="6 78 60 141 169 110 216 66 260 110 303 99 351 110 351 64 384 30 402 60 429 18 378 0 305 64 237 12 192 54 144 75 129 84 108 78 60 54 6 78" draw:glue-point-type="6 78 60 141 169 110 216 66 260 110 303 99 351 110 351 64 384 30 402 60 429 18 378 0 305 64 237 12 192 54 144 75 129 84 108 78 60 54 6 78" draw:type="non-primitive" draw:enhanced-path="M 6 78 C 0 90 33 136 60 141 C 87 146 143 123 169 110 L 216 66 L 260 110 L 303 99 L 351 110 L 351 64 L 384 30 C 392 29 363 66 402 60 C 441 54 433 28 429 18 L 378 0 L 305 64 L 237 12 L 192 54 L 144 75 L 129 84 L 108 78 C 97 73 99 60 60 54 C 21 48 17 73 6 78 Z N">
            <draw:equation draw:name="f0" draw:formula="if(78,0,90)"/>
            <draw:equation draw:name="f1" draw:formula=""/>
            <draw:equation draw:name="f2" draw:formula=""/>
            <draw:equation draw:name="f3" draw:formula=""/>
            <draw:equation draw:name="f4" draw:formula="min(110,303)"/>
            <draw:equation draw:name="f5" draw:formula=""/>
            <draw:equation draw:name="f6" draw:formula="sqrt(29*29-30*30)"/>
            <draw:equation draw:name="f7" draw:formula=""/>
            <draw:equation draw:name="f8" draw:formula=""/>
            <draw:equation draw:name="f9" draw:formula=""/>
            <draw:equation draw:name="f10" draw:formula=""/>
            <draw:equation draw:name="f11" draw:formula=""/>
            <draw:equation draw:name="f12" draw:formula="(cos(78*(pi/180))*(84-10800)+sin(78*(pi/180))*(108-10800))+10800"/>
            <draw:equation draw:name="f13" draw:formula=""/>
            <draw:equation draw:name="f14" draw:formula=""/>
            <draw:equation draw:name="f15" draw:formula=""/>
            <draw:equation draw:name="f16" draw:formula=""/>
            <draw:equation draw:name="f17" draw:formula=""/>
            <draw:equation draw:name="f18" draw:formula="1"/>
            <draw:equation draw:name="f19" draw:formula=""/>
            <draw:equation draw:name="f20" draw:formula="1"/>
            <draw:equation draw:name="f21" draw:formula="8193*8193/24577"/>
            <draw:equation draw:name="f22" draw:formula="20+20-"/>
            <draw:equation draw:name="f23" draw:formula="if(0,78,0)"/>
            <draw:equation draw:name="f24" draw:formula=""/>
            <draw:equation draw:name="f25" draw:formula=""/>
            <draw:equation draw:name="f26" draw:formula=""/>
            <draw:equation draw:name="f27" draw:formula="min(0,110)"/>
            <draw:equation draw:name="f28" draw:formula=""/>
            <draw:equation draw:name="f29" draw:formula=""/>
            <draw:equation draw:name="f30" draw:formula=""/>
            <draw:equation draw:name="f31" draw:formula="sqrt(0*0-0*0)"/>
          </draw:enhanced-geometry>
        </draw:custom-shape>
        <draw:custom-shape draw:name="Freeform 30" draw:style-name="Mgr22" draw:text-style-name="MP5" draw:layer="backgroundobjects" svg:width="0.644cm" svg:height="0.864cm" svg:x="15.504cm" svg:y="15.209cm">
          <text:p/>
          <draw:enhanced-geometry svg:viewBox="0 0 150 198" draw:extrusion-allowed="true" draw:text-areas="0 0 150 198" draw:glue-points="0 0 15 63 45 120 90 186 123 198 150 162 114 162 111 102 78 84 99 21 48 36 0 0" draw:glue-point-type="0 0 15 63 45 120 90 186 123 198 150 162 114 162 111 102 78 84 99 21 48 36 0 0" draw:type="non-primitive" draw:enhanced-path="M 0 0 L 15 63 L 45 120 L 90 186 L 123 198 L 150 162 L 114 162 L 111 102 L 78 84 L 99 21 L 48 36 L 0 0 Z N">
            <draw:equation draw:name="f0" draw:formula="15-63"/>
            <draw:equation draw:name="f1" draw:formula=""/>
            <draw:equation draw:name="f2" draw:formula=""/>
            <draw:equation draw:name="f3" draw:formula=""/>
            <draw:equation draw:name="f4" draw:formula=""/>
            <draw:equation draw:name="f5" draw:formula=""/>
            <draw:equation draw:name="f6" draw:formula="16+2-16384"/>
            <draw:equation draw:name="f7" draw:formula="1"/>
            <draw:equation draw:name="f8" draw:formula="1"/>
            <draw:equation draw:name="f9" draw:formula="1/24577"/>
            <draw:equation draw:name="f10" draw:formula="12+12-"/>
            <draw:equation draw:name="f11" draw:formula=""/>
          </draw:enhanced-geometry>
        </draw:custom-shape>
        <draw:custom-shape draw:name="Freeform 31" draw:style-name="Mgr23" draw:text-style-name="MP5" draw:layer="backgroundobjects" svg:width="0.384cm" svg:height="1.274cm" svg:x="16.13cm" svg:y="14.817cm">
          <text:p/>
          <draw:enhanced-geometry svg:viewBox="0 0 90 293" draw:extrusion-allowed="true" draw:text-areas="0 0 90 293" draw:glue-points="56 0 29 78 2 111 0 157 35 162 45 202 17 231 65 291 90 293 62 261 71 177 45 157 29 129 56 93 90 66 56 0" draw:glue-point-type="56 0 29 78 2 111 0 157 35 162 45 202 17 231 65 291 90 293 62 261 71 177 45 157 29 129 56 93 90 66 56 0" draw:type="non-primitive" draw:enhanced-path="M 56 0 L 29 78 L 2 111 L 0 157 L 35 162 L 45 202 L 17 231 L 65 291 L 90 293 L 62 261 L 71 177 L 45 157 L 29 129 L 56 93 L 90 66 L 56 0 Z N">
            <draw:equation draw:name="f0" draw:formula=""/>
            <draw:equation draw:name="f1" draw:formula="(111+0)/2"/>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1"/>
            <draw:equation draw:name="f10" draw:formula="1"/>
            <draw:equation draw:name="f11" draw:formula="1"/>
            <draw:equation draw:name="f12" draw:formula="1/24577"/>
            <draw:equation draw:name="f13" draw:formula="16+16-"/>
            <draw:equation draw:name="f14" draw:formula=""/>
            <draw:equation draw:name="f15" draw:formula=""/>
          </draw:enhanced-geometry>
        </draw:custom-shape>
        <draw:custom-shape draw:name="Freeform 32" draw:style-name="Mgr24" draw:text-style-name="MP5" draw:layer="backgroundobjects" svg:width="1.244cm" svg:height="1.085cm" svg:x="16.708cm" svg:y="13.811cm">
          <text:p/>
          <draw:enhanced-geometry svg:viewBox="0 0 288 249" draw:extrusion-allowed="true" draw:text-areas="0 0 288 249" draw:glue-points="0 249 12 213 66 216 69 180 156 147 183 161 171 15 228 0 288 45 246 39 219 63 243 150 183 206 0 249" draw:glue-point-type="0 249 12 213 66 216 69 180 156 147 183 161 171 15 228 0 288 45 246 39 219 63 243 150 183 206 0 249" draw:type="non-primitive" draw:enhanced-path="M 0 249 L 12 213 L 66 216 L 69 180 L 156 147 L 183 161 L 171 15 L 228 0 L 288 45 L 246 39 L 219 63 L 243 150 L 183 206 L 0 249 Z N">
            <draw:equation draw:name="f0" draw:formula="249+12-213"/>
            <draw:equation draw:name="f1" draw:formula=""/>
            <draw:equation draw:name="f2" draw:formula=""/>
            <draw:equation draw:name="f3" draw:formula=""/>
            <draw:equation draw:name="f4" draw:formula=""/>
            <draw:equation draw:name="f5" draw:formula=""/>
            <draw:equation draw:name="f6" draw:formula=""/>
            <draw:equation draw:name="f7" draw:formula="16*tan(2)"/>
            <draw:equation draw:name="f8" draw:formula="1"/>
            <draw:equation draw:name="f9" draw:formula="1"/>
            <draw:equation draw:name="f10" draw:formula="1"/>
            <draw:equation draw:name="f11" draw:formula="24577*-32768/14"/>
            <draw:equation draw:name="f12" draw:formula="8*tan(0)"/>
            <draw:equation draw:name="f13" draw:formula=""/>
          </draw:enhanced-geometry>
        </draw:custom-shape>
        <draw:custom-shape draw:name="AutoShape 33" draw:style-name="Mgr25" draw:text-style-name="MP5" draw:layer="backgroundobjects" svg:width="3.907cm" svg:height="2.959cm" draw:transform="rotate (-3.14159265358979) translate (22.382cm 10.172cm)">
          <text:p/>
          <draw:enhanced-geometry svg:viewBox="0 0 21600 21600" draw:extrusion-allowed="true" draw:text-areas="3169 3155 18431 18445" draw:glue-points="443 0 130 98 0 336 130 573 443 671 756 573 886 336 756 98" draw:glue-point-type="443 0 130 98 0 336 130 573 443 671 756 573 886 336 756 98" draw:type="non-primitive" draw:enhanced-path="M 0 10800 C 0 4835 4835 0 10800 0 C 16765 0 21600 4835 21600 10800 C 21600 16765 16765 21600 10800 21600 C 4835 21600 0 16765 0 10800 Z M 1492 10800 C 1492 15941 5659 20108 10800 20108 C 15941 20108 20108 15941 20108 10800 C 20108 5659 15941 1492 10800 1492 C 5659 1492 1492 5659 1492 10800 Z N">
            <draw:equation draw:name="f0" draw:formula="10800-4835"/>
            <draw:equation draw:name="f1" draw:formula=""/>
            <draw:equation draw:name="f2" draw:formula=""/>
            <draw:equation draw:name="f3" draw:formula=""/>
            <draw:equation draw:name="f4" draw:formula=""/>
            <draw:equation draw:name="f5" draw:formula=""/>
            <draw:equation draw:name="f6" draw:formula="10800+1492-10800"/>
            <draw:equation draw:name="f7" draw:formula=""/>
            <draw:equation draw:name="f8" draw:formula=""/>
            <draw:equation draw:name="f9" draw:formula=""/>
            <draw:equation draw:name="f10" draw:formula=""/>
            <draw:equation draw:name="f11" draw:formula=""/>
            <draw:equation draw:name="f12" draw:formula=""/>
            <draw:equation draw:name="f13" draw:formula="sqrt(16)"/>
            <draw:equation draw:name="f14" draw:formula="*8193/8193"/>
            <draw:equation draw:name="f15" draw:formula="*/8193"/>
            <draw:equation draw:name="f16" draw:formula="*24577/-32768"/>
            <draw:equation draw:name="f17" draw:formula="atan2(8,8)/(pi/180)"/>
            <draw:equation draw:name="f18" draw:formula="-130"/>
            <draw:equation draw:name="f19" draw:formula="98"/>
            <draw:equation draw:name="f20" draw:formula="336-130"/>
            <draw:equation draw:name="f21" draw:formula="573-443"/>
            <draw:equation draw:name="f22" draw:formula="671-756"/>
            <draw:equation draw:name="f23" draw:formula="573-886"/>
            <draw:equation draw:name="f24" draw:formula="336-756"/>
            <draw:equation draw:name="f25" draw:formula="98-8"/>
          </draw:enhanced-geometry>
        </draw:custom-shape>
        <draw:custom-shape draw:name="Freeform 34" draw:style-name="Mgr26" draw:text-style-name="MP5" draw:layer="backgroundobjects" svg:width="10.852cm" svg:height="12.925cm" svg:x="14.609cm" svg:y="6.094cm">
          <text:p/>
          <draw:enhanced-geometry svg:viewBox="0 0 2461 2931" draw:extrusion-allowed="true" draw:text-areas="0 0 2461 2931" draw:glue-points="2429 282 1844 35 1047 72 434 428 70 1013 15 1663 161 2129 454 2513 847 2796 1176 2897 1578 2924 1871 2910 2209 2796 2420 2613 2429 2540 2228 2723 1899 2860 1550 2906 1175 2879 783 2687 536 2522 216 2083 134 1205 143 968 489 465 1075 127 1815 81 2325 279 2416 370 2429 291 2429 282" draw:glue-point-type="2429 282 1844 35 1047 72 434 428 70 1013 15 1663 161 2129 454 2513 847 2796 1176 2897 1578 2924 1871 2910 2209 2796 2420 2613 2429 2540 2228 2723 1899 2860 1550 2906 1175 2879 783 2687 536 2522 216 2083 134 1205 143 968 489 465 1075 127 1815 81 2325 279 2416 370 2429 291 2429 282" draw:type="non-primitive" draw:enhanced-path="M 2429 282 C 2326 236 2074 70 1844 35 C 1613 0 1282 6 1047 72 C 812 138 597 271 434 428 C 271 585 140 807 70 1013 C 0 1219 0 1477 15 1663 C 30 1849 88 1987 161 2129 C 234 2271 340 2402 454 2513 C 568 2624 727 2732 847 2796 C 967 2860 1054 2876 1176 2897 C 1298 2918 1462 2922 1578 2924 C 1694 2926 1765 2931 1871 2910 C 1976 2889 2118 2846 2209 2796 C 2300 2746 2383 2656 2420 2613 C 2457 2570 2461 2522 2429 2540 C 2397 2558 2316 2670 2228 2723 C 2140 2776 2012 2829 1899 2860 C 1785 2891 1670 2903 1550 2906 C 1430 2909 1303 2915 1175 2879 C 1047 2843 889 2746 783 2687 C 677 2628 630 2623 536 2522 C 442 2421 283 2302 216 2083 C 149 1864 146 1391 134 1205 C 122 1019 84 1091 143 968 C 202 845 334 605 489 465 C 644 325 854 191 1075 127 C 1296 63 1607 56 1815 81 C 2024 106 2225 231 2325 279 C 2425 327 2399 368 2416 370 C 2433 372 2427 306 2429 291 C 2431 276 2429 284 2429 282 Z N">
            <draw:equation draw:name="f0" draw:formula=""/>
            <draw:equation draw:name="f1" draw:formula=""/>
            <draw:equation draw:name="f2" draw:formula=""/>
            <draw:equation draw:name="f3" draw:formula=""/>
            <draw:equation draw:name="f4" draw:formula=""/>
            <draw:equation draw:name="f5" draw:formula="807*sqrt(1-(585/140)*(585/140))"/>
            <draw:equation draw:name="f6" draw:formula=""/>
            <draw:equation draw:name="f7" draw:formula="1477+15-1663"/>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2670*sin(atan2(2723,2228))"/>
            <draw:equation draw:name="f23" draw:formula=""/>
            <draw:equation draw:name="f24" draw:formula=""/>
            <draw:equation draw:name="f25" draw:formula=""/>
            <draw:equation draw:name="f26" draw:formula=""/>
            <draw:equation draw:name="f27" draw:formula=""/>
            <draw:equation draw:name="f28" draw:formula=""/>
            <draw:equation draw:name="f29" draw:formula=""/>
            <draw:equation draw:name="f30" draw:formula=""/>
            <draw:equation draw:name="f31" draw:formula=""/>
            <draw:equation draw:name="f32" draw:formula=""/>
            <draw:equation draw:name="f33" draw:formula=""/>
            <draw:equation draw:name="f34" draw:formula=""/>
            <draw:equation draw:name="f35" draw:formula=""/>
            <draw:equation draw:name="f36" draw:formula=""/>
            <draw:equation draw:name="f37" draw:formula=""/>
            <draw:equation draw:name="f38" draw:formula="63*tan(1607)"/>
            <draw:equation draw:name="f39" draw:formula=""/>
            <draw:equation draw:name="f40" draw:formula=""/>
            <draw:equation draw:name="f41" draw:formula=""/>
            <draw:equation draw:name="f42" draw:formula=""/>
            <draw:equation draw:name="f43" draw:formula=""/>
            <draw:equation draw:name="f44" draw:formula=""/>
            <draw:equation draw:name="f45" draw:formula=""/>
            <draw:equation draw:name="f46" draw:formula="(16384+8193)/2"/>
            <draw:equation draw:name="f47" draw:formula="*8193/8193"/>
            <draw:equation draw:name="f48" draw:formula="*8193/8193"/>
            <draw:equation draw:name="f49" draw:formula="*8193/8193"/>
            <draw:equation draw:name="f50" draw:formula="*8193/8193"/>
            <draw:equation draw:name="f51" draw:formula="*8193/8193"/>
            <draw:equation draw:name="f52" draw:formula="*8193/8193"/>
            <draw:equation draw:name="f53" draw:formula="*8193/8193"/>
            <draw:equation draw:name="f54" draw:formula="*/32"/>
            <draw:equation draw:name="f55" draw:formula="atan2(0,2429)/(pi/180)"/>
            <draw:equation draw:name="f56" draw:formula="1844-35"/>
            <draw:equation draw:name="f57" draw:formula="1047-72"/>
            <draw:equation draw:name="f58" draw:formula="434-428"/>
            <draw:equation draw:name="f59" draw:formula="70-1013"/>
            <draw:equation draw:name="f60" draw:formula="15-1663"/>
            <draw:equation draw:name="f61" draw:formula="161-2129"/>
            <draw:equation draw:name="f62" draw:formula="454-2513"/>
            <draw:equation draw:name="f63" draw:formula="847-2796"/>
            <draw:equation draw:name="f64" draw:formula="1176-2897"/>
            <draw:equation draw:name="f65" draw:formula="1578-2924"/>
            <draw:equation draw:name="f66" draw:formula="1871-2910"/>
            <draw:equation draw:name="f67" draw:formula="2209-2796"/>
            <draw:equation draw:name="f68" draw:formula="2420-2613"/>
            <draw:equation draw:name="f69" draw:formula="2429-2540"/>
            <draw:equation draw:name="f70" draw:formula="2228-2723"/>
            <draw:equation draw:name="f71" draw:formula="1899-2860"/>
            <draw:equation draw:name="f72" draw:formula="1550-2906"/>
            <draw:equation draw:name="f73" draw:formula="1175-2879"/>
            <draw:equation draw:name="f74" draw:formula="783-2687"/>
            <draw:equation draw:name="f75" draw:formula="536-2522"/>
            <draw:equation draw:name="f76" draw:formula="216-2083"/>
            <draw:equation draw:name="f77" draw:formula="134-1205"/>
            <draw:equation draw:name="f78" draw:formula="143-968"/>
            <draw:equation draw:name="f79" draw:formula="489-465"/>
            <draw:equation draw:name="f80" draw:formula="1075-127"/>
            <draw:equation draw:name="f81" draw:formula="1815-81"/>
            <draw:equation draw:name="f82" draw:formula="2325-279"/>
            <draw:equation draw:name="f83" draw:formula="2416-370"/>
            <draw:equation draw:name="f84" draw:formula="2429-291"/>
            <draw:equation draw:name="f85" draw:formula="2429-282"/>
            <draw:equation draw:name="f86" draw:formula="31+32-4"/>
            <draw:equation draw:name="f87" draw:formula=""/>
            <draw:equation draw:name="f88" draw:formula=""/>
            <draw:equation draw:name="f89" draw:formula=""/>
            <draw:equation draw:name="f90" draw:formula=""/>
          </draw:enhanced-geometry>
        </draw:custom-shape>
      </draw:g>
      <draw:custom-shape draw:name="Rectangle 35" draw:style-name="Mgr27" draw:text-style-name="MP6" draw:layer="backgroundobjects" svg:width="25.4cm" svg:height="2.725cm" svg:x="0cm" svg:y="0cm">
        <text:list text:style-name="">
          <text:list-header>
            <text:p/>
          </text:list-header>
        </text:list>
        <draw:enhanced-geometry svg:viewBox="0 0 21600 21600" draw:type="rectangle" draw:enhanced-path="M 0 0 L 21600 0 21600 21600 0 21600 0 0 Z N"/>
      </draw:custom-shape>
      <draw:custom-shape draw:name="Rectangle 36" draw:style-name="Mgr28" draw:text-style-name="MP7" draw:layer="backgroundobjects" svg:width="3.298cm" svg:height="16.365cm" svg:x="0cm" svg:y="2.725cm">
        <svg:desc>좁은 수평선</svg:desc>
        <text:list text:style-name="">
          <text:list-header>
            <text:p/>
          </text:list-header>
        </text:list>
        <draw:enhanced-geometry svg:viewBox="0 0 21600 21600" draw:type="rectangle" draw:enhanced-path="M 0 0 L 21600 0 21600 21600 0 21600 0 0 Z N"/>
      </draw:custom-shape>
      <draw:frame presentation:style-name="預設-title" draw:layer="backgroundobjects" svg:width="22.86cm" svg:height="2.201cm" svg:x="1.27cm" svg:y="0.55cm" presentation:class="title" presentation:placeholder="true">
        <draw:text-box/>
      </draw:frame>
      <draw:g draw:name="Group 44">
        <draw:custom-shape draw:name="Freeform 45" draw:style-name="Mgr4" draw:text-style-name="MP5" draw:layer="backgroundobjects" svg:width="1.565cm" svg:height="1.186cm" svg:x="16.656cm" svg:y="16.484cm">
          <text:p/>
          <draw:enhanced-geometry svg:viewBox="0 0 363 272" draw:extrusion-allowed="true" draw:text-areas="0 0 363 272" draw:glue-points="0 45 90 136 181 227 272 272 317 272 363 181 317 181 272 181 226 181 226 136 272 91 226 45 226 91 181 136 136 136 90 91 136 91 90 45 45 0 61 57 28 45 0 45" draw:glue-point-type="0 45 90 136 181 227 272 272 317 272 363 181 317 181 272 181 226 181 226 136 272 91 226 45 226 91 181 136 136 136 90 91 136 91 90 45 45 0 61 57 28 45 0 45" draw:type="non-primitive" draw:enhanced-path="M 0 45 L 90 136 L 181 227 L 272 272 L 317 272 L 363 181 L 317 181 L 272 181 L 226 181 L 226 136 L 272 91 L 226 45 L 226 91 L 181 136 L 136 136 L 90 91 L 136 91 L 90 45 L 45 0 L 61 57 L 28 45 L 0 45 Z N">
            <draw:equation draw:name="f0" draw:formula="45+90-136"/>
            <draw:equation draw:name="f1" draw:formula=""/>
            <draw:equation draw:name="f2" draw:formula=""/>
            <draw:equation draw:name="f3" draw:formula=""/>
            <draw:equation draw:name="f4" draw:formula=""/>
            <draw:equation draw:name="f5" draw:formula="91*tan(226)"/>
            <draw:equation draw:name="f6" draw:formula=""/>
            <draw:equation draw:name="f7" draw:formula=""/>
            <draw:equation draw:name="f8" draw:formula=""/>
            <draw:equation draw:name="f9" draw:formula=""/>
            <draw:equation draw:name="f10" draw:formula=""/>
            <draw:equation draw:name="f11" draw:formula=""/>
            <draw:equation draw:name="f12" draw:formula="1"/>
            <draw:equation draw:name="f13" draw:formula="1"/>
            <draw:equation draw:name="f14" draw:formula="1"/>
            <draw:equation draw:name="f15" draw:formula="1"/>
            <draw:equation draw:name="f16" draw:formula="1"/>
            <draw:equation draw:name="f17" draw:formula="24577*-32768/22"/>
            <draw:equation draw:name="f18" draw:formula=""/>
            <draw:equation draw:name="f19" draw:formula=""/>
            <draw:equation draw:name="f20" draw:formula=""/>
            <draw:equation draw:name="f21" draw:formula=""/>
          </draw:enhanced-geometry>
        </draw:custom-shape>
        <draw:custom-shape draw:name="Freeform 46" draw:style-name="Mgr5" draw:text-style-name="MP5" draw:layer="backgroundobjects" svg:width="2.019cm" svg:height="9.141cm" svg:x="18.892cm" svg:y="9.909cm">
          <text:p/>
          <draw:enhanced-geometry svg:viewBox="0 0 420 1885" draw:extrusion-allowed="true" draw:text-areas="0 0 420 1885" draw:glue-points="162 1 56 561 122 1185 383 1785 343 1785 70 1209 15 487 162 1" draw:glue-point-type="162 1 56 561 122 1185 383 1785 343 1785 70 1209 15 487 162 1" draw:type="non-primitive" draw:enhanced-path="M 162 1 C 173 0 62 364 56 561 C 50 758 67 981 122 1185 C 176 1389 347 1685 383 1785 C 420 1885 395 1881 343 1785 C 291 1689 125 1425 70 1209 C 15 993 0 688 15 487 C 30 286 132 102 162 1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688*sqrt(1-(993/0)*(993/0))"/>
            <draw:equation draw:name="f9" draw:formula="286*sqrt(1-(487/30)*(487/30))"/>
            <draw:equation draw:name="f10" draw:formula=""/>
            <draw:equation draw:name="f11" draw:formula="12*cos(2*(pi/180))"/>
            <draw:equation draw:name="f12" draw:formula="*8193/8193"/>
            <draw:equation draw:name="f13" draw:formula="*8193/24577"/>
            <draw:equation draw:name="f14" draw:formula="8+8-"/>
            <draw:equation draw:name="f15" draw:formula=""/>
            <draw:equation draw:name="f16" draw:formula=""/>
            <draw:equation draw:name="f17" draw:formula=""/>
            <draw:equation draw:name="f18" draw:formula=""/>
            <draw:equation draw:name="f19" draw:formula=""/>
            <draw:equation draw:name="f20" draw:formula=""/>
            <draw:equation draw:name="f21" draw:formula="0*sqrt(1-(0/487)*(0/487))"/>
          </draw:enhanced-geometry>
        </draw:custom-shape>
        <draw:custom-shape draw:name="Freeform 47" draw:style-name="Mgr6" draw:text-style-name="MP5" draw:layer="backgroundobjects" svg:width="2.064cm" svg:height="8.908cm" svg:x="20.638cm" svg:y="9.75cm">
          <text:p/>
          <draw:enhanced-geometry svg:viewBox="0 0 429 1836" draw:extrusion-allowed="true" draw:text-areas="0 0 429 1836" draw:glue-points="0 25 375 1835 429 1836 37 0 0 25" draw:glue-point-type="0 25 375 1835 429 1836 37 0 0 25" draw:type="non-primitive" draw:enhanced-path="M 0 25 L 375 1835 L 429 1836 L 37 0 L 0 25 Z N">
            <draw:equation draw:name="f0" draw:formula="25+375-1835"/>
            <draw:equation draw:name="f1" draw:formula=""/>
            <draw:equation draw:name="f2" draw:formula="25+7-8"/>
            <draw:equation draw:name="f3" draw:formula="(16384+1)/2"/>
            <draw:equation draw:name="f4" draw:formula="1*24577/-32768"/>
          </draw:enhanced-geometry>
        </draw:custom-shape>
        <draw:custom-shape draw:name="Freeform 48" draw:style-name="Mgr7" draw:text-style-name="MP5" draw:layer="backgroundobjects" svg:width="2.889cm" svg:height="9.212cm" svg:x="21.824cm" svg:y="9.058cm">
          <text:p/>
          <draw:enhanced-geometry svg:viewBox="0 0 600 1899" draw:extrusion-allowed="true" draw:text-areas="0 0 600 1899" draw:glue-points="0 67 91 168 347 552 512 1146 539 1612 457 1859 503 1850 583 1611 567 1146 384 524 82 76 0 67" draw:glue-point-type="0 67 91 168 347 552 512 1146 539 1612 457 1859 503 1850 583 1611 567 1146 384 524 82 76 0 67" draw:type="non-primitive" draw:enhanced-path="M 0 67 C 2 82 33 87 91 168 C 149 249 277 389 347 552 C 417 715 480 969 512 1146 C 544 1323 548 1493 539 1612 C 530 1731 463 1819 457 1859 C 451 1899 482 1891 503 1850 C 524 1809 572 1728 583 1611 C 594 1494 600 1327 567 1146 C 534 965 465 702 384 524 C 303 346 146 152 82 76 C 18 0 17 69 0 67 Z N">
            <draw:equation draw:name="f0" draw:formula="67+2-82"/>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16+2-16384"/>
            <draw:equation draw:name="f18" draw:formula="*8193/8193"/>
            <draw:equation draw:name="f19" draw:formula="*8193/8193"/>
            <draw:equation draw:name="f20" draw:formula="*8193/24577"/>
            <draw:equation draw:name="f21" draw:formula="12+12-"/>
            <draw:equation draw:name="f22" draw:formula="67"/>
            <draw:equation draw:name="f23" draw:formula=""/>
            <draw:equation draw:name="f24" draw:formula=""/>
            <draw:equation draw:name="f25" draw:formula="1146"/>
            <draw:equation draw:name="f26" draw:formula=""/>
            <draw:equation draw:name="f27" draw:formula=""/>
            <draw:equation draw:name="f28" draw:formula=""/>
            <draw:equation draw:name="f29" draw:formula=""/>
            <draw:equation draw:name="f30" draw:formula=""/>
            <draw:equation draw:name="f31" draw:formula="sqrt(0*0-0*0)"/>
            <draw:equation draw:name="f32" draw:formula=""/>
            <draw:equation draw:name="f33" draw:formula="67"/>
          </draw:enhanced-geometry>
        </draw:custom-shape>
        <draw:custom-shape draw:name="Freeform 49" draw:style-name="Mgr8" draw:text-style-name="MP5" draw:layer="backgroundobjects" svg:width="2.756cm" svg:height="6.257cm" svg:x="16.625cm" svg:y="12.264cm">
          <text:p/>
          <draw:enhanced-geometry svg:viewBox="0 0 573 1290" draw:extrusion-allowed="true" draw:text-areas="0 0 573 1290" draw:glue-points="2 129 48 65 84 522 241 909 396 1106 568 1286 363 1130 183 909 38 540 2 129" draw:glue-point-type="2 129 48 65 84 522 241 909 396 1106 568 1286 363 1130 183 909 38 540 2 129" draw:type="non-primitive" draw:enhanced-path="M 2 129 C 4 50 34 0 48 65 C 62 130 52 381 84 522 C 116 663 189 812 241 909 C 293 1006 341 1043 396 1106 C 450 1169 573 1283 568 1286 C 562 1290 428 1193 363 1130 C 299 1068 237 1007 183 909 C 129 811 68 670 38 540 C 8 410 0 208 2 129 Z N">
            <draw:equation draw:name="f0" draw:formula="(129+4)/2"/>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cos(670*(pi/180))*(811-10800)+sin(670*(pi/180))*(68-10800))+10800"/>
            <draw:equation draw:name="f12" draw:formula=""/>
            <draw:equation draw:name="f13" draw:formula="208+2-129"/>
            <draw:equation draw:name="f14" draw:formula="12*sin(atan2(16384,2))"/>
            <draw:equation draw:name="f15" draw:formula="*8193/8193"/>
            <draw:equation draw:name="f16" draw:formula="*8193/8193"/>
            <draw:equation draw:name="f17" draw:formula="*-32768/10"/>
            <draw:equation draw:name="f18" draw:formula="8*sin(atan2(0,2))"/>
            <draw:equation draw:name="f19" draw:formula="(cos(0*(pi/180))*(0-10800)+sin(0*(pi/180))*(48-10800))+10800"/>
            <draw:equation draw:name="f20" draw:formula=""/>
            <draw:equation draw:name="f21" draw:formula="0*cos(241*(pi/180))"/>
            <draw:equation draw:name="f22" draw:formula=""/>
            <draw:equation draw:name="f23" draw:formula=""/>
            <draw:equation draw:name="f24" draw:formula="if(0,363,0)"/>
            <draw:equation draw:name="f25" draw:formula=""/>
            <draw:equation draw:name="f26" draw:formula=""/>
            <draw:equation draw:name="f27" draw:formula=""/>
          </draw:enhanced-geometry>
        </draw:custom-shape>
        <draw:custom-shape draw:name="Freeform 50" draw:style-name="Mgr9" draw:text-style-name="MP5" draw:layer="backgroundobjects" svg:width="3.153cm" svg:height="0.931cm" svg:x="21.343cm" svg:y="6.425cm">
          <text:p/>
          <draw:enhanced-geometry svg:viewBox="0 0 731 214" draw:extrusion-allowed="true" draw:text-areas="0 0 731 214" draw:glue-points="17 187 255 41 456 4 629 16 720 61 565 50 264 77 53 196 17 187" draw:glue-point-type="17 187 255 41 456 4 629 16 720 61 565 50 264 77 53 196 17 187" draw:type="non-primitive" draw:enhanced-path="M 17 187 C 0 176 182 71 255 41 C 328 11 394 8 456 4 C 518 0 585 7 629 16 C 673 25 731 55 720 61 C 709 67 641 47 565 50 C 489 53 349 53 264 77 C 179 101 94 178 53 196 C 12 214 24 189 17 18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cos(50*(pi/180))*(47-10800)+sin(50*(pi/180))*(565-10800))+10800"/>
            <draw:equation draw:name="f8" draw:formula=""/>
            <draw:equation draw:name="f9" draw:formula="atan2(179,77)/(pi/180)"/>
            <draw:equation draw:name="f10" draw:formula=""/>
            <draw:equation draw:name="f11" draw:formula="214*sin(atan2(189,24))"/>
            <draw:equation draw:name="f12" draw:formula=""/>
            <draw:equation draw:name="f13" draw:formula="(16384+8193)/2"/>
            <draw:equation draw:name="f14" draw:formula="*8193/8193"/>
            <draw:equation draw:name="f15" draw:formula="*24577/-32768"/>
            <draw:equation draw:name="f16" draw:formula="12*sin(8*(pi/180))"/>
            <draw:equation draw:name="f17" draw:formula="187-255"/>
            <draw:equation draw:name="f18" draw:formula="41-456"/>
            <draw:equation draw:name="f19" draw:formula="4-629"/>
            <draw:equation draw:name="f20" draw:formula="16-720"/>
            <draw:equation draw:name="f21" draw:formula="61-565"/>
            <draw:equation draw:name="f22" draw:formula="50-264"/>
            <draw:equation draw:name="f23" draw:formula="77-53"/>
            <draw:equation draw:name="f24" draw:formula="196-17"/>
          </draw:enhanced-geometry>
        </draw:custom-shape>
        <draw:custom-shape draw:name="Freeform 51" draw:style-name="Mgr10" draw:text-style-name="MP5" draw:layer="backgroundobjects" svg:width="2.426cm" svg:height="0.397cm" svg:x="22.075cm" svg:y="7.726cm">
          <text:p/>
          <draw:enhanced-geometry svg:viewBox="0 0 563 91" draw:extrusion-allowed="true" draw:text-areas="0 0 563 91" draw:glue-points="0 0 64 37 311 18 530 37 512 73 293 55 37 91" draw:glue-point-type="0 0 64 37 311 18 530 37 512 73 293 55 37 91" draw:type="non-primitive" draw:enhanced-path="M 0 0 C 11 6 12 34 64 37 C 116 40 233 18 311 18 C 389 18 497 28 530 37 C 563 46 551 70 512 73 C 473 76 372 52 293 55 C 214 58 90 84 37 91 N">
            <draw:equation draw:name="f0" draw:formula="11-6"/>
            <draw:equation draw:name="f1" draw:formula="34*sin(atan2(37,64))"/>
            <draw:equation draw:name="f2" draw:formula=""/>
            <draw:equation draw:name="f3" draw:formula=""/>
            <draw:equation draw:name="f4" draw:formula=""/>
            <draw:equation draw:name="f5" draw:formula=""/>
            <draw:equation draw:name="f6" draw:formula="73+473-76"/>
            <draw:equation draw:name="f7" draw:formula=""/>
            <draw:equation draw:name="f8" draw:formula=""/>
            <draw:equation draw:name="f9" draw:formula=""/>
            <draw:equation draw:name="f10" draw:formula="(16384+8193)/2"/>
            <draw:equation draw:name="f11" draw:formula="*8193/8193"/>
            <draw:equation draw:name="f12" draw:formula="7+8-"/>
            <draw:equation draw:name="f13" draw:formula=""/>
            <draw:equation draw:name="f14" draw:formula=""/>
            <draw:equation draw:name="f15" draw:formula=""/>
            <draw:equation draw:name="f16" draw:formula=""/>
            <draw:equation draw:name="f17" draw:formula="73"/>
            <draw:equation draw:name="f18" draw:formula=""/>
          </draw:enhanced-geometry>
        </draw:custom-shape>
        <draw:custom-shape draw:name="Freeform 52" draw:style-name="Mgr11" draw:text-style-name="MP5" draw:layer="backgroundobjects" svg:width="0.979cm" svg:height="1.2cm" svg:x="20.735cm" svg:y="5.852cm">
          <text:p/>
          <draw:enhanced-geometry svg:viewBox="0 0 228 276" draw:extrusion-allowed="true" draw:text-areas="0 0 228 276" draw:glue-points="0 276 156 38 211 47 52 268" draw:glue-point-type="0 276 156 38 211 47 52 268" draw:type="non-primitive" draw:enhanced-path="M 0 276 C 26 236 121 76 156 38 C 191 0 228 9 211 47 C 194 85 85 222 52 268 N">
            <draw:equation draw:name="f0" draw:formula="276+26-236"/>
            <draw:equation draw:name="f1" draw:formula=""/>
            <draw:equation draw:name="f2" draw:formula=""/>
            <draw:equation draw:name="f3" draw:formula=""/>
            <draw:equation draw:name="f4" draw:formula=""/>
            <draw:equation draw:name="f5" draw:formula="max(8,2)"/>
            <draw:equation draw:name="f6" draw:formula="*8193/-32768"/>
            <draw:equation draw:name="f7" draw:formula="min(4,8)"/>
            <draw:equation draw:name="f8" draw:formula="276-156"/>
            <draw:equation draw:name="f9" draw:formula="38-211"/>
          </draw:enhanced-geometry>
        </draw:custom-shape>
        <draw:custom-shape draw:name="Freeform 53" draw:style-name="Mgr12" draw:text-style-name="MP5" draw:layer="backgroundobjects" svg:width="0.326cm" svg:height="1.394cm" svg:x="19.822cm" svg:y="5.971cm">
          <text:p/>
          <draw:enhanced-geometry svg:viewBox="0 0 75 320" draw:extrusion-allowed="true" draw:text-areas="0 0 75 320" draw:glue-points="1 46 36 285 74 266 28 37 1 46" draw:glue-point-type="1 46 36 285 74 266 28 37 1 46" draw:type="non-primitive" draw:enhanced-path="M 1 46 C 2 87 24 248 36 285 C 50 320 75 307 74 266 C 73 225 40 74 28 37 C 16 0 0 5 1 46 Z N">
            <draw:equation draw:name="f0" draw:formula="46*2/87"/>
            <draw:equation draw:name="f1" draw:formula=""/>
            <draw:equation draw:name="f2" draw:formula=""/>
            <draw:equation draw:name="f3" draw:formula=""/>
            <draw:equation draw:name="f4" draw:formula=""/>
            <draw:equation draw:name="f5" draw:formula="0*tan(0)"/>
            <draw:equation draw:name="f6" draw:formula="46*7/8"/>
            <draw:equation draw:name="f7" draw:formula="(16384+8193)/2"/>
            <draw:equation draw:name="f8" draw:formula="*24577/-32768"/>
            <draw:equation draw:name="f9" draw:formula="max(8,8)"/>
            <draw:equation draw:name="f10" draw:formula="46-36"/>
            <draw:equation draw:name="f11" draw:formula="285-74"/>
            <draw:equation draw:name="f12" draw:formula="266-28"/>
          </draw:enhanced-geometry>
        </draw:custom-shape>
        <draw:custom-shape draw:name="Freeform 54" draw:style-name="Mgr13" draw:text-style-name="MP5" draw:layer="backgroundobjects" svg:width="8.123cm" svg:height="2.941cm" svg:x="17.247cm" svg:y="9.958cm">
          <text:p/>
          <draw:enhanced-geometry svg:viewBox="0 0 1883 677" draw:extrusion-allowed="true" draw:text-areas="0 0 1883 677" draw:glue-points="95 511 406 594 936 575 1430 392 1812 49 1858 95 1812 140 1449 458 964 639 406 666 59 575 49 548" draw:glue-point-type="95 511 406 594 936 575 1430 392 1812 49 1858 95 1812 140 1449 458 964 639 406 666 59 575 49 548" draw:type="non-primitive" draw:enhanced-path="M 95 511 C 145 525 266 583 406 594 C 546 605 765 609 936 575 C 1107 541 1284 480 1430 392 C 1576 304 1741 98 1812 49 C 1883 0 1858 80 1858 95 C 1858 110 1880 79 1812 140 C 1744 201 1590 375 1449 458 C 1308 541 1138 604 964 639 C 790 674 557 677 406 666 C 255 655 118 595 59 575 C 0 555 51 554 49 548 N">
            <draw:equation draw:name="f0" draw:formula=""/>
            <draw:equation draw:name="f1" draw:formula="583*cos(406*(pi/180))"/>
            <draw:equation draw:name="f2" draw:formula=""/>
            <draw:equation draw:name="f3" draw:formula=""/>
            <draw:equation draw:name="f4" draw:formula="min(480,1430)"/>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sqrt(16)"/>
            <draw:equation draw:name="f18" draw:formula="*8193/8193"/>
            <draw:equation draw:name="f19" draw:formula="*8193/8193"/>
            <draw:equation draw:name="f20" draw:formula="*8193/-32768"/>
            <draw:equation draw:name="f21" draw:formula="12*sin(atan2(95,8))"/>
            <draw:equation draw:name="f22" draw:formula="511-406"/>
            <draw:equation draw:name="f23" draw:formula="594-936"/>
            <draw:equation draw:name="f24" draw:formula="575-1430"/>
            <draw:equation draw:name="f25" draw:formula="392-1812"/>
            <draw:equation draw:name="f26" draw:formula="49-1858"/>
            <draw:equation draw:name="f27" draw:formula="95-1812"/>
            <draw:equation draw:name="f28" draw:formula="140-1449"/>
            <draw:equation draw:name="f29" draw:formula="458-964"/>
            <draw:equation draw:name="f30" draw:formula="639-406"/>
            <draw:equation draw:name="f31" draw:formula="666-59"/>
            <draw:equation draw:name="f32" draw:formula="575-49"/>
            <draw:equation draw:name="f33" draw:formula="548-12"/>
          </draw:enhanced-geometry>
        </draw:custom-shape>
        <draw:custom-shape draw:name="Freeform 55" draw:style-name="Mgr14" draw:text-style-name="MP5" draw:layer="backgroundobjects" svg:width="10.027cm" svg:height="2.183cm" svg:x="15.223cm" svg:y="13.772cm">
          <text:p/>
          <draw:enhanced-geometry svg:viewBox="0 0 2274 495" draw:extrusion-allowed="true" draw:text-areas="0 0 2274 495" draw:glue-points="52 54 61 63 418 333 910 423 1500 396 2099 180 2267 61 2139 235 1518 451 928 486 427 396 142 216 52 54" draw:glue-point-type="52 54 61 63 418 333 910 423 1500 396 2099 180 2267 61 2139 235 1518 451 928 486 427 396 142 216 52 54" draw:type="non-primitive" draw:enhanced-path="M 52 54 C 1 0 0 17 61 63 C 121 109 277 273 418 333 C 560 393 730 412 910 423 C 1090 434 1301 437 1500 396 C 1698 356 1971 236 2099 180 C 2227 124 2260 52 2267 61 C 2274 70 2264 170 2139 235 C 2014 300 1720 409 1518 451 C 1316 493 1110 495 928 486 C 746 477 558 442 427 396 C 296 351 204 273 142 216 C 79 159 70 88 52 54 Z N">
            <draw:equation draw:name="f0" draw:formula=""/>
            <draw:equation draw:name="f1" draw:formula="17+61-63"/>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16384+8193)/2"/>
            <draw:equation draw:name="f20" draw:formula="*8193/8193"/>
            <draw:equation draw:name="f21" draw:formula="*8193/8193"/>
            <draw:equation draw:name="f22" draw:formula="*24577/-32768"/>
            <draw:equation draw:name="f23" draw:formula="sqrt(16)"/>
            <draw:equation draw:name="f24" draw:formula="54-61"/>
            <draw:equation draw:name="f25" draw:formula="63-418"/>
            <draw:equation draw:name="f26" draw:formula="333-910"/>
            <draw:equation draw:name="f27" draw:formula="423-1500"/>
            <draw:equation draw:name="f28" draw:formula="396-2099"/>
            <draw:equation draw:name="f29" draw:formula="180-2267"/>
            <draw:equation draw:name="f30" draw:formula="61-2139"/>
            <draw:equation draw:name="f31" draw:formula="235-1518"/>
            <draw:equation draw:name="f32" draw:formula="451-928"/>
            <draw:equation draw:name="f33" draw:formula="486-427"/>
            <draw:equation draw:name="f34" draw:formula="396-142"/>
            <draw:equation draw:name="f35" draw:formula="216-52"/>
            <draw:equation draw:name="f36" draw:formula="54-13"/>
          </draw:enhanced-geometry>
        </draw:custom-shape>
        <draw:custom-shape draw:name="Freeform 56" draw:style-name="Mgr15" draw:text-style-name="MP5" draw:layer="backgroundobjects" svg:width="7.364cm" svg:height="1.719cm" svg:x="17.992cm" svg:y="16.352cm">
          <text:p/>
          <draw:enhanced-geometry svg:viewBox="0 0 1670 390" draw:extrusion-allowed="true" draw:text-areas="0 0 1670 390" draw:glue-points="7 254 140 298 559 325 971 280 1498 90 1611 6 1648 52 1480 163 1016 334 578 388 96 344 7 254" draw:glue-point-type="7 254 140 298 559 325 971 280 1498 90 1611 6 1648 52 1480 163 1016 334 578 388 96 344 7 254" draw:type="non-primitive" draw:enhanced-path="M 7 254 C 14 246 48 286 140 298 C 232 310 420 328 559 325 C 698 322 814 319 971 280 C 1127 240 1391 136 1498 90 C 1605 44 1586 12 1611 6 C 1636 0 1670 26 1648 52 C 1626 78 1585 116 1480 163 C 1375 210 1166 296 1016 334 C 865 371 731 386 578 388 C 424 390 191 366 96 344 C 1 321 0 262 7 254 Z N">
            <draw:equation draw:name="f0" draw:formula="sqrt(254*254+14*14+246*246)"/>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262+7-254"/>
            <draw:equation draw:name="f17" draw:formula="16+2-16384"/>
            <draw:equation draw:name="f18" draw:formula="*8193/8193"/>
            <draw:equation draw:name="f19" draw:formula="*8193/8193"/>
            <draw:equation draw:name="f20" draw:formula="*8193/24577"/>
            <draw:equation draw:name="f21" draw:formula="12+12-"/>
            <draw:equation draw:name="f22" draw:formula="sqrt(0*0+254*254+0*0)"/>
            <draw:equation draw:name="f23" draw:formula=""/>
            <draw:equation draw:name="f24" draw:formula=""/>
            <draw:equation draw:name="f25" draw:formula=""/>
            <draw:equation draw:name="f26" draw:formula=""/>
            <draw:equation draw:name="f27" draw:formula=""/>
            <draw:equation draw:name="f28" draw:formula=""/>
            <draw:equation draw:name="f29" draw:formula=""/>
            <draw:equation draw:name="f30" draw:formula=""/>
            <draw:equation draw:name="f31" draw:formula=""/>
            <draw:equation draw:name="f32" draw:formula=""/>
            <draw:equation draw:name="f33" draw:formula="sqrt(0*0+254*254+0*0)"/>
          </draw:enhanced-geometry>
        </draw:custom-shape>
        <draw:custom-shape draw:name="Freeform 57" draw:style-name="Mgr16" draw:text-style-name="MP5" draw:layer="backgroundobjects" svg:width="3.709cm" svg:height="4.934cm" svg:x="21.48cm" svg:y="6.818cm">
          <text:p/>
          <draw:enhanced-geometry svg:viewBox="0 0 841 1119" draw:extrusion-allowed="true" draw:text-areas="0 0 841 1119" draw:glue-points="281 314 253 290 209 379 118 417 77 382 45 414 15 448 148 448 45 554 7 645 45 743 83 784 16 811 192 790 80 1054 115 1086 236 851 288 805 244 722 281 761 596 687 802 799 693 0 714 80 620 24 482 50 426 151 690 184 614 287 561 394 494 361 347 240 281 314" draw:glue-point-type="281 314 253 290 209 379 118 417 77 382 45 414 15 448 148 448 45 554 7 645 45 743 83 784 16 811 192 790 80 1054 115 1086 236 851 288 805 244 722 281 761 596 687 802 799 693 0 714 80 620 24 482 50 426 151 690 184 614 287 561 394 494 361 347 240 281 314" draw:type="non-primitive" draw:enhanced-path="M 281 269 L 281 314 L 247 332 L 253 290 L 218 314 L 209 379 L 151 391 L 118 417 L 83 417 L 77 382 L 45 382 L 45 414 L 13 420 L 15 448 L 59 448 L 148 448 L 103 538 L 45 554 C 29 563 16 580 10 595 C 4 610 0 631 7 645 L 48 684 L 45 743 L 74 752 L 83 784 L 45 782 L 16 811 L 118 826 L 192 790 L 162 962 L 80 1054 C 64 1079 48 1101 65 1110 C 83 1119 99 1109 115 1086 L 189 944 L 236 851 L 281 851 L 288 805 L 250 782 L 244 722 L 281 716 L 281 761 L 391 687 C 444 675 538 678 596 687 C 655 696 712 724 746 743 C 780 762 786 906 802 799 L 841 98 L 693 0 L 649 0 L 714 80 L 679 90 L 620 24 L 508 15 L 482 50 L 458 92 L 426 151 L 420 187 L 690 184 L 696 231 L 614 287 L 620 337 L 561 394 L 552 358 L 494 361 C 470 354 438 335 413 314 L 347 240 L 277 231 L 281 314 N">
            <draw:equation draw:name="f0" draw:formula=""/>
            <draw:equation draw:name="f1" draw:formula=""/>
            <draw:equation draw:name="f2" draw:formula=""/>
            <draw:equation draw:name="f3" draw:formula=""/>
            <draw:equation draw:name="f4" draw:formula=""/>
            <draw:equation draw:name="f5" draw:formula=""/>
            <draw:equation draw:name="f6" draw:formula="sqrt(420)"/>
            <draw:equation draw:name="f7" draw:formula=""/>
            <draw:equation draw:name="f8" draw:formula=""/>
            <draw:equation draw:name="f9" draw:formula=""/>
            <draw:equation draw:name="f10" draw:formula="595*cos(4*(pi/180))"/>
            <draw:equation draw:name="f11" draw:formula="631+7-645"/>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
            <draw:equation draw:name="f23" draw:formula=""/>
            <draw:equation draw:name="f24" draw:formula=""/>
            <draw:equation draw:name="f25" draw:formula=""/>
            <draw:equation draw:name="f26" draw:formula=""/>
            <draw:equation draw:name="f27" draw:formula=""/>
            <draw:equation draw:name="f28" draw:formula=""/>
            <draw:equation draw:name="f29" draw:formula=""/>
            <draw:equation draw:name="f30" draw:formula=""/>
            <draw:equation draw:name="f31" draw:formula=""/>
            <draw:equation draw:name="f32" draw:formula=""/>
            <draw:equation draw:name="f33" draw:formula=""/>
            <draw:equation draw:name="f34" draw:formula=""/>
            <draw:equation draw:name="f35" draw:formula=""/>
            <draw:equation draw:name="f36" draw:formula=""/>
            <draw:equation draw:name="f37" draw:formula=""/>
            <draw:equation draw:name="f38" draw:formula=""/>
            <draw:equation draw:name="f39" draw:formula=""/>
            <draw:equation draw:name="f40" draw:formula=""/>
            <draw:equation draw:name="f41" draw:formula=""/>
            <draw:equation draw:name="f42" draw:formula="1"/>
            <draw:equation draw:name="f43" draw:formula="1"/>
            <draw:equation draw:name="f44" draw:formula="1"/>
            <draw:equation draw:name="f45" draw:formula="1"/>
            <draw:equation draw:name="f46" draw:formula="8193*8193"/>
            <draw:equation draw:name="f47" draw:formula="1"/>
            <draw:equation draw:name="f48" draw:formula="1"/>
            <draw:equation draw:name="f49" draw:formula="8193*8193"/>
            <draw:equation draw:name="f50" draw:formula="1"/>
            <draw:equation draw:name="f51" draw:formula="1"/>
            <draw:equation draw:name="f52" draw:formula="*8193"/>
            <draw:equation draw:name="f53" draw:formula="1"/>
            <draw:equation draw:name="f54" draw:formula="1"/>
            <draw:equation draw:name="f55" draw:formula="1"/>
            <draw:equation draw:name="f56" draw:formula="1"/>
            <draw:equation draw:name="f57" draw:formula="8193"/>
            <draw:equation draw:name="f58" draw:formula="-32768*33/36"/>
            <draw:equation draw:name="f59" draw:formula="atan2(0,281)/(pi/180)"/>
            <draw:equation draw:name="f60" draw:formula="253-290"/>
            <draw:equation draw:name="f61" draw:formula="209-379"/>
            <draw:equation draw:name="f62" draw:formula="118-417"/>
            <draw:equation draw:name="f63" draw:formula="77-382"/>
            <draw:equation draw:name="f64" draw:formula="45-414"/>
            <draw:equation draw:name="f65" draw:formula="15-448"/>
            <draw:equation draw:name="f66" draw:formula="148-448"/>
            <draw:equation draw:name="f67" draw:formula="45-554"/>
            <draw:equation draw:name="f68" draw:formula="7-645"/>
            <draw:equation draw:name="f69" draw:formula="45-743"/>
            <draw:equation draw:name="f70" draw:formula="83-784"/>
            <draw:equation draw:name="f71" draw:formula="16-811"/>
            <draw:equation draw:name="f72" draw:formula="192-790"/>
            <draw:equation draw:name="f73" draw:formula="80-1054"/>
            <draw:equation draw:name="f74" draw:formula="115-1086"/>
            <draw:equation draw:name="f75" draw:formula="236-851"/>
            <draw:equation draw:name="f76" draw:formula="288-805"/>
            <draw:equation draw:name="f77" draw:formula="244-722"/>
            <draw:equation draw:name="f78" draw:formula="281-761"/>
            <draw:equation draw:name="f79" draw:formula="596-687"/>
            <draw:equation draw:name="f80" draw:formula="802-799"/>
            <draw:equation draw:name="f81" draw:formula="693"/>
          </draw:enhanced-geometry>
        </draw:custom-shape>
        <draw:custom-shape draw:name="Freeform 58" draw:style-name="Mgr17" draw:text-style-name="MP5" draw:layer="backgroundobjects" svg:width="1.005cm" svg:height="0.908cm" svg:x="22.49cm" svg:y="6.858cm">
          <text:p/>
          <draw:enhanced-geometry svg:viewBox="0 0 233 210" draw:extrusion-allowed="true" draw:text-areas="0 0 233 210" draw:glue-points="18 177 0 201 78 210 132 204 147 183 153 111 233 82 159 0 165 48 123 57 117 87 54 78 57 159 18 177" draw:glue-point-type="18 177 0 201 78 210 132 204 147 183 153 111 233 82 159 0 165 48 123 57 117 87 54 78 57 159 18 177" draw:type="non-primitive" draw:enhanced-path="M 18 177 L 0 201 L 78 210 L 132 204 L 147 183 L 153 111 L 233 82 L 159 0 L 165 48 L 123 57 L 117 87 C 78 99 61 65 54 78 L 57 159 L 18 17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16*tan(2)"/>
            <draw:equation draw:name="f9" draw:formula="1"/>
            <draw:equation draw:name="f10" draw:formula="1"/>
            <draw:equation draw:name="f11" draw:formula="1*8193"/>
            <draw:equation draw:name="f12" draw:formula="24577*-32768/14"/>
            <draw:equation draw:name="f13" draw:formula="8*tan(18)"/>
            <draw:equation draw:name="f14" draw:formula=""/>
            <draw:equation draw:name="f15" draw:formula=""/>
          </draw:enhanced-geometry>
        </draw:custom-shape>
        <draw:custom-shape draw:name="Freeform 59" draw:style-name="Mgr18" draw:text-style-name="MP5" draw:layer="backgroundobjects" svg:width="2.17cm" svg:height="1.689cm" svg:x="20.735cm" svg:y="6.602cm">
          <text:p/>
          <draw:enhanced-geometry svg:viewBox="0 0 504 388" draw:extrusion-allowed="true" draw:text-areas="0 0 504 388" draw:glue-points="97 367 142 367 231 337 261 337 303 340 324 367 324 322 369 276 414 276 324 231 291 277 188 276 233 231 233 185 278 185 321 163 393 202 438 160 462 106 456 82 504 67 501 34 465 10 354 10 222 73 195 103 147 106 81 130 66 148 52 185 52 231 15 241 15 340 54 340 60 298 147 301 132 331 87 337 97 367" draw:glue-point-type="97 367 142 367 231 337 261 337 303 340 324 367 324 322 369 276 414 276 324 231 291 277 188 276 233 231 233 185 278 185 321 163 393 202 438 160 462 106 456 82 504 67 501 34 465 10 354 10 222 73 195 103 147 106 81 130 66 148 52 185 52 231 15 241 15 340 54 340 60 298 147 301 132 331 87 337 97 367" draw:type="non-primitive" draw:enhanced-path="M 97 367 L 142 367 C 164 362 180 340 231 337 C 282 334 244 337 261 337 L 303 340 L 324 367 L 324 322 L 369 276 L 414 276 L 324 231 L 291 277 L 188 276 L 233 231 L 233 185 L 278 185 L 321 163 L 393 202 L 438 160 L 462 106 L 456 82 L 504 67 L 501 34 L 465 10 C 441 6 394 0 354 10 C 306 13 248 56 222 73 L 195 103 L 147 106 L 81 130 C 68 137 71 139 66 148 C 61 157 54 171 52 185 C 38 210 58 222 52 231 L 15 241 C 9 259 0 292 15 340 C 30 388 46 347 54 340 L 60 298 L 147 301 L 132 331 L 87 337 L 97 36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
            <draw:equation draw:name="f23" draw:formula="259*sin(0*(pi/180))"/>
            <draw:equation draw:name="f24" draw:formula="388*sqrt(1-(340/30)*(340/30))"/>
            <draw:equation draw:name="f25" draw:formula=""/>
            <draw:equation draw:name="f26" draw:formula=""/>
            <draw:equation draw:name="f27" draw:formula=""/>
            <draw:equation draw:name="f28" draw:formula=""/>
            <draw:equation draw:name="f29" draw:formula="(16384+1)/2"/>
            <draw:equation draw:name="f30" draw:formula=""/>
            <draw:equation draw:name="f31" draw:formula="1"/>
            <draw:equation draw:name="f32" draw:formula="1"/>
            <draw:equation draw:name="f33" draw:formula="1"/>
            <draw:equation draw:name="f34" draw:formula="1"/>
            <draw:equation draw:name="f35" draw:formula=""/>
            <draw:equation draw:name="f36" draw:formula="8193*8193/8193"/>
            <draw:equation draw:name="f37" draw:formula="8193*8193"/>
            <draw:equation draw:name="f38" draw:formula="1"/>
            <draw:equation draw:name="f39" draw:formula="*/40"/>
            <draw:equation draw:name="f40" draw:formula="atan2(0,97)/(pi/180)"/>
            <draw:equation draw:name="f41" draw:formula="142-367"/>
            <draw:equation draw:name="f42" draw:formula="231-337"/>
            <draw:equation draw:name="f43" draw:formula="261-337"/>
            <draw:equation draw:name="f44" draw:formula="303-340"/>
            <draw:equation draw:name="f45" draw:formula="324-367"/>
            <draw:equation draw:name="f46" draw:formula="324-322"/>
            <draw:equation draw:name="f47" draw:formula="369-276"/>
            <draw:equation draw:name="f48" draw:formula="414-276"/>
            <draw:equation draw:name="f49" draw:formula="324-231"/>
            <draw:equation draw:name="f50" draw:formula="291-277"/>
            <draw:equation draw:name="f51" draw:formula="188-276"/>
            <draw:equation draw:name="f52" draw:formula="233-231"/>
            <draw:equation draw:name="f53" draw:formula="233-185"/>
            <draw:equation draw:name="f54" draw:formula="278-185"/>
            <draw:equation draw:name="f55" draw:formula="321-163"/>
            <draw:equation draw:name="f56" draw:formula="393-202"/>
          </draw:enhanced-geometry>
        </draw:custom-shape>
        <draw:custom-shape draw:name="Freeform 60" draw:style-name="Mgr19" draw:text-style-name="MP5" draw:layer="backgroundobjects" svg:width="0.833cm" svg:height="0.758cm" svg:x="21.097cm" svg:y="6.192cm">
          <text:p/>
          <draw:enhanced-geometry svg:viewBox="0 0 194 174" draw:extrusion-allowed="true" draw:text-areas="0 0 194 174" draw:glue-points="0 174 33 135 105 132 138 93 141 69 194 54 168 27 135 30 99 0 72 33 0 87 0 174" draw:glue-point-type="0 174 33 135 105 132 138 93 141 69 194 54 168 27 135 30 99 0 72 33 0 87 0 174" draw:type="non-primitive" draw:enhanced-path="M 0 174 L 33 135 L 105 132 L 138 93 L 141 69 L 194 54 L 168 27 L 135 30 L 99 0 L 72 33 L 0 87 L 0 174 Z N">
            <draw:equation draw:name="f0" draw:formula="174+33-135"/>
            <draw:equation draw:name="f1" draw:formula=""/>
            <draw:equation draw:name="f2" draw:formula=""/>
            <draw:equation draw:name="f3" draw:formula=""/>
            <draw:equation draw:name="f4" draw:formula=""/>
            <draw:equation draw:name="f5" draw:formula="87-174"/>
            <draw:equation draw:name="f6" draw:formula="16+2-16384"/>
            <draw:equation draw:name="f7" draw:formula="1"/>
            <draw:equation draw:name="f8" draw:formula="1"/>
            <draw:equation draw:name="f9" draw:formula="1/24577"/>
            <draw:equation draw:name="f10" draw:formula="12+12-"/>
            <draw:equation draw:name="f11" draw:formula="174"/>
          </draw:enhanced-geometry>
        </draw:custom-shape>
        <draw:custom-shape draw:name="Freeform 61" draw:style-name="Mgr20" draw:text-style-name="MP5" draw:layer="backgroundobjects" svg:width="7.029cm" svg:height="8.683cm" svg:x="14.698cm" svg:y="6.227cm">
          <text:p/>
          <draw:enhanced-geometry svg:viewBox="0 0 1630 1996" draw:extrusion-allowed="true" draw:text-areas="0 0 1630 1996" draw:glue-points="1061 9 868 82 558 275 266 604 110 896 10 1271 19 1655 73 1786 145 1849 190 1996 214 1927 250 1819 277 1630 379 1525 385 1621 394 1696 352 1834 475 1609 526 1504 754 1507 823 1462 799 1549 868 1633 922 1462 763 1357 652 1288 670 1225 769 1180 958 1105 1042 1155 1147 1156 1261 1153 1147 1492 1261 1411 1279 1294 1384 1219 1420 1135 1552 1120 1618 1042 1555 1036 1483 958 1330 889 1177 913 1033 748 970 724 1039 676 979 631 913 592 861 520 868 445 994 481 913 436 919 391 1033 334 1048 277 1129 247 1174 136 1180 13" draw:glue-point-type="1061 9 868 82 558 275 266 604 110 896 10 1271 19 1655 73 1786 145 1849 190 1996 214 1927 250 1819 277 1630 379 1525 385 1621 394 1696 352 1834 475 1609 526 1504 754 1507 823 1462 799 1549 868 1633 922 1462 763 1357 652 1288 670 1225 769 1180 958 1105 1042 1155 1147 1156 1261 1153 1147 1492 1261 1411 1279 1294 1384 1219 1420 1135 1552 1120 1618 1042 1555 1036 1483 958 1330 889 1177 913 1033 748 970 724 1039 676 979 631 913 592 861 520 868 445 994 481 913 436 919 391 1033 334 1048 277 1129 247 1174 136 1180 13" draw:type="non-primitive" draw:enhanced-path="M 1125 0 L 1061 9 L 952 52 L 868 82 L 768 137 L 558 275 L 403 430 L 266 604 C 226 660 189 720 163 769 C 135 828 129 844 110 896 L 46 1079 L 10 1271 L 0 1445 L 19 1655 L 58 1735 L 73 1786 L 103 1777 L 145 1849 L 157 1957 L 190 1996 L 247 1993 L 214 1927 L 199 1834 L 250 1819 L 253 1705 L 277 1630 L 286 1591 L 379 1525 L 325 1627 L 385 1621 L 358 1666 C 359 1678 395 1678 394 1696 C 393 1714 359 1754 352 1777 C 345 1800 330 1841 352 1834 C 374 1827 464 1769 484 1732 L 475 1609 L 517 1558 L 526 1504 L 568 1570 L 754 1507 L 748 1438 L 823 1462 L 844 1513 L 799 1549 C 793 1567 793 1585 808 1624 C 823 1663 859 1649 868 1633 L 865 1528 L 922 1462 L 826 1417 L 763 1357 L 742 1300 L 652 1288 L 664 1255 L 670 1225 L 733 1222 L 769 1180 L 835 1090 L 958 1105 L 991 1153 L 1042 1155 L 1105 1090 L 1147 1156 L 1216 1132 L 1261 1153 L 1147 1360 L 1147 1492 L 1189 1492 L 1261 1411 L 1258 1327 L 1279 1294 L 1294 1243 L 1384 1219 L 1372 1162 L 1420 1135 L 1459 1117 L 1552 1120 L 1591 1063 L 1618 1042 L 1630 1024 L 1555 1036 L 1555 985 L 1483 958 L 1459 985 L 1330 889 L 1276 931 L 1177 913 L 1186 841 L 1033 748 L 970 763 L 970 724 L 1003 685 L 1039 676 L 1006 619 L 979 631 L 979 574 L 913 592 L 904 514 L 861 520 L 816 430 L 868 445 L 910 484 L 994 481 L 967 433 L 913 436 L 877 400 L 919 391 L 970 397 L 1033 334 L 1000 289 L 1048 277 L 1144 283 L 1129 247 L 1171 205 L 1174 136 L 1222 46 L 1180 13 L 1125 0 Z N"/>
        </draw:custom-shape>
        <draw:custom-shape draw:name="Freeform 62" draw:style-name="Mgr21" draw:text-style-name="MP5" draw:layer="backgroundobjects" svg:width="1.901cm" svg:height="0.635cm" svg:x="18.856cm" svg:y="16.969cm">
          <text:p/>
          <draw:enhanced-geometry svg:viewBox="0 0 441 146" draw:extrusion-allowed="true" draw:text-areas="0 0 441 146" draw:glue-points="6 78 60 141 169 110 216 66 260 110 303 99 351 110 351 64 384 30 402 60 429 18 378 0 305 64 237 12 192 54 144 75 129 84 108 78 60 54 6 78" draw:glue-point-type="6 78 60 141 169 110 216 66 260 110 303 99 351 110 351 64 384 30 402 60 429 18 378 0 305 64 237 12 192 54 144 75 129 84 108 78 60 54 6 78" draw:type="non-primitive" draw:enhanced-path="M 6 78 C 0 90 33 136 60 141 C 87 146 143 123 169 110 L 216 66 L 260 110 L 303 99 L 351 110 L 351 64 L 384 30 C 392 29 363 66 402 60 C 441 54 433 28 429 18 L 378 0 L 305 64 L 237 12 L 192 54 L 144 75 L 129 84 L 108 78 C 97 73 99 60 60 54 C 21 48 17 73 6 78 Z N">
            <draw:equation draw:name="f0" draw:formula="if(78,0,90)"/>
            <draw:equation draw:name="f1" draw:formula=""/>
            <draw:equation draw:name="f2" draw:formula=""/>
            <draw:equation draw:name="f3" draw:formula=""/>
            <draw:equation draw:name="f4" draw:formula="min(110,303)"/>
            <draw:equation draw:name="f5" draw:formula=""/>
            <draw:equation draw:name="f6" draw:formula="sqrt(29*29-30*30)"/>
            <draw:equation draw:name="f7" draw:formula=""/>
            <draw:equation draw:name="f8" draw:formula=""/>
            <draw:equation draw:name="f9" draw:formula=""/>
            <draw:equation draw:name="f10" draw:formula=""/>
            <draw:equation draw:name="f11" draw:formula=""/>
            <draw:equation draw:name="f12" draw:formula="(cos(78*(pi/180))*(84-10800)+sin(78*(pi/180))*(108-10800))+10800"/>
            <draw:equation draw:name="f13" draw:formula=""/>
            <draw:equation draw:name="f14" draw:formula=""/>
            <draw:equation draw:name="f15" draw:formula=""/>
            <draw:equation draw:name="f16" draw:formula=""/>
            <draw:equation draw:name="f17" draw:formula=""/>
            <draw:equation draw:name="f18" draw:formula="1"/>
            <draw:equation draw:name="f19" draw:formula=""/>
            <draw:equation draw:name="f20" draw:formula="1"/>
            <draw:equation draw:name="f21" draw:formula="8193*8193/24577"/>
            <draw:equation draw:name="f22" draw:formula="20+20-"/>
            <draw:equation draw:name="f23" draw:formula="if(0,78,0)"/>
            <draw:equation draw:name="f24" draw:formula=""/>
            <draw:equation draw:name="f25" draw:formula=""/>
            <draw:equation draw:name="f26" draw:formula=""/>
            <draw:equation draw:name="f27" draw:formula="min(0,110)"/>
            <draw:equation draw:name="f28" draw:formula=""/>
            <draw:equation draw:name="f29" draw:formula=""/>
            <draw:equation draw:name="f30" draw:formula=""/>
            <draw:equation draw:name="f31" draw:formula="sqrt(0*0-0*0)"/>
          </draw:enhanced-geometry>
        </draw:custom-shape>
        <draw:custom-shape draw:name="Freeform 63" draw:style-name="Mgr22" draw:text-style-name="MP5" draw:layer="backgroundobjects" svg:width="0.644cm" svg:height="0.864cm" svg:x="15.443cm" svg:y="15.011cm">
          <text:p/>
          <draw:enhanced-geometry svg:viewBox="0 0 150 198" draw:extrusion-allowed="true" draw:text-areas="0 0 150 198" draw:glue-points="0 0 15 63 45 120 90 186 123 198 150 162 114 162 111 102 78 84 99 21 48 36 0 0" draw:glue-point-type="0 0 15 63 45 120 90 186 123 198 150 162 114 162 111 102 78 84 99 21 48 36 0 0" draw:type="non-primitive" draw:enhanced-path="M 0 0 L 15 63 L 45 120 L 90 186 L 123 198 L 150 162 L 114 162 L 111 102 L 78 84 L 99 21 L 48 36 L 0 0 Z N">
            <draw:equation draw:name="f0" draw:formula="15-63"/>
            <draw:equation draw:name="f1" draw:formula=""/>
            <draw:equation draw:name="f2" draw:formula=""/>
            <draw:equation draw:name="f3" draw:formula=""/>
            <draw:equation draw:name="f4" draw:formula=""/>
            <draw:equation draw:name="f5" draw:formula=""/>
            <draw:equation draw:name="f6" draw:formula="16+2-16384"/>
            <draw:equation draw:name="f7" draw:formula="1"/>
            <draw:equation draw:name="f8" draw:formula="1"/>
            <draw:equation draw:name="f9" draw:formula="1/24577"/>
            <draw:equation draw:name="f10" draw:formula="12+12-"/>
            <draw:equation draw:name="f11" draw:formula=""/>
          </draw:enhanced-geometry>
        </draw:custom-shape>
        <draw:custom-shape draw:name="Freeform 64" draw:style-name="Mgr23" draw:text-style-name="MP5" draw:layer="backgroundobjects" svg:width="0.384cm" svg:height="1.274cm" svg:x="16.069cm" svg:y="14.619cm">
          <text:p/>
          <draw:enhanced-geometry svg:viewBox="0 0 90 293" draw:extrusion-allowed="true" draw:text-areas="0 0 90 293" draw:glue-points="56 0 29 78 2 111 0 157 35 162 45 202 17 231 65 291 90 293 62 261 71 177 45 157 29 129 56 93 90 66 56 0" draw:glue-point-type="56 0 29 78 2 111 0 157 35 162 45 202 17 231 65 291 90 293 62 261 71 177 45 157 29 129 56 93 90 66 56 0" draw:type="non-primitive" draw:enhanced-path="M 56 0 L 29 78 L 2 111 L 0 157 L 35 162 L 45 202 L 17 231 L 65 291 L 90 293 L 62 261 L 71 177 L 45 157 L 29 129 L 56 93 L 90 66 L 56 0 Z N">
            <draw:equation draw:name="f0" draw:formula=""/>
            <draw:equation draw:name="f1" draw:formula="(111+0)/2"/>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1"/>
            <draw:equation draw:name="f10" draw:formula="1"/>
            <draw:equation draw:name="f11" draw:formula="1"/>
            <draw:equation draw:name="f12" draw:formula="1/24577"/>
            <draw:equation draw:name="f13" draw:formula="16+16-"/>
            <draw:equation draw:name="f14" draw:formula=""/>
            <draw:equation draw:name="f15" draw:formula=""/>
          </draw:enhanced-geometry>
        </draw:custom-shape>
        <draw:custom-shape draw:name="Freeform 65" draw:style-name="Mgr24" draw:text-style-name="MP5" draw:layer="backgroundobjects" svg:width="1.244cm" svg:height="1.085cm" svg:x="16.647cm" svg:y="13.613cm">
          <text:p/>
          <draw:enhanced-geometry svg:viewBox="0 0 288 249" draw:extrusion-allowed="true" draw:text-areas="0 0 288 249" draw:glue-points="0 249 12 213 66 216 69 180 156 147 183 161 171 15 228 0 288 45 246 39 219 63 243 150 183 206 0 249" draw:glue-point-type="0 249 12 213 66 216 69 180 156 147 183 161 171 15 228 0 288 45 246 39 219 63 243 150 183 206 0 249" draw:type="non-primitive" draw:enhanced-path="M 0 249 L 12 213 L 66 216 L 69 180 L 156 147 L 183 161 L 171 15 L 228 0 L 288 45 L 246 39 L 219 63 L 243 150 L 183 206 L 0 249 Z N">
            <draw:equation draw:name="f0" draw:formula="249+12-213"/>
            <draw:equation draw:name="f1" draw:formula=""/>
            <draw:equation draw:name="f2" draw:formula=""/>
            <draw:equation draw:name="f3" draw:formula=""/>
            <draw:equation draw:name="f4" draw:formula=""/>
            <draw:equation draw:name="f5" draw:formula=""/>
            <draw:equation draw:name="f6" draw:formula=""/>
            <draw:equation draw:name="f7" draw:formula="16*tan(2)"/>
            <draw:equation draw:name="f8" draw:formula="1"/>
            <draw:equation draw:name="f9" draw:formula="1"/>
            <draw:equation draw:name="f10" draw:formula="1"/>
            <draw:equation draw:name="f11" draw:formula="24577*-32768/14"/>
            <draw:equation draw:name="f12" draw:formula="8*tan(0)"/>
            <draw:equation draw:name="f13" draw:formula=""/>
          </draw:enhanced-geometry>
        </draw:custom-shape>
        <draw:custom-shape draw:name="AutoShape 66" draw:style-name="Mgr25" draw:text-style-name="MP5" draw:layer="backgroundobjects" svg:width="3.907cm" svg:height="2.959cm" draw:transform="rotate (-3.14159265358979) translate (22.321cm 9.974cm)">
          <text:p/>
          <draw:enhanced-geometry svg:viewBox="0 0 21600 21600" draw:extrusion-allowed="true" draw:text-areas="3169 3155 18431 18445" draw:glue-points="443 0 130 98 0 336 130 573 443 671 756 573 886 336 756 98" draw:glue-point-type="443 0 130 98 0 336 130 573 443 671 756 573 886 336 756 98" draw:type="non-primitive" draw:enhanced-path="M 0 10800 C 0 4835 4835 0 10800 0 C 16765 0 21600 4835 21600 10800 C 21600 16765 16765 21600 10800 21600 C 4835 21600 0 16765 0 10800 Z M 1492 10800 C 1492 15941 5659 20108 10800 20108 C 15941 20108 20108 15941 20108 10800 C 20108 5659 15941 1492 10800 1492 C 5659 1492 1492 5659 1492 10800 Z N">
            <draw:equation draw:name="f0" draw:formula="10800-4835"/>
            <draw:equation draw:name="f1" draw:formula=""/>
            <draw:equation draw:name="f2" draw:formula=""/>
            <draw:equation draw:name="f3" draw:formula=""/>
            <draw:equation draw:name="f4" draw:formula=""/>
            <draw:equation draw:name="f5" draw:formula=""/>
            <draw:equation draw:name="f6" draw:formula="10800+1492-10800"/>
            <draw:equation draw:name="f7" draw:formula=""/>
            <draw:equation draw:name="f8" draw:formula=""/>
            <draw:equation draw:name="f9" draw:formula=""/>
            <draw:equation draw:name="f10" draw:formula=""/>
            <draw:equation draw:name="f11" draw:formula=""/>
            <draw:equation draw:name="f12" draw:formula=""/>
            <draw:equation draw:name="f13" draw:formula="sqrt(16)"/>
            <draw:equation draw:name="f14" draw:formula="*8193/8193"/>
            <draw:equation draw:name="f15" draw:formula="*/8193"/>
            <draw:equation draw:name="f16" draw:formula="*24577/-32768"/>
            <draw:equation draw:name="f17" draw:formula="atan2(8,8)/(pi/180)"/>
            <draw:equation draw:name="f18" draw:formula="-130"/>
            <draw:equation draw:name="f19" draw:formula="98"/>
            <draw:equation draw:name="f20" draw:formula="336-130"/>
            <draw:equation draw:name="f21" draw:formula="573-443"/>
            <draw:equation draw:name="f22" draw:formula="671-756"/>
            <draw:equation draw:name="f23" draw:formula="573-886"/>
            <draw:equation draw:name="f24" draw:formula="336-756"/>
            <draw:equation draw:name="f25" draw:formula="98-8"/>
          </draw:enhanced-geometry>
        </draw:custom-shape>
        <draw:custom-shape draw:name="Freeform 67" draw:style-name="Mgr26" draw:text-style-name="MP5" draw:layer="backgroundobjects" svg:width="10.852cm" svg:height="12.925cm" svg:x="14.548cm" svg:y="5.896cm">
          <text:p/>
          <draw:enhanced-geometry svg:viewBox="0 0 2461 2931" draw:extrusion-allowed="true" draw:text-areas="0 0 2461 2931" draw:glue-points="2429 282 1844 35 1047 72 434 428 70 1013 15 1663 161 2129 454 2513 847 2796 1176 2897 1578 2924 1871 2910 2209 2796 2420 2613 2429 2540 2228 2723 1899 2860 1550 2906 1175 2879 783 2687 536 2522 216 2083 134 1205 143 968 489 465 1075 127 1815 81 2325 279 2416 370 2429 291 2429 282" draw:glue-point-type="2429 282 1844 35 1047 72 434 428 70 1013 15 1663 161 2129 454 2513 847 2796 1176 2897 1578 2924 1871 2910 2209 2796 2420 2613 2429 2540 2228 2723 1899 2860 1550 2906 1175 2879 783 2687 536 2522 216 2083 134 1205 143 968 489 465 1075 127 1815 81 2325 279 2416 370 2429 291 2429 282" draw:type="non-primitive" draw:enhanced-path="M 2429 282 C 2326 236 2074 70 1844 35 C 1613 0 1282 6 1047 72 C 812 138 597 271 434 428 C 271 585 140 807 70 1013 C 0 1219 0 1477 15 1663 C 30 1849 88 1987 161 2129 C 234 2271 340 2402 454 2513 C 568 2624 727 2732 847 2796 C 967 2860 1054 2876 1176 2897 C 1298 2918 1462 2922 1578 2924 C 1694 2926 1765 2931 1871 2910 C 1976 2889 2118 2846 2209 2796 C 2300 2746 2383 2656 2420 2613 C 2457 2570 2461 2522 2429 2540 C 2397 2558 2316 2670 2228 2723 C 2140 2776 2012 2829 1899 2860 C 1785 2891 1670 2903 1550 2906 C 1430 2909 1303 2915 1175 2879 C 1047 2843 889 2746 783 2687 C 677 2628 630 2623 536 2522 C 442 2421 283 2302 216 2083 C 149 1864 146 1391 134 1205 C 122 1019 84 1091 143 968 C 202 845 334 605 489 465 C 644 325 854 191 1075 127 C 1296 63 1607 56 1815 81 C 2024 106 2225 231 2325 279 C 2425 327 2399 368 2416 370 C 2433 372 2427 306 2429 291 C 2431 276 2429 284 2429 282 Z N">
            <draw:equation draw:name="f0" draw:formula=""/>
            <draw:equation draw:name="f1" draw:formula=""/>
            <draw:equation draw:name="f2" draw:formula=""/>
            <draw:equation draw:name="f3" draw:formula=""/>
            <draw:equation draw:name="f4" draw:formula=""/>
            <draw:equation draw:name="f5" draw:formula="807*sqrt(1-(585/140)*(585/140))"/>
            <draw:equation draw:name="f6" draw:formula=""/>
            <draw:equation draw:name="f7" draw:formula="1477+15-1663"/>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2670*sin(atan2(2723,2228))"/>
            <draw:equation draw:name="f23" draw:formula=""/>
            <draw:equation draw:name="f24" draw:formula=""/>
            <draw:equation draw:name="f25" draw:formula=""/>
            <draw:equation draw:name="f26" draw:formula=""/>
            <draw:equation draw:name="f27" draw:formula=""/>
            <draw:equation draw:name="f28" draw:formula=""/>
            <draw:equation draw:name="f29" draw:formula=""/>
            <draw:equation draw:name="f30" draw:formula=""/>
            <draw:equation draw:name="f31" draw:formula=""/>
            <draw:equation draw:name="f32" draw:formula=""/>
            <draw:equation draw:name="f33" draw:formula=""/>
            <draw:equation draw:name="f34" draw:formula=""/>
            <draw:equation draw:name="f35" draw:formula=""/>
            <draw:equation draw:name="f36" draw:formula=""/>
            <draw:equation draw:name="f37" draw:formula=""/>
            <draw:equation draw:name="f38" draw:formula="63*tan(1607)"/>
            <draw:equation draw:name="f39" draw:formula=""/>
            <draw:equation draw:name="f40" draw:formula=""/>
            <draw:equation draw:name="f41" draw:formula=""/>
            <draw:equation draw:name="f42" draw:formula=""/>
            <draw:equation draw:name="f43" draw:formula=""/>
            <draw:equation draw:name="f44" draw:formula=""/>
            <draw:equation draw:name="f45" draw:formula=""/>
            <draw:equation draw:name="f46" draw:formula="(16384+8193)/2"/>
            <draw:equation draw:name="f47" draw:formula="*8193/8193"/>
            <draw:equation draw:name="f48" draw:formula="*8193/8193"/>
            <draw:equation draw:name="f49" draw:formula="*8193/8193"/>
            <draw:equation draw:name="f50" draw:formula="*8193/8193"/>
            <draw:equation draw:name="f51" draw:formula="*8193/8193"/>
            <draw:equation draw:name="f52" draw:formula="*8193/8193"/>
            <draw:equation draw:name="f53" draw:formula="*8193/8193"/>
            <draw:equation draw:name="f54" draw:formula="*/32"/>
            <draw:equation draw:name="f55" draw:formula="atan2(0,2429)/(pi/180)"/>
            <draw:equation draw:name="f56" draw:formula="1844-35"/>
            <draw:equation draw:name="f57" draw:formula="1047-72"/>
            <draw:equation draw:name="f58" draw:formula="434-428"/>
            <draw:equation draw:name="f59" draw:formula="70-1013"/>
            <draw:equation draw:name="f60" draw:formula="15-1663"/>
            <draw:equation draw:name="f61" draw:formula="161-2129"/>
            <draw:equation draw:name="f62" draw:formula="454-2513"/>
            <draw:equation draw:name="f63" draw:formula="847-2796"/>
            <draw:equation draw:name="f64" draw:formula="1176-2897"/>
            <draw:equation draw:name="f65" draw:formula="1578-2924"/>
            <draw:equation draw:name="f66" draw:formula="1871-2910"/>
            <draw:equation draw:name="f67" draw:formula="2209-2796"/>
            <draw:equation draw:name="f68" draw:formula="2420-2613"/>
            <draw:equation draw:name="f69" draw:formula="2429-2540"/>
            <draw:equation draw:name="f70" draw:formula="2228-2723"/>
            <draw:equation draw:name="f71" draw:formula="1899-2860"/>
            <draw:equation draw:name="f72" draw:formula="1550-2906"/>
            <draw:equation draw:name="f73" draw:formula="1175-2879"/>
            <draw:equation draw:name="f74" draw:formula="783-2687"/>
            <draw:equation draw:name="f75" draw:formula="536-2522"/>
            <draw:equation draw:name="f76" draw:formula="216-2083"/>
            <draw:equation draw:name="f77" draw:formula="134-1205"/>
            <draw:equation draw:name="f78" draw:formula="143-968"/>
            <draw:equation draw:name="f79" draw:formula="489-465"/>
            <draw:equation draw:name="f80" draw:formula="1075-127"/>
            <draw:equation draw:name="f81" draw:formula="1815-81"/>
            <draw:equation draw:name="f82" draw:formula="2325-279"/>
            <draw:equation draw:name="f83" draw:formula="2416-370"/>
            <draw:equation draw:name="f84" draw:formula="2429-291"/>
            <draw:equation draw:name="f85" draw:formula="2429-282"/>
            <draw:equation draw:name="f86" draw:formula="31+32-4"/>
            <draw:equation draw:name="f87" draw:formula=""/>
            <draw:equation draw:name="f88" draw:formula=""/>
            <draw:equation draw:name="f89" draw:formula=""/>
            <draw:equation draw:name="f90" draw:formula=""/>
          </draw:enhanced-geometry>
        </draw:custom-shape>
      </draw:g>
      <draw:g draw:name="Group 37">
        <draw:custom-shape draw:name="AutoShape 38" draw:style-name="Mgr29" draw:text-style-name="MP8" draw:layer="backgroundobjects" svg:width="25.215cm" svg:height="18.838cm" svg:x="0.066cm" svg:y="0.106cm">
          <text:list text:style-name="">
            <text:list-header>
              <text:p/>
            </text:list-header>
          </text:list>
          <draw:enhanced-geometry svg:viewBox="0 0 21600 21600" draw:path-stretchpoint-x="10800" draw:path-stretchpoint-y="10800" draw:text-areas="?f3 ?f4 ?f5 ?f6" draw:type="round-rectangle" draw:modifiers="1299"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name="Freeform 39" draw:style-name="Mgr30" draw:text-style-name="MP9" draw:layer="backgroundobjects" svg:width="1.27cm" svg:height="1.27cm" svg:x="-0.04cm" svg:y="0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custom-shape draw:name="Freeform 40" draw:style-name="Mgr30" draw:text-style-name="MP9" draw:layer="backgroundobjects" svg:width="1.27cm" svg:height="1.27cm" draw:transform="rotate (-3.14159265358979) translate (25.4cm 19.05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custom-shape draw:name="Freeform 41" draw:style-name="Mgr30" draw:text-style-name="MP9" draw:layer="backgroundobjects" svg:width="1.27cm" svg:height="1.27cm" draw:transform="rotate (-1.5707963267949) translate (25.4cm 0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custom-shape draw:name="Freeform 42" draw:style-name="Mgr30" draw:text-style-name="MP9" draw:layer="backgroundobjects" svg:width="1.27cm" svg:height="1.27cm" draw:transform="rotate (1.5707963267949) translate (-0.04cm 19.05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g>
      <draw:frame draw:style-name="Mgr31" draw:text-style-name="MP2" draw:layer="backgroundobjects" svg:width="5.927cm" svg:height="0.679cm" svg:x="1.269cm" svg:y="17.885cm" presentation:class="date-time">
        <draw:text-box>
          <text:list text:style-name="">
            <text:list-header>
              <text:p/>
            </text:list-header>
          </text:list>
        </draw:text-box>
      </draw:frame>
      <draw:frame draw:style-name="Mgr31" draw:text-style-name="MP8" draw:layer="backgroundobjects" svg:width="8.044cm" svg:height="0.679cm" svg:x="8.678cm" svg:y="17.885cm" presentation:class="footer">
        <draw:text-box>
          <text:list text:style-name="">
            <text:list-header>
              <text:p/>
            </text:list-header>
          </text:list>
        </draw:text-box>
      </draw:frame>
      <draw:frame draw:style-name="Mgr31" draw:text-style-name="MP3" draw:layer="backgroundobjects" svg:width="5.927cm" svg:height="0.679cm" svg:x="18.202cm" svg:y="17.885cm" presentation:class="page-number">
        <draw:text-box>
          <text:list text:style-name="ML1">
            <text:list-header>
              <text:p text:style-name="MP4"><text:span text:style-name="MT2"><text:page-number>&lt;編號&gt;</text:page-number></text:span></text:p>
            </text:list-header>
          </text:list>
        </draw:text-box>
      </draw:frame>
      <draw:line draw:name="Line 43" draw:style-name="Mgr32" draw:text-style-name="MP10" draw:layer="backgroundobjects" svg:x1="0.9cm" svg:y1="17.74cm" svg:x2="24.5cm" svg:y2="17.74cm">
        <text:p/>
      </draw:line>
      <draw:frame presentation:style-name="預設-outline1" draw:layer="backgroundobjects" svg:width="22.86cm" svg:height="13.759cm" svg:x="1.27cm" svg:y="3.597cm" presentation:class="outline" presentation:placeholder="true">
        <draw:text-box/>
      </draw:frame>
      <presentation:notes style:page-layout-name="PM0">
        <draw:rect draw:style-name="Mgr1" draw:text-style-name="MP1" draw:layer="backgroundobjects" svg:width="18.89cm" svg:height="27.58cm" svg:x="0cm" svg:y="0cm">
          <text:p/>
        </draw:rect>
        <draw:frame draw:style-name="Mgr2" draw:text-style-name="MP2" draw:layer="backgroundobjects" svg:width="8.184cm" svg:height="1.38cm" svg:x="0cm" svg:y="0cm" presentation:class="header">
          <draw:text-box>
            <text:list text:style-name="">
              <text:list-header>
                <text:p/>
              </text:list-header>
            </text:list>
          </draw:text-box>
        </draw:frame>
        <draw:frame draw:style-name="Mgr2" draw:text-style-name="MP3" draw:layer="backgroundobjects" svg:width="8.184cm" svg:height="1.38cm" svg:x="10.698cm" svg:y="0cm" presentation:class="date-time">
          <draw:text-box>
            <text:list text:style-name="">
              <text:list-header>
                <text:p/>
              </text:list-header>
            </text:list>
          </draw:text-box>
        </draw:frame>
        <draw:page-thumbnail presentation:style-name="預設-title" draw:layer="backgroundobjects" svg:width="13.793cm" svg:height="10.345cm" svg:x="2.548cm" svg:y="2.067cm" presentation:class="page"/>
        <draw:frame presentation:style-name="預設-notes" draw:layer="backgroundobjects" svg:width="15.112cm" svg:height="12.414cm" svg:x="1.887cm" svg:y="13.101cm" presentation:class="notes" presentation:placeholder="true">
          <draw:text-box/>
        </draw:frame>
        <draw:frame draw:style-name="Mgr3" draw:text-style-name="MP2" draw:layer="backgroundobjects" svg:width="8.184cm" svg:height="1.38cm" svg:x="0cm" svg:y="26.198cm" presentation:class="footer">
          <draw:text-box>
            <text:list text:style-name="">
              <text:list-header>
                <text:p/>
              </text:list-header>
            </text:list>
          </draw:text-box>
        </draw:frame>
        <draw:frame draw:style-name="Mgr3" draw:text-style-name="MP3" draw:layer="backgroundobjects" svg:width="8.184cm" svg:height="1.38cm" svg:x="10.698cm" svg:y="26.198cm" presentation:class="page-number">
          <draw:text-box>
            <text:list text:style-name="ML1">
              <text:list-header>
                <text:p text:style-name="MP4"><text:span text:style-name="MT3"><text:page-number>&lt;編號&gt;</text:page-number></text:span></text:p>
              </text:list-header>
            </text:list>
          </draw:text-box>
        </draw:frame>
      </presentation:notes>
    </style:master-page>
    <style:master-page style:name="題名1" style:page-layout-name="PM1" draw:style-name="Mdp2">
      <draw:custom-shape draw:name="Rectangle 49" draw:style-name="Mgr33" draw:text-style-name="MP11" draw:layer="backgroundobjects" svg:width="4.767cm" svg:height="14.543cm" svg:x="0.234cm" svg:y="0.181cm">
        <text:list text:style-name="">
          <text:list-header>
            <text:p/>
          </text:list-header>
        </text:list>
        <draw:enhanced-geometry svg:viewBox="0 0 21600 21600" draw:type="rectangle" draw:enhanced-path="M 0 0 L 21600 0 21600 21600 0 21600 0 0 Z N"/>
      </draw:custom-shape>
      <draw:g draw:name="Group 50">
        <draw:custom-shape draw:name="AutoShape 51" draw:style-name="Mgr34" draw:text-style-name="MP5" draw:layer="backgroundobjects" svg:width="10.402cm" svg:height="10.456cm" svg:x="14.301cm" svg:y="4.142cm">
          <text:p/>
          <draw:enhanced-geometry svg:viewBox="0 0 21600 21600" draw:extrusion-allowed="true" draw:text-areas="3166 3163 18434 18437" draw:glue-points="1361 0 399 393 0 1342 399 2291 1361 2684 2323 2291 2722 1342 2323 393" draw:glue-point-type="1361 0 399 393 0 1342 399 2291 1361 2684 2323 2291 2722 1342 2323 393" draw:type="non-primitive" draw:enhanced-path="M 0 10800 C 0 4835 4835 0 10800 0 C 16765 0 21600 4835 21600 10800 C 21600 16765 16765 21600 10800 21600 C 4835 21600 0 16765 0 10800 Z M 320 10800 C 320 16588 5012 21280 10800 21280 C 16588 21280 21280 16588 21280 10800 C 21280 5012 16588 320 10800 320 C 5012 320 320 5012 320 10800 Z N">
            <draw:equation draw:name="f0" draw:formula="10800-4835"/>
            <draw:equation draw:name="f1" draw:formula=""/>
            <draw:equation draw:name="f2" draw:formula=""/>
            <draw:equation draw:name="f3" draw:formula=""/>
            <draw:equation draw:name="f4" draw:formula=""/>
            <draw:equation draw:name="f5" draw:formula=""/>
            <draw:equation draw:name="f6" draw:formula="10800+320-10800"/>
            <draw:equation draw:name="f7" draw:formula=""/>
            <draw:equation draw:name="f8" draw:formula=""/>
            <draw:equation draw:name="f9" draw:formula=""/>
            <draw:equation draw:name="f10" draw:formula=""/>
            <draw:equation draw:name="f11" draw:formula=""/>
            <draw:equation draw:name="f12" draw:formula=""/>
            <draw:equation draw:name="f13" draw:formula="sqrt(16)"/>
            <draw:equation draw:name="f14" draw:formula="*8193/8193"/>
            <draw:equation draw:name="f15" draw:formula="*/8193"/>
            <draw:equation draw:name="f16" draw:formula="*24577/-32768"/>
            <draw:equation draw:name="f17" draw:formula="atan2(8,8)/(pi/180)"/>
            <draw:equation draw:name="f18" draw:formula="-399"/>
            <draw:equation draw:name="f19" draw:formula="393"/>
            <draw:equation draw:name="f20" draw:formula="1342-399"/>
            <draw:equation draw:name="f21" draw:formula="2291-1361"/>
            <draw:equation draw:name="f22" draw:formula="2684-2323"/>
            <draw:equation draw:name="f23" draw:formula="2291-2722"/>
            <draw:equation draw:name="f24" draw:formula="1342-2323"/>
            <draw:equation draw:name="f25" draw:formula="393-8"/>
          </draw:enhanced-geometry>
        </draw:custom-shape>
        <draw:custom-shape draw:name="Freeform 52" draw:style-name="Mgr35" draw:text-style-name="MP5" draw:layer="backgroundobjects" svg:width="1.238cm" svg:height="0.946cm" svg:x="15.855cm" svg:y="12.662cm">
          <text:p/>
          <draw:enhanced-geometry svg:viewBox="0 0 363 272" draw:extrusion-allowed="true" draw:text-areas="0 0 363 272" draw:glue-points="0 45 90 136 181 227 272 272 317 272 363 181 317 181 272 181 226 181 226 136 272 91 226 45 226 91 181 136 136 136 90 91 136 91 90 45 45 0 61 57 28 45 0 45" draw:glue-point-type="0 45 90 136 181 227 272 272 317 272 363 181 317 181 272 181 226 181 226 136 272 91 226 45 226 91 181 136 136 136 90 91 136 91 90 45 45 0 61 57 28 45 0 45" draw:type="non-primitive" draw:enhanced-path="M 0 45 L 90 136 L 181 227 L 272 272 L 317 272 L 363 181 L 317 181 L 272 181 L 226 181 L 226 136 L 272 91 L 226 45 L 226 91 L 181 136 L 136 136 L 90 91 L 136 91 L 90 45 L 45 0 L 61 57 L 28 45 L 0 45 Z N">
            <draw:equation draw:name="f0" draw:formula="45+90-136"/>
            <draw:equation draw:name="f1" draw:formula=""/>
            <draw:equation draw:name="f2" draw:formula=""/>
            <draw:equation draw:name="f3" draw:formula=""/>
            <draw:equation draw:name="f4" draw:formula=""/>
            <draw:equation draw:name="f5" draw:formula="91*tan(226)"/>
            <draw:equation draw:name="f6" draw:formula=""/>
            <draw:equation draw:name="f7" draw:formula=""/>
            <draw:equation draw:name="f8" draw:formula=""/>
            <draw:equation draw:name="f9" draw:formula=""/>
            <draw:equation draw:name="f10" draw:formula=""/>
            <draw:equation draw:name="f11" draw:formula=""/>
            <draw:equation draw:name="f12" draw:formula="1"/>
            <draw:equation draw:name="f13" draw:formula="1"/>
            <draw:equation draw:name="f14" draw:formula="1"/>
            <draw:equation draw:name="f15" draw:formula="1"/>
            <draw:equation draw:name="f16" draw:formula="1"/>
            <draw:equation draw:name="f17" draw:formula="24577*-32768/22"/>
            <draw:equation draw:name="f18" draw:formula=""/>
            <draw:equation draw:name="f19" draw:formula=""/>
            <draw:equation draw:name="f20" draw:formula=""/>
            <draw:equation draw:name="f21" draw:formula=""/>
          </draw:enhanced-geometry>
        </draw:custom-shape>
        <draw:custom-shape draw:name="Freeform 53" draw:style-name="Mgr36" draw:text-style-name="MP5" draw:layer="backgroundobjects" svg:width="1.604cm" svg:height="7.344cm" svg:x="17.629cm" svg:y="7.379cm">
          <text:p/>
          <draw:enhanced-geometry svg:viewBox="0 0 420 1885" draw:extrusion-allowed="true" draw:text-areas="0 0 420 1885" draw:glue-points="162 1 56 561 122 1185 383 1785 343 1785 70 1209 15 487 162 1" draw:glue-point-type="162 1 56 561 122 1185 383 1785 343 1785 70 1209 15 487 162 1" draw:type="non-primitive" draw:enhanced-path="M 162 1 C 173 0 62 364 56 561 C 50 758 67 981 122 1185 C 176 1389 347 1685 383 1785 C 420 1885 395 1881 343 1785 C 291 1689 125 1425 70 1209 C 15 993 0 688 15 487 C 30 286 132 102 162 1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688*sqrt(1-(993/0)*(993/0))"/>
            <draw:equation draw:name="f9" draw:formula="286*sqrt(1-(487/30)*(487/30))"/>
            <draw:equation draw:name="f10" draw:formula=""/>
            <draw:equation draw:name="f11" draw:formula="12*cos(2*(pi/180))"/>
            <draw:equation draw:name="f12" draw:formula="*8193/8193"/>
            <draw:equation draw:name="f13" draw:formula="*8193/24577"/>
            <draw:equation draw:name="f14" draw:formula="8+8-"/>
            <draw:equation draw:name="f15" draw:formula=""/>
            <draw:equation draw:name="f16" draw:formula=""/>
            <draw:equation draw:name="f17" draw:formula=""/>
            <draw:equation draw:name="f18" draw:formula=""/>
            <draw:equation draw:name="f19" draw:formula=""/>
            <draw:equation draw:name="f20" draw:formula=""/>
            <draw:equation draw:name="f21" draw:formula="0*sqrt(1-(0/487)*(0/487))"/>
          </draw:enhanced-geometry>
        </draw:custom-shape>
        <draw:custom-shape draw:name="Freeform 54" draw:style-name="Mgr37" draw:text-style-name="MP5" draw:layer="backgroundobjects" svg:width="1.639cm" svg:height="7.152cm" svg:x="19.012cm" svg:y="7.255cm">
          <text:p/>
          <draw:enhanced-geometry svg:viewBox="0 0 429 1836" draw:extrusion-allowed="true" draw:text-areas="0 0 429 1836" draw:glue-points="0 25 375 1835 429 1836 37 0 0 25" draw:glue-point-type="0 25 375 1835 429 1836 37 0 0 25" draw:type="non-primitive" draw:enhanced-path="M 0 25 L 375 1835 L 429 1836 L 37 0 L 0 25 Z N">
            <draw:equation draw:name="f0" draw:formula="25+375-1835"/>
            <draw:equation draw:name="f1" draw:formula=""/>
            <draw:equation draw:name="f2" draw:formula="25+7-8"/>
            <draw:equation draw:name="f3" draw:formula="(16384+1)/2"/>
            <draw:equation draw:name="f4" draw:formula="1*24577/-32768"/>
          </draw:enhanced-geometry>
        </draw:custom-shape>
        <draw:custom-shape draw:name="Freeform 55" draw:style-name="Mgr38" draw:text-style-name="MP5" draw:layer="backgroundobjects" svg:width="2.293cm" svg:height="7.399cm" svg:x="19.956cm" svg:y="6.697cm">
          <text:p/>
          <draw:enhanced-geometry svg:viewBox="0 0 600 1899" draw:extrusion-allowed="true" draw:text-areas="0 0 600 1899" draw:glue-points="0 67 91 168 347 552 512 1146 539 1612 457 1859 503 1850 583 1611 567 1146 384 524 82 76 0 67" draw:glue-point-type="0 67 91 168 347 552 512 1146 539 1612 457 1859 503 1850 583 1611 567 1146 384 524 82 76 0 67" draw:type="non-primitive" draw:enhanced-path="M 0 67 C 2 82 33 87 91 168 C 149 249 277 389 347 552 C 417 715 480 969 512 1146 C 544 1323 548 1493 539 1612 C 530 1731 463 1819 457 1859 C 451 1899 482 1891 503 1850 C 524 1809 572 1728 583 1611 C 594 1494 600 1327 567 1146 C 534 965 465 702 384 524 C 303 346 146 152 82 76 C 18 0 17 69 0 67 Z N">
            <draw:equation draw:name="f0" draw:formula="67+2-82"/>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16+2-16384"/>
            <draw:equation draw:name="f18" draw:formula="*8193/8193"/>
            <draw:equation draw:name="f19" draw:formula="*8193/8193"/>
            <draw:equation draw:name="f20" draw:formula="*8193/24577"/>
            <draw:equation draw:name="f21" draw:formula="12+12-"/>
            <draw:equation draw:name="f22" draw:formula="67"/>
            <draw:equation draw:name="f23" draw:formula=""/>
            <draw:equation draw:name="f24" draw:formula=""/>
            <draw:equation draw:name="f25" draw:formula="1146"/>
            <draw:equation draw:name="f26" draw:formula=""/>
            <draw:equation draw:name="f27" draw:formula=""/>
            <draw:equation draw:name="f28" draw:formula=""/>
            <draw:equation draw:name="f29" draw:formula=""/>
            <draw:equation draw:name="f30" draw:formula=""/>
            <draw:equation draw:name="f31" draw:formula="sqrt(0*0-0*0)"/>
            <draw:equation draw:name="f32" draw:formula=""/>
            <draw:equation draw:name="f33" draw:formula="67"/>
          </draw:enhanced-geometry>
        </draw:custom-shape>
        <draw:custom-shape draw:name="Freeform 56" draw:style-name="Mgr39" draw:text-style-name="MP5" draw:layer="backgroundobjects" svg:width="1.292cm" svg:height="5.82cm" svg:x="22.375cm" svg:y="7.481cm">
          <text:p/>
          <draw:enhanced-geometry svg:viewBox="0 0 338 1494" draw:extrusion-allowed="true" draw:text-areas="0 0 338 1494" draw:glue-points="26 73 136 194 282 706 282 1118 218 1319 132 1475 206 1433 312 1163 337 871 309 615 172 149 34 23 26 73" draw:glue-point-type="26 73 136 194 282 706 282 1118 218 1319 132 1475 206 1433 312 1163 337 871 309 615 172 149 34 23 26 73" draw:type="non-primitive" draw:enhanced-path="M 26 73 C 43 102 93 88 136 194 C 179 300 258 552 282 706 C 306 860 293 1016 282 1118 C 271 1220 243 1260 218 1319 C 193 1378 134 1456 132 1475 C 130 1494 176 1485 206 1433 C 235 1381 290 1257 312 1163 C 334 1069 338 962 337 871 C 336 780 336 735 309 615 C 282 495 218 248 172 149 C 126 50 58 36 34 23 C 10 10 0 0 26 73 Z N">
            <draw:equation draw:name="f0" draw:formula=""/>
            <draw:equation draw:name="f1" draw:formula=""/>
            <draw:equation draw:name="f2" draw:formula=""/>
            <draw:equation draw:name="f3" draw:formula=""/>
            <draw:equation draw:name="f4" draw:formula=""/>
            <draw:equation draw:name="f5" draw:formula="1260*sqrt(1-(1220/243)*(1220/243))"/>
            <draw:equation draw:name="f6" draw:formula=""/>
            <draw:equation draw:name="f7" draw:formula=""/>
            <draw:equation draw:name="f8" draw:formula="-(sin(1485*(pi/180))*(1494-10800)-cos(1485*(pi/180))*(176-10800))+10800"/>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10*cos(0*(pi/180))"/>
            <draw:equation draw:name="f18" draw:formula=""/>
            <draw:equation draw:name="f19" draw:formula="(16384+8193)/2"/>
            <draw:equation draw:name="f20" draw:formula="*8193/8193"/>
            <draw:equation draw:name="f21" draw:formula="*8193/8193"/>
            <draw:equation draw:name="f22" draw:formula="*24577/-32768"/>
            <draw:equation draw:name="f23" draw:formula="sqrt(16)"/>
            <draw:equation draw:name="f24" draw:formula="73-136"/>
            <draw:equation draw:name="f25" draw:formula="194-282"/>
            <draw:equation draw:name="f26" draw:formula="706-282"/>
            <draw:equation draw:name="f27" draw:formula="1118-218"/>
            <draw:equation draw:name="f28" draw:formula="1319-132"/>
            <draw:equation draw:name="f29" draw:formula="1475-206"/>
            <draw:equation draw:name="f30" draw:formula="1433-312"/>
            <draw:equation draw:name="f31" draw:formula="1163-337"/>
            <draw:equation draw:name="f32" draw:formula="871-309"/>
            <draw:equation draw:name="f33" draw:formula="615-172"/>
            <draw:equation draw:name="f34" draw:formula="149-34"/>
            <draw:equation draw:name="f35" draw:formula="23-26"/>
            <draw:equation draw:name="f36" draw:formula="73-13"/>
          </draw:enhanced-geometry>
        </draw:custom-shape>
        <draw:custom-shape draw:name="Freeform 57" draw:style-name="Mgr40" draw:text-style-name="MP5" draw:layer="backgroundobjects" svg:width="2.185cm" svg:height="5.026cm" svg:x="15.829cm" svg:y="9.272cm">
          <text:p/>
          <draw:enhanced-geometry svg:viewBox="0 0 573 1290" draw:extrusion-allowed="true" draw:text-areas="0 0 573 1290" draw:glue-points="2 129 48 65 84 522 241 909 396 1106 568 1286 363 1130 183 909 38 540 2 129" draw:glue-point-type="2 129 48 65 84 522 241 909 396 1106 568 1286 363 1130 183 909 38 540 2 129" draw:type="non-primitive" draw:enhanced-path="M 2 129 C 4 50 34 0 48 65 C 62 130 52 381 84 522 C 116 663 189 812 241 909 C 293 1006 341 1043 396 1106 C 450 1169 573 1283 568 1286 C 562 1290 428 1193 363 1130 C 299 1068 237 1007 183 909 C 129 811 68 670 38 540 C 8 410 0 208 2 129 Z N">
            <draw:equation draw:name="f0" draw:formula="(129+4)/2"/>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cos(670*(pi/180))*(811-10800)+sin(670*(pi/180))*(68-10800))+10800"/>
            <draw:equation draw:name="f12" draw:formula=""/>
            <draw:equation draw:name="f13" draw:formula="208+2-129"/>
            <draw:equation draw:name="f14" draw:formula="12*sin(atan2(16384,2))"/>
            <draw:equation draw:name="f15" draw:formula="*8193/8193"/>
            <draw:equation draw:name="f16" draw:formula="*8193/8193"/>
            <draw:equation draw:name="f17" draw:formula="*-32768/10"/>
            <draw:equation draw:name="f18" draw:formula="8*sin(atan2(0,2))"/>
            <draw:equation draw:name="f19" draw:formula="(cos(0*(pi/180))*(0-10800)+sin(0*(pi/180))*(48-10800))+10800"/>
            <draw:equation draw:name="f20" draw:formula=""/>
            <draw:equation draw:name="f21" draw:formula="0*cos(241*(pi/180))"/>
            <draw:equation draw:name="f22" draw:formula=""/>
            <draw:equation draw:name="f23" draw:formula=""/>
            <draw:equation draw:name="f24" draw:formula="if(0,363,0)"/>
            <draw:equation draw:name="f25" draw:formula=""/>
            <draw:equation draw:name="f26" draw:formula=""/>
            <draw:equation draw:name="f27" draw:formula=""/>
          </draw:enhanced-geometry>
        </draw:custom-shape>
        <draw:custom-shape draw:name="Freeform 58" draw:style-name="Mgr41" draw:text-style-name="MP5" draw:layer="backgroundobjects" svg:width="2.499cm" svg:height="0.748cm" svg:x="19.578cm" svg:y="4.582cm">
          <text:p/>
          <draw:enhanced-geometry svg:viewBox="0 0 731 214" draw:extrusion-allowed="true" draw:text-areas="0 0 731 214" draw:glue-points="17 187 255 41 456 4 629 16 720 61 565 50 264 77 53 196 17 187" draw:glue-point-type="17 187 255 41 456 4 629 16 720 61 565 50 264 77 53 196 17 187" draw:type="non-primitive" draw:enhanced-path="M 17 187 C 0 176 182 71 255 41 C 328 11 394 8 456 4 C 518 0 585 7 629 16 C 673 25 731 55 720 61 C 709 67 641 47 565 50 C 489 53 349 53 264 77 C 179 101 94 178 53 196 C 12 214 24 189 17 18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cos(50*(pi/180))*(47-10800)+sin(50*(pi/180))*(565-10800))+10800"/>
            <draw:equation draw:name="f8" draw:formula=""/>
            <draw:equation draw:name="f9" draw:formula="atan2(179,77)/(pi/180)"/>
            <draw:equation draw:name="f10" draw:formula=""/>
            <draw:equation draw:name="f11" draw:formula="214*sin(atan2(189,24))"/>
            <draw:equation draw:name="f12" draw:formula=""/>
            <draw:equation draw:name="f13" draw:formula="(16384+8193)/2"/>
            <draw:equation draw:name="f14" draw:formula="*8193/8193"/>
            <draw:equation draw:name="f15" draw:formula="*24577/-32768"/>
            <draw:equation draw:name="f16" draw:formula="12*sin(8*(pi/180))"/>
            <draw:equation draw:name="f17" draw:formula="187-255"/>
            <draw:equation draw:name="f18" draw:formula="41-456"/>
            <draw:equation draw:name="f19" draw:formula="4-629"/>
            <draw:equation draw:name="f20" draw:formula="16-720"/>
            <draw:equation draw:name="f21" draw:formula="61-565"/>
            <draw:equation draw:name="f22" draw:formula="50-264"/>
            <draw:equation draw:name="f23" draw:formula="77-53"/>
            <draw:equation draw:name="f24" draw:formula="196-17"/>
          </draw:enhanced-geometry>
        </draw:custom-shape>
        <draw:custom-shape draw:name="Freeform 59" draw:style-name="Mgr42" draw:text-style-name="MP5" draw:layer="backgroundobjects" svg:width="1.922cm" svg:height="0.315cm" svg:x="20.162cm" svg:y="5.626cm">
          <text:p/>
          <draw:enhanced-geometry svg:viewBox="0 0 563 91" draw:extrusion-allowed="true" draw:text-areas="0 0 563 91" draw:glue-points="0 0 64 37 311 18 530 37 512 73 293 55 37 91" draw:glue-point-type="0 0 64 37 311 18 530 37 512 73 293 55 37 91" draw:type="non-primitive" draw:enhanced-path="M 0 0 C 11 6 12 34 64 37 C 116 40 233 18 311 18 C 389 18 497 28 530 37 C 563 46 551 70 512 73 C 473 76 372 52 293 55 C 214 58 90 84 37 91 N">
            <draw:equation draw:name="f0" draw:formula="11-6"/>
            <draw:equation draw:name="f1" draw:formula="34*sin(atan2(37,64))"/>
            <draw:equation draw:name="f2" draw:formula=""/>
            <draw:equation draw:name="f3" draw:formula=""/>
            <draw:equation draw:name="f4" draw:formula=""/>
            <draw:equation draw:name="f5" draw:formula=""/>
            <draw:equation draw:name="f6" draw:formula="73+473-76"/>
            <draw:equation draw:name="f7" draw:formula=""/>
            <draw:equation draw:name="f8" draw:formula=""/>
            <draw:equation draw:name="f9" draw:formula=""/>
            <draw:equation draw:name="f10" draw:formula="(16384+8193)/2"/>
            <draw:equation draw:name="f11" draw:formula="*8193/8193"/>
            <draw:equation draw:name="f12" draw:formula="7+8-"/>
            <draw:equation draw:name="f13" draw:formula=""/>
            <draw:equation draw:name="f14" draw:formula=""/>
            <draw:equation draw:name="f15" draw:formula=""/>
            <draw:equation draw:name="f16" draw:formula=""/>
            <draw:equation draw:name="f17" draw:formula="73"/>
            <draw:equation draw:name="f18" draw:formula=""/>
          </draw:enhanced-geometry>
        </draw:custom-shape>
        <draw:custom-shape draw:name="Freeform 60" draw:style-name="Mgr43" draw:text-style-name="MP5" draw:layer="backgroundobjects" svg:width="0.779cm" svg:height="0.962cm" svg:x="19.093cm" svg:y="4.123cm">
          <text:p/>
          <draw:enhanced-geometry svg:viewBox="0 0 228 276" draw:extrusion-allowed="true" draw:text-areas="0 0 228 276" draw:glue-points="0 276 156 38 211 47 52 268" draw:glue-point-type="0 276 156 38 211 47 52 268" draw:type="non-primitive" draw:enhanced-path="M 0 276 C 26 236 121 76 156 38 C 191 0 228 9 211 47 C 194 85 85 222 52 268 N">
            <draw:equation draw:name="f0" draw:formula="276+26-236"/>
            <draw:equation draw:name="f1" draw:formula=""/>
            <draw:equation draw:name="f2" draw:formula=""/>
            <draw:equation draw:name="f3" draw:formula=""/>
            <draw:equation draw:name="f4" draw:formula=""/>
            <draw:equation draw:name="f5" draw:formula="max(8,2)"/>
            <draw:equation draw:name="f6" draw:formula="*8193/-32768"/>
            <draw:equation draw:name="f7" draw:formula="min(4,8)"/>
            <draw:equation draw:name="f8" draw:formula="276-156"/>
            <draw:equation draw:name="f9" draw:formula="38-211"/>
          </draw:enhanced-geometry>
        </draw:custom-shape>
        <draw:custom-shape draw:name="Freeform 61" draw:style-name="Mgr44" draw:text-style-name="MP5" draw:layer="backgroundobjects" svg:width="0.256cm" svg:height="1.117cm" svg:x="18.37cm" svg:y="4.22cm">
          <text:p/>
          <draw:enhanced-geometry svg:viewBox="0 0 75 320" draw:extrusion-allowed="true" draw:text-areas="0 0 75 320" draw:glue-points="1 46 36 285 74 266 28 37 1 46" draw:glue-point-type="1 46 36 285 74 266 28 37 1 46" draw:type="non-primitive" draw:enhanced-path="M 1 46 C 2 87 24 248 36 285 C 50 320 75 307 74 266 C 73 225 40 74 28 37 C 16 0 0 5 1 46 Z N">
            <draw:equation draw:name="f0" draw:formula="46*2/87"/>
            <draw:equation draw:name="f1" draw:formula=""/>
            <draw:equation draw:name="f2" draw:formula=""/>
            <draw:equation draw:name="f3" draw:formula=""/>
            <draw:equation draw:name="f4" draw:formula=""/>
            <draw:equation draw:name="f5" draw:formula="0*tan(0)"/>
            <draw:equation draw:name="f6" draw:formula="46*7/8"/>
            <draw:equation draw:name="f7" draw:formula="(16384+8193)/2"/>
            <draw:equation draw:name="f8" draw:formula="*24577/-32768"/>
            <draw:equation draw:name="f9" draw:formula="max(8,8)"/>
            <draw:equation draw:name="f10" draw:formula="46-36"/>
            <draw:equation draw:name="f11" draw:formula="285-74"/>
            <draw:equation draw:name="f12" draw:formula="266-28"/>
          </draw:enhanced-geometry>
        </draw:custom-shape>
        <draw:custom-shape draw:name="Freeform 62" draw:style-name="Mgr45" draw:text-style-name="MP5" draw:layer="backgroundobjects" svg:width="6.446cm" svg:height="2.368cm" svg:x="16.326cm" svg:y="7.418cm">
          <text:p/>
          <draw:enhanced-geometry svg:viewBox="0 0 1883 677" draw:extrusion-allowed="true" draw:text-areas="0 0 1883 677" draw:glue-points="95 511 406 594 936 575 1430 392 1812 49 1858 95 1812 140 1449 458 964 639 406 666 59 575 49 548" draw:glue-point-type="95 511 406 594 936 575 1430 392 1812 49 1858 95 1812 140 1449 458 964 639 406 666 59 575 49 548" draw:type="non-primitive" draw:enhanced-path="M 95 511 C 145 525 266 583 406 594 C 546 605 765 609 936 575 C 1107 541 1284 480 1430 392 C 1576 304 1741 98 1812 49 C 1883 0 1858 80 1858 95 C 1858 110 1880 79 1812 140 C 1744 201 1590 375 1449 458 C 1308 541 1138 604 964 639 C 790 674 557 677 406 666 C 255 655 118 595 59 575 C 0 555 51 554 49 548 N">
            <draw:equation draw:name="f0" draw:formula=""/>
            <draw:equation draw:name="f1" draw:formula="583*cos(406*(pi/180))"/>
            <draw:equation draw:name="f2" draw:formula=""/>
            <draw:equation draw:name="f3" draw:formula=""/>
            <draw:equation draw:name="f4" draw:formula="min(480,1430)"/>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sqrt(16)"/>
            <draw:equation draw:name="f18" draw:formula="*8193/8193"/>
            <draw:equation draw:name="f19" draw:formula="*8193/8193"/>
            <draw:equation draw:name="f20" draw:formula="*8193/-32768"/>
            <draw:equation draw:name="f21" draw:formula="12*sin(atan2(95,8))"/>
            <draw:equation draw:name="f22" draw:formula="511-406"/>
            <draw:equation draw:name="f23" draw:formula="594-936"/>
            <draw:equation draw:name="f24" draw:formula="575-1430"/>
            <draw:equation draw:name="f25" draw:formula="392-1812"/>
            <draw:equation draw:name="f26" draw:formula="49-1858"/>
            <draw:equation draw:name="f27" draw:formula="95-1812"/>
            <draw:equation draw:name="f28" draw:formula="140-1449"/>
            <draw:equation draw:name="f29" draw:formula="458-964"/>
            <draw:equation draw:name="f30" draw:formula="639-406"/>
            <draw:equation draw:name="f31" draw:formula="666-59"/>
            <draw:equation draw:name="f32" draw:formula="575-49"/>
            <draw:equation draw:name="f33" draw:formula="548-12"/>
          </draw:enhanced-geometry>
        </draw:custom-shape>
        <draw:custom-shape draw:name="Freeform 63" draw:style-name="Mgr46" draw:text-style-name="MP5" draw:layer="backgroundobjects" svg:width="9.848cm" svg:height="4.281cm" svg:x="14.713cm" svg:y="7.956cm">
          <text:p/>
          <draw:enhanced-geometry svg:viewBox="0 0 2876 1226" draw:extrusion-allowed="true" draw:text-areas="0 0 2876 1226" draw:glue-points="53 779 62 788 428 1062 931 1153 1534 1126 2147 907 2600 532 2833 65 2860 139 2787 340 2600 622 2146 985 1553 1181 949 1217 437 1126 145 943 53 779" draw:glue-point-type="53 779 62 788 428 1062 931 1153 1534 1126 2147 907 2600 532 2833 65 2860 139 2787 340 2600 622 2146 985 1553 1181 949 1217 437 1126 145 943 53 779" draw:type="non-primitive" draw:enhanced-path="M 53 779 C 1 724 0 741 62 788 C 124 835 283 1001 428 1062 C 573 1123 747 1142 931 1153 C 1115 1164 1331 1167 1534 1126 C 1737 1085 1969 1006 2147 907 C 2325 808 2486 672 2600 532 C 2714 392 2790 130 2833 65 C 2876 0 2868 93 2860 139 C 2852 185 2830 260 2787 340 C 2744 420 2707 515 2600 622 C 2493 729 2320 892 2146 985 C 1972 1078 1752 1142 1553 1181 C 1354 1220 1135 1226 949 1217 C 763 1208 571 1172 437 1126 C 303 1080 209 1001 145 943 C 81 885 72 813 53 779 Z N">
            <draw:equation draw:name="f0" draw:formula=""/>
            <draw:equation draw:name="f1" draw:formula="741+62-788"/>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260+2787-340"/>
            <draw:equation draw:name="f14" draw:formula=""/>
            <draw:equation draw:name="f15" draw:formula=""/>
            <draw:equation draw:name="f16" draw:formula="892*tan(2146)"/>
            <draw:equation draw:name="f17" draw:formula=""/>
            <draw:equation draw:name="f18" draw:formula=""/>
            <draw:equation draw:name="f19" draw:formula=""/>
            <draw:equation draw:name="f20" draw:formula=""/>
            <draw:equation draw:name="f21" draw:formula=""/>
            <draw:equation draw:name="f22" draw:formula=""/>
            <draw:equation draw:name="f23" draw:formula=""/>
            <draw:equation draw:name="f24" draw:formula=""/>
            <draw:equation draw:name="f25" draw:formula="(16384+8193)/2"/>
            <draw:equation draw:name="f26" draw:formula="*8193/8193"/>
            <draw:equation draw:name="f27" draw:formula="*8193/8193"/>
            <draw:equation draw:name="f28" draw:formula="*8193/8193"/>
            <draw:equation draw:name="f29" draw:formula="*24577/-32768"/>
            <draw:equation draw:name="f30" draw:formula=""/>
            <draw:equation draw:name="f31" draw:formula="779-62"/>
            <draw:equation draw:name="f32" draw:formula="788-428"/>
            <draw:equation draw:name="f33" draw:formula="1062-931"/>
            <draw:equation draw:name="f34" draw:formula="1153-1534"/>
            <draw:equation draw:name="f35" draw:formula="1126-2147"/>
            <draw:equation draw:name="f36" draw:formula="907-2600"/>
            <draw:equation draw:name="f37" draw:formula="532-2833"/>
            <draw:equation draw:name="f38" draw:formula="65-2860"/>
            <draw:equation draw:name="f39" draw:formula="139-2787"/>
            <draw:equation draw:name="f40" draw:formula="340-2600"/>
            <draw:equation draw:name="f41" draw:formula="622-2146"/>
            <draw:equation draw:name="f42" draw:formula="985-1553"/>
            <draw:equation draw:name="f43" draw:formula="1181-949"/>
            <draw:equation draw:name="f44" draw:formula="1217-437"/>
            <draw:equation draw:name="f45" draw:formula="1126-145"/>
            <draw:equation draw:name="f46" draw:formula="943-53"/>
            <draw:equation draw:name="f47" draw:formula="779-17"/>
            <draw:equation draw:name="f48" draw:formula=""/>
          </draw:enhanced-geometry>
        </draw:custom-shape>
        <draw:custom-shape draw:name="Freeform 64" draw:style-name="Mgr47" draw:text-style-name="MP5" draw:layer="backgroundobjects" svg:width="7.49cm" svg:height="2.751cm" svg:x="16.914cm" svg:y="11.185cm">
          <text:p/>
          <draw:enhanced-geometry svg:viewBox="0 0 2189 788" draw:extrusion-allowed="true" draw:text-areas="0 0 2189 788" draw:glue-points="7 650 143 695 572 722 993 676 1532 484 1925 219 2163 9 2081 164 1898 320 1514 558 1039 731 591 786 98 741 7 650" draw:glue-point-type="7 650 143 695 572 722 993 676 1532 484 1925 219 2163 9 2081 164 1898 320 1514 558 1039 731 591 786 98 741 7 650" draw:type="non-primitive" draw:enhanced-path="M 7 650 C 14 642 49 683 143 695 C 237 707 430 725 572 722 C 714 719 833 716 993 676 C 1153 636 1377 560 1532 484 C 1687 408 1820 298 1925 219 C 2030 140 2137 18 2163 9 C 2189 0 2125 112 2081 164 C 2037 216 1992 254 1898 320 C 1804 386 1657 489 1514 558 C 1371 627 1193 693 1039 731 C 885 769 748 784 591 786 C 434 788 195 764 98 741 C 1 718 0 658 7 650 Z N">
            <draw:equation draw:name="f0" draw:formula="sqrt(650*650+14*14+642*642)"/>
            <draw:equation draw:name="f1" draw:formula=""/>
            <draw:equation draw:name="f2" draw:formula=""/>
            <draw:equation draw:name="f3" draw:formula=""/>
            <draw:equation draw:name="f4" draw:formula=""/>
            <draw:equation draw:name="f5" draw:formula="(cos(560*(pi/180))*(636-10800)+sin(560*(pi/180))*(1377-10800))+10800"/>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769*sqrt(1-(731/885)*(731/885))"/>
            <draw:equation draw:name="f16" draw:formula=""/>
            <draw:equation draw:name="f17" draw:formula=""/>
            <draw:equation draw:name="f18" draw:formula=""/>
            <draw:equation draw:name="f19" draw:formula="658+7-650"/>
            <draw:equation draw:name="f20" draw:formula="16*tan(2)"/>
            <draw:equation draw:name="f21" draw:formula="*8193/8193"/>
            <draw:equation draw:name="f22" draw:formula="*8193/8193"/>
            <draw:equation draw:name="f23" draw:formula="*8193/8193"/>
            <draw:equation draw:name="f24" draw:formula="*-32768/14"/>
            <draw:equation draw:name="f25" draw:formula="8*tan(7)"/>
            <draw:equation draw:name="f26" draw:formula=""/>
            <draw:equation draw:name="f27" draw:formula=""/>
            <draw:equation draw:name="f28" draw:formula=""/>
            <draw:equation draw:name="f29" draw:formula=""/>
            <draw:equation draw:name="f30" draw:formula=""/>
            <draw:equation draw:name="f31" draw:formula=""/>
            <draw:equation draw:name="f32" draw:formula="0*sin(2081*(pi/180))"/>
            <draw:equation draw:name="f33" draw:formula=""/>
            <draw:equation draw:name="f34" draw:formula=""/>
            <draw:equation draw:name="f35" draw:formula=""/>
            <draw:equation draw:name="f36" draw:formula=""/>
            <draw:equation draw:name="f37" draw:formula=""/>
            <draw:equation draw:name="f38" draw:formula=""/>
            <draw:equation draw:name="f39" draw:formula=""/>
          </draw:enhanced-geometry>
        </draw:custom-shape>
        <draw:custom-shape draw:name="Freeform 65" draw:style-name="Mgr48" draw:text-style-name="MP5" draw:layer="backgroundobjects" svg:width="4.865cm" svg:height="3.958cm" svg:x="19.685cm" svg:y="4.897cm">
          <text:p/>
          <draw:enhanced-geometry svg:viewBox="0 0 1421 1134" draw:extrusion-allowed="true" draw:text-areas="0 0 1421 1134" draw:glue-points="287 318 259 294 214 384 121 423 79 387 46 420 15 454 151 454 46 561 7 654 46 753 85 795 16 822 196 801 82 1068 118 1101 241 862 295 816 250 732 287 771 610 696 820 810 967 998 997 963 1348 1029 1300 960 1336 785 1162 456 1007 227 860 99 664 0 695 91 520 15 469 93 430 189 712 234 634 342 565 363 423 318 283 234" draw:glue-point-type="287 318 259 294 214 384 121 423 79 387 46 420 15 454 151 454 46 561 7 654 46 753 85 795 16 822 196 801 82 1068 118 1101 241 862 295 816 250 732 287 771 610 696 820 810 967 998 997 963 1348 1029 1300 960 1336 785 1162 456 1007 227 860 99 664 0 695 91 520 15 469 93 430 189 712 234 634 342 565 363 423 318 283 234" draw:type="non-primitive" draw:enhanced-path="M 287 273 L 287 318 L 253 336 L 259 294 L 223 318 L 214 384 L 154 396 L 121 423 L 85 423 L 79 387 L 46 387 L 46 420 L 13 426 L 15 454 L 60 454 L 151 454 L 105 545 L 46 561 C 30 571 16 588 10 603 C 4 618 0 639 7 654 L 49 693 L 46 753 L 76 762 L 85 795 L 46 792 L 16 822 L 121 837 L 196 801 L 166 975 L 82 1068 C 65 1093 49 1116 67 1125 C 85 1134 101 1124 118 1101 L 193 957 L 241 862 L 287 862 L 295 816 L 256 792 L 250 732 L 287 726 L 287 771 L 400 696 C 454 684 550 687 610 696 C 670 705 728 734 763 753 C 798 772 801 784 820 810 L 877 908 L 967 998 L 925 906 C 930 900 904 939 997 963 C 1090 987 1170 1000 1228 1011 L 1348 1029 L 1375 998 L 1300 960 L 1421 953 L 1336 785 C 1307 722 1273 630 1244 575 C 1166 463 1188 486 1162 456 L 1107 383 L 1007 227 L 924 154 L 860 99 L 709 0 L 664 0 L 730 81 L 695 91 L 634 24 L 520 15 L 493 51 L 469 93 L 436 153 L 430 189 L 706 186 L 712 234 L 628 291 L 634 342 L 574 399 L 565 363 L 505 366 C 481 359 448 339 423 318 L 355 243 L 283 234 L 287 318 N">
            <draw:equation draw:name="f0" draw:formula=""/>
            <draw:equation draw:name="f1" draw:formula=""/>
            <draw:equation draw:name="f2" draw:formula=""/>
            <draw:equation draw:name="f3" draw:formula=""/>
            <draw:equation draw:name="f4" draw:formula=""/>
            <draw:equation draw:name="f5" draw:formula=""/>
            <draw:equation draw:name="f6" draw:formula="sqrt(426)"/>
            <draw:equation draw:name="f7" draw:formula=""/>
            <draw:equation draw:name="f8" draw:formula=""/>
            <draw:equation draw:name="f9" draw:formula=""/>
            <draw:equation draw:name="f10" draw:formula="603*cos(4*(pi/180))"/>
            <draw:equation draw:name="f11" draw:formula="639+7-654"/>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792+250-732"/>
            <draw:equation draw:name="f23" draw:formula=""/>
            <draw:equation draw:name="f24" draw:formula=""/>
            <draw:equation draw:name="f25" draw:formula=""/>
            <draw:equation draw:name="f26" draw:formula=""/>
            <draw:equation draw:name="f27" draw:formula=""/>
            <draw:equation draw:name="f28" draw:formula=""/>
            <draw:equation draw:name="f29" draw:formula=""/>
            <draw:equation draw:name="f30" draw:formula=""/>
            <draw:equation draw:name="f31" draw:formula=""/>
            <draw:equation draw:name="f32" draw:formula=""/>
            <draw:equation draw:name="f33" draw:formula=""/>
            <draw:equation draw:name="f34" draw:formula=""/>
            <draw:equation draw:name="f35" draw:formula=""/>
            <draw:equation draw:name="f36" draw:formula=""/>
            <draw:equation draw:name="f37" draw:formula=""/>
            <draw:equation draw:name="f38" draw:formula=""/>
            <draw:equation draw:name="f39" draw:formula=""/>
            <draw:equation draw:name="f40" draw:formula=""/>
            <draw:equation draw:name="f41" draw:formula=""/>
            <draw:equation draw:name="f42" draw:formula=""/>
            <draw:equation draw:name="f43" draw:formula=""/>
            <draw:equation draw:name="f44" draw:formula=""/>
            <draw:equation draw:name="f45" draw:formula=""/>
            <draw:equation draw:name="f46" draw:formula=""/>
            <draw:equation draw:name="f47" draw:formula=""/>
            <draw:equation draw:name="f48" draw:formula=""/>
            <draw:equation draw:name="f49" draw:formula=""/>
            <draw:equation draw:name="f50" draw:formula=""/>
            <draw:equation draw:name="f51" draw:formula=""/>
            <draw:equation draw:name="f52" draw:formula=""/>
            <draw:equation draw:name="f53" draw:formula="(16384+1)/2"/>
            <draw:equation draw:name="f54" draw:formula="1"/>
            <draw:equation draw:name="f55" draw:formula="1"/>
            <draw:equation draw:name="f56" draw:formula="1"/>
            <draw:equation draw:name="f57" draw:formula="1/8193"/>
            <draw:equation draw:name="f58" draw:formula=""/>
            <draw:equation draw:name="f59" draw:formula="1"/>
            <draw:equation draw:name="f60" draw:formula="1/8193"/>
            <draw:equation draw:name="f61" draw:formula=""/>
            <draw:equation draw:name="f62" draw:formula="1"/>
            <draw:equation draw:name="f63" draw:formula="1*8193/8193"/>
            <draw:equation draw:name="f64" draw:formula=""/>
            <draw:equation draw:name="f65" draw:formula=""/>
            <draw:equation draw:name="f66" draw:formula="1/8193"/>
            <draw:equation draw:name="f67" draw:formula=""/>
            <draw:equation draw:name="f68" draw:formula="1"/>
            <draw:equation draw:name="f69" draw:formula="1"/>
            <draw:equation draw:name="f70" draw:formula="1"/>
            <draw:equation draw:name="f71" draw:formula="1"/>
            <draw:equation draw:name="f72" draw:formula="1*8193"/>
            <draw:equation draw:name="f73" draw:formula="1*-32768/40"/>
            <draw:equation draw:name="f74" draw:formula=""/>
            <draw:equation draw:name="f75" draw:formula=""/>
            <draw:equation draw:name="f76" draw:formula=""/>
            <draw:equation draw:name="f77" draw:formula="sqrt(0*0-0*0)"/>
            <draw:equation draw:name="f78" draw:formula=""/>
            <draw:equation draw:name="f79" draw:formula=""/>
            <draw:equation draw:name="f80" draw:formula=""/>
            <draw:equation draw:name="f81" draw:formula=""/>
            <draw:equation draw:name="f82" draw:formula=""/>
            <draw:equation draw:name="f83" draw:formula=""/>
            <draw:equation draw:name="f84" draw:formula=""/>
            <draw:equation draw:name="f85" draw:formula=""/>
            <draw:equation draw:name="f86" draw:formula=""/>
            <draw:equation draw:name="f87" draw:formula=""/>
            <draw:equation draw:name="f88" draw:formula=""/>
            <draw:equation draw:name="f89" draw:formula=""/>
            <draw:equation draw:name="f90" draw:formula=""/>
            <draw:equation draw:name="f91" draw:formula=""/>
            <draw:equation draw:name="f92" draw:formula=""/>
            <draw:equation draw:name="f93" draw:formula=""/>
            <draw:equation draw:name="f94" draw:formula="abs(0)"/>
            <draw:equation draw:name="f95" draw:formula=""/>
            <draw:equation draw:name="f96" draw:formula=""/>
            <draw:equation draw:name="f97" draw:formula=""/>
            <draw:equation draw:name="f98" draw:formula=""/>
            <draw:equation draw:name="f99" draw:formula="max(0,1300)"/>
            <draw:equation draw:name="f100" draw:formula=""/>
            <draw:equation draw:name="f101" draw:formula=""/>
            <draw:equation draw:name="f102" draw:formula=""/>
            <draw:equation draw:name="f103" draw:formula=""/>
            <draw:equation draw:name="f104" draw:formula=""/>
          </draw:enhanced-geometry>
        </draw:custom-shape>
        <draw:custom-shape draw:name="Freeform 66" draw:style-name="Mgr49" draw:text-style-name="MP5" draw:layer="backgroundobjects" svg:width="0.799cm" svg:height="0.732cm" svg:x="20.487cm" svg:y="4.928cm">
          <text:p/>
          <draw:enhanced-geometry svg:viewBox="0 0 233 210" draw:extrusion-allowed="true" draw:text-areas="0 0 233 210" draw:glue-points="18 177 0 201 78 210 132 204 147 183 153 111 233 82 159 0 165 48 123 57 117 87 54 78 57 159 18 177" draw:glue-point-type="18 177 0 201 78 210 132 204 147 183 153 111 233 82 159 0 165 48 123 57 117 87 54 78 57 159 18 177" draw:type="non-primitive" draw:enhanced-path="M 18 177 L 0 201 L 78 210 L 132 204 L 147 183 L 153 111 L 233 82 L 159 0 L 165 48 L 123 57 L 117 87 C 78 99 61 65 54 78 L 57 159 L 18 17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16*tan(2)"/>
            <draw:equation draw:name="f9" draw:formula="1"/>
            <draw:equation draw:name="f10" draw:formula="1"/>
            <draw:equation draw:name="f11" draw:formula="1*8193"/>
            <draw:equation draw:name="f12" draw:formula="24577*-32768/14"/>
            <draw:equation draw:name="f13" draw:formula="8*tan(18)"/>
            <draw:equation draw:name="f14" draw:formula=""/>
            <draw:equation draw:name="f15" draw:formula=""/>
          </draw:enhanced-geometry>
        </draw:custom-shape>
        <draw:custom-shape draw:name="Freeform 67" draw:style-name="Mgr50" draw:text-style-name="MP5" draw:layer="backgroundobjects" svg:width="1.722cm" svg:height="1.351cm" svg:x="19.093cm" svg:y="4.726cm">
          <text:p/>
          <draw:enhanced-geometry svg:viewBox="0 0 504 388" draw:extrusion-allowed="true" draw:text-areas="0 0 504 388" draw:glue-points="97 367 142 367 231 337 261 337 303 340 324 367 324 322 369 276 414 276 324 231 291 277 188 276 233 231 233 185 278 185 321 163 393 202 438 160 462 106 456 82 504 67 501 34 465 10 354 10 222 73 195 103 147 106 81 130 66 148 52 185 52 231 15 241 15 340 54 340 60 298 147 301 132 331 87 337 97 367" draw:glue-point-type="97 367 142 367 231 337 261 337 303 340 324 367 324 322 369 276 414 276 324 231 291 277 188 276 233 231 233 185 278 185 321 163 393 202 438 160 462 106 456 82 504 67 501 34 465 10 354 10 222 73 195 103 147 106 81 130 66 148 52 185 52 231 15 241 15 340 54 340 60 298 147 301 132 331 87 337 97 367" draw:type="non-primitive" draw:enhanced-path="M 97 367 L 142 367 C 164 362 180 340 231 337 C 282 334 244 337 261 337 L 303 340 L 324 367 L 324 322 L 369 276 L 414 276 L 324 231 L 291 277 L 188 276 L 233 231 L 233 185 L 278 185 L 321 163 L 393 202 L 438 160 L 462 106 L 456 82 L 504 67 L 501 34 L 465 10 C 441 6 394 0 354 10 C 306 13 248 56 222 73 L 195 103 L 147 106 L 81 130 C 68 137 71 139 66 148 C 61 157 54 171 52 185 C 38 210 58 222 52 231 L 15 241 C 9 259 0 292 15 340 C 30 388 46 347 54 340 L 60 298 L 147 301 L 132 331 L 87 337 L 97 367 Z N">
            <draw:equation draw:name="f0" draw:formula=""/>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
            <draw:equation draw:name="f18" draw:formula=""/>
            <draw:equation draw:name="f19" draw:formula=""/>
            <draw:equation draw:name="f20" draw:formula=""/>
            <draw:equation draw:name="f21" draw:formula=""/>
            <draw:equation draw:name="f22" draw:formula=""/>
            <draw:equation draw:name="f23" draw:formula="259*sin(0*(pi/180))"/>
            <draw:equation draw:name="f24" draw:formula="388*sqrt(1-(340/30)*(340/30))"/>
            <draw:equation draw:name="f25" draw:formula=""/>
            <draw:equation draw:name="f26" draw:formula=""/>
            <draw:equation draw:name="f27" draw:formula=""/>
            <draw:equation draw:name="f28" draw:formula=""/>
            <draw:equation draw:name="f29" draw:formula="(16384+1)/2"/>
            <draw:equation draw:name="f30" draw:formula=""/>
            <draw:equation draw:name="f31" draw:formula="1"/>
            <draw:equation draw:name="f32" draw:formula="1"/>
            <draw:equation draw:name="f33" draw:formula="1"/>
            <draw:equation draw:name="f34" draw:formula="1"/>
            <draw:equation draw:name="f35" draw:formula=""/>
            <draw:equation draw:name="f36" draw:formula="8193*8193/8193"/>
            <draw:equation draw:name="f37" draw:formula="8193*8193"/>
            <draw:equation draw:name="f38" draw:formula="1"/>
            <draw:equation draw:name="f39" draw:formula="*/40"/>
            <draw:equation draw:name="f40" draw:formula="atan2(0,97)/(pi/180)"/>
            <draw:equation draw:name="f41" draw:formula="142-367"/>
            <draw:equation draw:name="f42" draw:formula="231-337"/>
            <draw:equation draw:name="f43" draw:formula="261-337"/>
            <draw:equation draw:name="f44" draw:formula="303-340"/>
            <draw:equation draw:name="f45" draw:formula="324-367"/>
            <draw:equation draw:name="f46" draw:formula="324-322"/>
            <draw:equation draw:name="f47" draw:formula="369-276"/>
            <draw:equation draw:name="f48" draw:formula="414-276"/>
            <draw:equation draw:name="f49" draw:formula="324-231"/>
            <draw:equation draw:name="f50" draw:formula="291-277"/>
            <draw:equation draw:name="f51" draw:formula="188-276"/>
            <draw:equation draw:name="f52" draw:formula="233-231"/>
            <draw:equation draw:name="f53" draw:formula="233-185"/>
            <draw:equation draw:name="f54" draw:formula="278-185"/>
            <draw:equation draw:name="f55" draw:formula="321-163"/>
            <draw:equation draw:name="f56" draw:formula="393-202"/>
          </draw:enhanced-geometry>
        </draw:custom-shape>
        <draw:custom-shape draw:name="Freeform 68" draw:style-name="Mgr51" draw:text-style-name="MP5" draw:layer="backgroundobjects" svg:width="0.665cm" svg:height="0.607cm" svg:x="19.379cm" svg:y="4.395cm">
          <text:p/>
          <draw:enhanced-geometry svg:viewBox="0 0 194 174" draw:extrusion-allowed="true" draw:text-areas="0 0 194 174" draw:glue-points="0 174 33 135 105 132 138 93 141 69 194 54 168 27 135 30 99 0 72 33 0 87 0 174" draw:glue-point-type="0 174 33 135 105 132 138 93 141 69 194 54 168 27 135 30 99 0 72 33 0 87 0 174" draw:type="non-primitive" draw:enhanced-path="M 0 174 L 33 135 L 105 132 L 138 93 L 141 69 L 194 54 L 168 27 L 135 30 L 99 0 L 72 33 L 0 87 L 0 174 Z N">
            <draw:equation draw:name="f0" draw:formula="174+33-135"/>
            <draw:equation draw:name="f1" draw:formula=""/>
            <draw:equation draw:name="f2" draw:formula=""/>
            <draw:equation draw:name="f3" draw:formula=""/>
            <draw:equation draw:name="f4" draw:formula=""/>
            <draw:equation draw:name="f5" draw:formula="87-174"/>
            <draw:equation draw:name="f6" draw:formula="16+2-16384"/>
            <draw:equation draw:name="f7" draw:formula="1"/>
            <draw:equation draw:name="f8" draw:formula="1"/>
            <draw:equation draw:name="f9" draw:formula="1/24577"/>
            <draw:equation draw:name="f10" draw:formula="12+12-"/>
            <draw:equation draw:name="f11" draw:formula="174"/>
          </draw:enhanced-geometry>
        </draw:custom-shape>
        <draw:custom-shape draw:name="Freeform 69" draw:style-name="Mgr52" draw:text-style-name="MP5" draw:layer="backgroundobjects" svg:width="5.579cm" svg:height="6.969cm" svg:x="14.301cm" svg:y="4.422cm">
          <text:p/>
          <draw:enhanced-geometry svg:viewBox="0 0 1630 1996" draw:extrusion-allowed="true" draw:text-areas="0 0 1630 1996" draw:glue-points="1061 9 868 82 558 275 266 604 110 896 10 1271 19 1655 73 1786 145 1849 190 1996 214 1927 250 1819 277 1630 379 1525 385 1621 394 1696 352 1834 475 1609 526 1504 754 1507 823 1462 799 1549 868 1633 922 1462 763 1357 652 1288 670 1225 769 1180 958 1105 1042 1155 1147 1156 1261 1153 1147 1492 1261 1411 1279 1294 1384 1219 1420 1135 1552 1120 1618 1042 1555 1036 1483 958 1330 889 1177 913 1033 748 970 724 1039 676 979 631 913 592 861 520 868 445 994 481 913 436 919 391 1033 334 1048 277 1129 247 1174 136 1180 13" draw:glue-point-type="1061 9 868 82 558 275 266 604 110 896 10 1271 19 1655 73 1786 145 1849 190 1996 214 1927 250 1819 277 1630 379 1525 385 1621 394 1696 352 1834 475 1609 526 1504 754 1507 823 1462 799 1549 868 1633 922 1462 763 1357 652 1288 670 1225 769 1180 958 1105 1042 1155 1147 1156 1261 1153 1147 1492 1261 1411 1279 1294 1384 1219 1420 1135 1552 1120 1618 1042 1555 1036 1483 958 1330 889 1177 913 1033 748 970 724 1039 676 979 631 913 592 861 520 868 445 994 481 913 436 919 391 1033 334 1048 277 1129 247 1174 136 1180 13" draw:type="non-primitive" draw:enhanced-path="M 1125 0 L 1061 9 L 952 52 L 868 82 L 768 137 L 558 275 L 403 430 L 266 604 C 226 660 189 720 163 769 C 135 828 129 844 110 896 L 46 1079 L 10 1271 L 0 1445 L 19 1655 L 58 1735 L 73 1786 L 103 1777 L 145 1849 L 157 1957 L 190 1996 L 247 1993 L 214 1927 L 199 1834 L 250 1819 L 253 1705 L 277 1630 L 286 1591 L 379 1525 L 325 1627 L 385 1621 L 358 1666 C 359 1678 395 1678 394 1696 C 393 1714 359 1754 352 1777 C 345 1800 330 1841 352 1834 C 374 1827 464 1769 484 1732 L 475 1609 L 517 1558 L 526 1504 L 568 1570 L 754 1507 L 748 1438 L 823 1462 L 844 1513 L 799 1549 C 793 1567 793 1585 808 1624 C 823 1663 859 1649 868 1633 L 865 1528 L 922 1462 L 826 1417 L 763 1357 L 742 1300 L 652 1288 L 664 1255 L 670 1225 L 733 1222 L 769 1180 L 835 1090 L 958 1105 L 991 1153 L 1042 1155 L 1105 1090 L 1147 1156 L 1216 1132 L 1261 1153 L 1147 1360 L 1147 1492 L 1189 1492 L 1261 1411 L 1258 1327 L 1279 1294 L 1294 1243 L 1384 1219 L 1372 1162 L 1420 1135 L 1459 1117 L 1552 1120 L 1591 1063 L 1618 1042 L 1630 1024 L 1555 1036 L 1555 985 L 1483 958 L 1459 985 L 1330 889 L 1276 931 L 1177 913 L 1186 841 L 1033 748 L 970 763 L 970 724 L 1003 685 L 1039 676 L 1006 619 L 979 631 L 979 574 L 913 592 L 904 514 L 861 520 L 816 430 L 868 445 L 910 484 L 994 481 L 967 433 L 913 436 L 877 400 L 919 391 L 970 397 L 1033 334 L 1000 289 L 1048 277 L 1144 283 L 1129 247 L 1171 205 L 1174 136 L 1222 46 L 1180 13 L 1125 0 Z N"/>
        </draw:custom-shape>
        <draw:custom-shape draw:name="Freeform 70" draw:style-name="Mgr53" draw:text-style-name="MP5" draw:layer="backgroundobjects" svg:width="1.528cm" svg:height="1.149cm" svg:x="17.961cm" svg:y="13.375cm">
          <text:p/>
          <draw:enhanced-geometry svg:viewBox="0 0 446 329" draw:extrusion-allowed="true" draw:text-areas="0 0 446 329" draw:glue-points="0 162 0 258 109 295 183 309 240 318 318 327 414 324 427 295 382 250 382 204 309 159 315 90 255 57 246 114 204 84 168 99 180 48 111 36 109 114 144 186 75 195 36 162 0 162" draw:glue-point-type="0 162 0 258 109 295 183 309 240 318 318 327 414 324 427 295 382 250 382 204 309 159 315 90 255 57 246 114 204 84 168 99 180 48 111 36 109 114 144 186 75 195 36 162 0 162" draw:type="non-primitive" draw:enhanced-path="M 0 162 L 0 258 L 109 295 L 183 309 L 240 318 L 318 327 L 414 324 C 432 319 446 329 427 295 C 408 261 389 265 382 250 L 382 204 L 309 159 C 298 140 333 144 315 90 C 297 36 266 53 255 57 L 246 114 L 204 84 L 168 99 L 180 48 C 171 38 135 0 111 36 C 87 72 104 89 109 114 L 144 186 L 75 195 L 36 162 L 0 162 Z N">
            <draw:equation draw:name="f0" draw:formula="162-258"/>
            <draw:equation draw:name="f1" draw:formula=""/>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
            <draw:equation draw:name="f10" draw:formula=""/>
            <draw:equation draw:name="f11" draw:formula=""/>
            <draw:equation draw:name="f12" draw:formula=""/>
            <draw:equation draw:name="f13" draw:formula=""/>
            <draw:equation draw:name="f14" draw:formula=""/>
            <draw:equation draw:name="f15" draw:formula=""/>
            <draw:equation draw:name="f16" draw:formula=""/>
            <draw:equation draw:name="f17" draw:formula="162+25-28"/>
            <draw:equation draw:name="f18" draw:formula="(16384+1)/2"/>
            <draw:equation draw:name="f19" draw:formula="1"/>
            <draw:equation draw:name="f20" draw:formula=""/>
            <draw:equation draw:name="f21" draw:formula=""/>
            <draw:equation draw:name="f22" draw:formula="1*8193/8193"/>
            <draw:equation draw:name="f23" draw:formula="1"/>
            <draw:equation draw:name="f24" draw:formula="*/24"/>
            <draw:equation draw:name="f25" draw:formula="atan2(0,0)/(pi/180)"/>
            <draw:equation draw:name="f26" draw:formula="-258"/>
            <draw:equation draw:name="f27" draw:formula="109-295"/>
            <draw:equation draw:name="f28" draw:formula="183-309"/>
            <draw:equation draw:name="f29" draw:formula="240-318"/>
            <draw:equation draw:name="f30" draw:formula="318-327"/>
            <draw:equation draw:name="f31" draw:formula="414-324"/>
            <draw:equation draw:name="f32" draw:formula="427-295"/>
            <draw:equation draw:name="f33" draw:formula="382-250"/>
            <draw:equation draw:name="f34" draw:formula="382-204"/>
          </draw:enhanced-geometry>
        </draw:custom-shape>
        <draw:custom-shape draw:name="Freeform 71" draw:style-name="Mgr54" draw:text-style-name="MP5" draw:layer="backgroundobjects" svg:width="1.509cm" svg:height="0.509cm" svg:x="17.602cm" svg:y="13.052cm">
          <text:p/>
          <draw:enhanced-geometry svg:viewBox="0 0 441 146" draw:extrusion-allowed="true" draw:text-areas="0 0 441 146" draw:glue-points="6 78 60 141 169 110 216 66 260 110 303 99 351 110 351 64 384 30 402 60 429 18 378 0 305 64 237 12 192 54 144 75 129 84 108 78 60 54 6 78" draw:glue-point-type="6 78 60 141 169 110 216 66 260 110 303 99 351 110 351 64 384 30 402 60 429 18 378 0 305 64 237 12 192 54 144 75 129 84 108 78 60 54 6 78" draw:type="non-primitive" draw:enhanced-path="M 6 78 C 0 90 33 136 60 141 C 87 146 143 123 169 110 L 216 66 L 260 110 L 303 99 L 351 110 L 351 64 L 384 30 C 392 29 363 66 402 60 C 441 54 433 28 429 18 L 378 0 L 305 64 L 237 12 L 192 54 L 144 75 L 129 84 L 108 78 C 97 73 99 60 60 54 C 21 48 17 73 6 78 Z N">
            <draw:equation draw:name="f0" draw:formula="if(78,0,90)"/>
            <draw:equation draw:name="f1" draw:formula=""/>
            <draw:equation draw:name="f2" draw:formula=""/>
            <draw:equation draw:name="f3" draw:formula=""/>
            <draw:equation draw:name="f4" draw:formula="min(110,303)"/>
            <draw:equation draw:name="f5" draw:formula=""/>
            <draw:equation draw:name="f6" draw:formula="sqrt(29*29-30*30)"/>
            <draw:equation draw:name="f7" draw:formula=""/>
            <draw:equation draw:name="f8" draw:formula=""/>
            <draw:equation draw:name="f9" draw:formula=""/>
            <draw:equation draw:name="f10" draw:formula=""/>
            <draw:equation draw:name="f11" draw:formula=""/>
            <draw:equation draw:name="f12" draw:formula="(cos(78*(pi/180))*(84-10800)+sin(78*(pi/180))*(108-10800))+10800"/>
            <draw:equation draw:name="f13" draw:formula=""/>
            <draw:equation draw:name="f14" draw:formula=""/>
            <draw:equation draw:name="f15" draw:formula=""/>
            <draw:equation draw:name="f16" draw:formula=""/>
            <draw:equation draw:name="f17" draw:formula=""/>
            <draw:equation draw:name="f18" draw:formula="1"/>
            <draw:equation draw:name="f19" draw:formula=""/>
            <draw:equation draw:name="f20" draw:formula="1"/>
            <draw:equation draw:name="f21" draw:formula="8193*8193/24577"/>
            <draw:equation draw:name="f22" draw:formula="20+20-"/>
            <draw:equation draw:name="f23" draw:formula="if(0,78,0)"/>
            <draw:equation draw:name="f24" draw:formula=""/>
            <draw:equation draw:name="f25" draw:formula=""/>
            <draw:equation draw:name="f26" draw:formula=""/>
            <draw:equation draw:name="f27" draw:formula="min(0,110)"/>
            <draw:equation draw:name="f28" draw:formula=""/>
            <draw:equation draw:name="f29" draw:formula=""/>
            <draw:equation draw:name="f30" draw:formula=""/>
            <draw:equation draw:name="f31" draw:formula="sqrt(0*0-0*0)"/>
          </draw:enhanced-geometry>
        </draw:custom-shape>
        <draw:custom-shape draw:name="Freeform 72" draw:style-name="Mgr55" draw:text-style-name="MP5" draw:layer="backgroundobjects" svg:width="0.512cm" svg:height="0.693cm" svg:x="14.892cm" svg:y="11.478cm">
          <text:p/>
          <draw:enhanced-geometry svg:viewBox="0 0 150 198" draw:extrusion-allowed="true" draw:text-areas="0 0 150 198" draw:glue-points="0 0 15 63 45 120 90 186 123 198 150 162 114 162 111 102 78 84 99 21 48 36 0 0" draw:glue-point-type="0 0 15 63 45 120 90 186 123 198 150 162 114 162 111 102 78 84 99 21 48 36 0 0" draw:type="non-primitive" draw:enhanced-path="M 0 0 L 15 63 L 45 120 L 90 186 L 123 198 L 150 162 L 114 162 L 111 102 L 78 84 L 99 21 L 48 36 L 0 0 Z N">
            <draw:equation draw:name="f0" draw:formula="15-63"/>
            <draw:equation draw:name="f1" draw:formula=""/>
            <draw:equation draw:name="f2" draw:formula=""/>
            <draw:equation draw:name="f3" draw:formula=""/>
            <draw:equation draw:name="f4" draw:formula=""/>
            <draw:equation draw:name="f5" draw:formula=""/>
            <draw:equation draw:name="f6" draw:formula="16+2-16384"/>
            <draw:equation draw:name="f7" draw:formula="1"/>
            <draw:equation draw:name="f8" draw:formula="1"/>
            <draw:equation draw:name="f9" draw:formula="1/24577"/>
            <draw:equation draw:name="f10" draw:formula="12+12-"/>
            <draw:equation draw:name="f11" draw:formula=""/>
          </draw:enhanced-geometry>
        </draw:custom-shape>
        <draw:custom-shape draw:name="Freeform 73" draw:style-name="Mgr56" draw:text-style-name="MP5" draw:layer="backgroundobjects" svg:width="0.305cm" svg:height="1.028cm" svg:x="15.389cm" svg:y="11.159cm">
          <text:p/>
          <draw:enhanced-geometry svg:viewBox="0 0 90 293" draw:extrusion-allowed="true" draw:text-areas="0 0 90 293" draw:glue-points="56 0 29 78 2 111 0 157 35 162 45 202 17 231 65 291 90 293 62 261 71 177 45 157 29 129 56 93 90 66 56 0" draw:glue-point-type="56 0 29 78 2 111 0 157 35 162 45 202 17 231 65 291 90 293 62 261 71 177 45 157 29 129 56 93 90 66 56 0" draw:type="non-primitive" draw:enhanced-path="M 56 0 L 29 78 L 2 111 L 0 157 L 35 162 L 45 202 L 17 231 L 65 291 L 90 293 L 62 261 L 71 177 L 45 157 L 29 129 L 56 93 L 90 66 L 56 0 Z N">
            <draw:equation draw:name="f0" draw:formula=""/>
            <draw:equation draw:name="f1" draw:formula="(111+0)/2"/>
            <draw:equation draw:name="f2" draw:formula=""/>
            <draw:equation draw:name="f3" draw:formula=""/>
            <draw:equation draw:name="f4" draw:formula=""/>
            <draw:equation draw:name="f5" draw:formula=""/>
            <draw:equation draw:name="f6" draw:formula=""/>
            <draw:equation draw:name="f7" draw:formula=""/>
            <draw:equation draw:name="f8" draw:formula=""/>
            <draw:equation draw:name="f9" draw:formula="1"/>
            <draw:equation draw:name="f10" draw:formula="1"/>
            <draw:equation draw:name="f11" draw:formula="1"/>
            <draw:equation draw:name="f12" draw:formula="1/24577"/>
            <draw:equation draw:name="f13" draw:formula="16+16-"/>
            <draw:equation draw:name="f14" draw:formula=""/>
            <draw:equation draw:name="f15" draw:formula=""/>
          </draw:enhanced-geometry>
        </draw:custom-shape>
        <draw:custom-shape draw:name="Freeform 74" draw:style-name="Mgr57" draw:text-style-name="MP5" draw:layer="backgroundobjects" svg:width="0.985cm" svg:height="0.872cm" svg:x="15.848cm" svg:y="10.356cm">
          <text:p/>
          <draw:enhanced-geometry svg:viewBox="0 0 288 249" draw:extrusion-allowed="true" draw:text-areas="0 0 288 249" draw:glue-points="0 249 12 213 66 216 69 180 156 147 183 161 171 15 228 0 288 45 246 39 219 63 243 150 183 206 0 249" draw:glue-point-type="0 249 12 213 66 216 69 180 156 147 183 161 171 15 228 0 288 45 246 39 219 63 243 150 183 206 0 249" draw:type="non-primitive" draw:enhanced-path="M 0 249 L 12 213 L 66 216 L 69 180 L 156 147 L 183 161 L 171 15 L 228 0 L 288 45 L 246 39 L 219 63 L 243 150 L 183 206 L 0 249 Z N">
            <draw:equation draw:name="f0" draw:formula="249+12-213"/>
            <draw:equation draw:name="f1" draw:formula=""/>
            <draw:equation draw:name="f2" draw:formula=""/>
            <draw:equation draw:name="f3" draw:formula=""/>
            <draw:equation draw:name="f4" draw:formula=""/>
            <draw:equation draw:name="f5" draw:formula=""/>
            <draw:equation draw:name="f6" draw:formula=""/>
            <draw:equation draw:name="f7" draw:formula="16*tan(2)"/>
            <draw:equation draw:name="f8" draw:formula="1"/>
            <draw:equation draw:name="f9" draw:formula="1"/>
            <draw:equation draw:name="f10" draw:formula="1"/>
            <draw:equation draw:name="f11" draw:formula="24577*-32768/14"/>
            <draw:equation draw:name="f12" draw:formula="8*tan(0)"/>
            <draw:equation draw:name="f13" draw:formula=""/>
          </draw:enhanced-geometry>
        </draw:custom-shape>
        <draw:custom-shape draw:name="AutoShape 75" draw:style-name="Mgr58" draw:text-style-name="MP5" draw:layer="backgroundobjects" svg:width="3.103cm" svg:height="2.376cm" draw:transform="rotate (-3.14159265358979) translate (20.353cm 7.433cm)">
          <text:p/>
          <draw:enhanced-geometry svg:viewBox="0 0 21600 21600" draw:extrusion-allowed="true" draw:text-areas="3166 3151 18434 18449" draw:glue-points="406 0 119 89 0 305 119 521 406 610 693 521 812 305 693 89" draw:glue-point-type="406 0 119 89 0 305 119 521 406 610 693 521 812 305 693 89" draw:type="non-primitive" draw:enhanced-path="M 0 10800 C 0 4835 4835 0 10800 0 C 16765 0 21600 4835 21600 10800 C 21600 16765 16765 21600 10800 21600 C 4835 21600 0 16765 0 10800 Z M 1492 10800 C 1492 15941 5659 20108 10800 20108 C 15941 20108 20108 15941 20108 10800 C 20108 5659 15941 1492 10800 1492 C 5659 1492 1492 5659 1492 10800 Z N">
            <draw:equation draw:name="f0" draw:formula="10800-4835"/>
            <draw:equation draw:name="f1" draw:formula=""/>
            <draw:equation draw:name="f2" draw:formula=""/>
            <draw:equation draw:name="f3" draw:formula=""/>
            <draw:equation draw:name="f4" draw:formula=""/>
            <draw:equation draw:name="f5" draw:formula=""/>
            <draw:equation draw:name="f6" draw:formula="10800+1492-10800"/>
            <draw:equation draw:name="f7" draw:formula=""/>
            <draw:equation draw:name="f8" draw:formula=""/>
            <draw:equation draw:name="f9" draw:formula=""/>
            <draw:equation draw:name="f10" draw:formula=""/>
            <draw:equation draw:name="f11" draw:formula=""/>
            <draw:equation draw:name="f12" draw:formula=""/>
            <draw:equation draw:name="f13" draw:formula="sqrt(16)"/>
            <draw:equation draw:name="f14" draw:formula="*8193/8193"/>
            <draw:equation draw:name="f15" draw:formula="*/8193"/>
            <draw:equation draw:name="f16" draw:formula="*24577/-32768"/>
            <draw:equation draw:name="f17" draw:formula="atan2(8,8)/(pi/180)"/>
            <draw:equation draw:name="f18" draw:formula="-119"/>
            <draw:equation draw:name="f19" draw:formula="89"/>
            <draw:equation draw:name="f20" draw:formula="305-119"/>
            <draw:equation draw:name="f21" draw:formula="521-406"/>
            <draw:equation draw:name="f22" draw:formula="610-693"/>
            <draw:equation draw:name="f23" draw:formula="521-812"/>
            <draw:equation draw:name="f24" draw:formula="305-693"/>
            <draw:equation draw:name="f25" draw:formula="89-8"/>
          </draw:enhanced-geometry>
        </draw:custom-shape>
      </draw:g>
      <draw:custom-shape draw:name="Rectangle 76" draw:style-name="Mgr59" draw:text-style-name="MP12" draw:layer="backgroundobjects" svg:width="25.4cm" svg:height="4.524cm" svg:x="0cm" svg:y="14.526cm">
        <text:list text:style-name="">
          <text:list-header>
            <text:p/>
          </text:list-header>
        </text:list>
        <draw:enhanced-geometry svg:viewBox="0 0 21600 21600" draw:type="rectangle" draw:enhanced-path="M 0 0 L 21600 0 21600 21600 0 21600 0 0 Z N"/>
      </draw:custom-shape>
      <draw:g draw:name="Group 77">
        <draw:custom-shape draw:name="AutoShape 78" draw:style-name="Mgr29" draw:text-style-name="MP8" draw:layer="backgroundobjects" svg:width="25.215cm" svg:height="18.838cm" svg:x="0.106cm" svg:y="0.106cm">
          <text:list text:style-name="">
            <text:list-header>
              <text:p/>
            </text:list-header>
          </text:list>
          <draw:enhanced-geometry svg:viewBox="0 0 21600 21600" draw:path-stretchpoint-x="10800" draw:path-stretchpoint-y="10800" draw:text-areas="?f3 ?f4 ?f5 ?f6" draw:type="round-rectangle" draw:modifiers="1299" draw:enhanced-path="M ?f7 0 X 0 ?f8 L 0 ?f9 Y ?f7 21600 L ?f10 21600 X 21600 ?f9 L 21600 ?f8 Y ?f10 0 Z N">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position="$0 top" draw:handle-switched="true" draw:handle-range-x-minimum="0" draw:handle-range-x-maximum="10800"/>
          </draw:enhanced-geometry>
        </draw:custom-shape>
        <draw:custom-shape draw:name="Freeform 79" draw:style-name="Mgr30" draw:text-style-name="MP9" draw:layer="backgroundobjects" svg:width="1.27cm" svg:height="1.27cm" svg:x="0cm" svg:y="0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custom-shape draw:name="Freeform 80" draw:style-name="Mgr30" draw:text-style-name="MP9" draw:layer="backgroundobjects" svg:width="1.27cm" svg:height="1.27cm" draw:transform="rotate (-3.14159265358979) translate (25.44cm 19.05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custom-shape draw:name="Freeform 81" draw:style-name="Mgr30" draw:text-style-name="MP9" draw:layer="backgroundobjects" svg:width="1.27cm" svg:height="1.27cm" draw:transform="rotate (-1.5707963267949) translate (25.44cm 0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custom-shape draw:name="Freeform 82" draw:style-name="Mgr30" draw:text-style-name="MP9" draw:layer="backgroundobjects" svg:width="1.27cm" svg:height="1.27cm" draw:transform="rotate (1.5707963267949) translate (0cm 19.05cm)">
          <text:p/>
          <draw:enhanced-geometry svg:viewBox="0 0 288 288" draw:extrusion-allowed="true" draw:text-areas="0 0 288 288" draw:glue-points="0 288 82 144 165 36 288 0 0 0" draw:glue-point-type="0 288 82 144 165 36 288 0 0 0" draw:type="non-primitive" draw:enhanced-path="M 0 288 L 82 144 L 165 36 L 288 0 L 0 0 N">
            <draw:equation draw:name="f0" draw:formula="288+82-144"/>
            <draw:equation draw:name="f1" draw:formula=""/>
            <draw:equation draw:name="f2" draw:formula="6-8"/>
            <draw:equation draw:name="f3" draw:formula="(16384+1)/2"/>
            <draw:equation draw:name="f4" draw:formula="1*-32768/5"/>
          </draw:enhanced-geometry>
        </draw:custom-shape>
      </draw:g>
      <draw:frame draw:name="Picture 86" draw:style-name="Mgr60" draw:text-style-name="MP10" draw:layer="backgroundobjects" svg:width="1.821cm" svg:height="2.734cm" svg:x="0.9cm" svg:y="0.525cm">
        <draw:image xlink:href="Pictures/100002010000009E000000ED57C06526157D4F85.png" xlink:type="simple" xlink:show="embed" xlink:actuate="onLoad" loext:mime-type="image/png">
          <text:p/>
        </draw:image>
        <svg:desc>logo_e_l</svg:desc>
      </draw:frame>
      <draw:frame presentation:style-name="題名1-title" draw:layer="backgroundobjects" svg:width="22.86cm" svg:height="2.201cm" svg:x="1.27cm" svg:y="0.55cm" presentation:class="title" presentation:placeholder="true">
        <draw:text-box/>
      </draw:frame>
      <draw:frame presentation:style-name="題名1-outline1" draw:layer="backgroundobjects" svg:width="22.86cm" svg:height="13.759cm" svg:x="1.27cm" svg:y="3.597cm" presentation:class="outline" presentation:placeholder="true">
        <draw:text-box/>
      </draw:frame>
      <draw:frame draw:style-name="Mgr61" draw:text-style-name="MP2" draw:layer="backgroundobjects" svg:width="5.927cm" svg:height="0.891cm" svg:x="1.269cm" svg:y="17.779cm" presentation:class="date-time">
        <draw:text-box>
          <text:list text:style-name="">
            <text:list-header>
              <text:p/>
            </text:list-header>
          </text:list>
        </draw:text-box>
      </draw:frame>
      <draw:frame draw:style-name="Mgr61" draw:text-style-name="MP8" draw:layer="backgroundobjects" svg:width="8.044cm" svg:height="0.891cm" svg:x="8.678cm" svg:y="17.779cm" presentation:class="footer">
        <draw:text-box>
          <text:list text:style-name="">
            <text:list-header>
              <text:p/>
            </text:list-header>
          </text:list>
        </draw:text-box>
      </draw:frame>
      <draw:frame draw:style-name="Mgr61" draw:text-style-name="MP3" draw:layer="backgroundobjects" svg:width="5.927cm" svg:height="0.891cm" svg:x="18.202cm" svg:y="17.779cm" presentation:class="page-number">
        <draw:text-box>
          <text:list text:style-name="ML1">
            <text:list-header>
              <text:p text:style-name="MP4"><text:span text:style-name="MT4"><text:page-number>&lt;編號&gt;</text:page-number></text:span></text:p>
            </text:list-header>
          </text:list>
        </draw:text-box>
      </draw:frame>
      <presentation:notes style:page-layout-name="PM0">
        <draw:rect draw:style-name="Mgr1" draw:text-style-name="MP1" draw:layer="backgroundobjects" svg:width="18.89cm" svg:height="27.58cm" svg:x="0cm" svg:y="0cm">
          <text:p/>
        </draw:rect>
        <draw:frame presentation:style-name="Mpr1" draw:text-style-name="MP2" draw:layer="backgroundobjects" svg:width="8.184cm" svg:height="1.38cm" svg:x="0cm" svg:y="0cm" presentation:class="header">
          <draw:text-box>
            <text:p/>
          </draw:text-box>
        </draw:frame>
        <draw:frame presentation:style-name="Mpr1" draw:text-style-name="MP3" draw:layer="backgroundobjects" svg:width="8.184cm" svg:height="1.38cm" svg:x="10.698cm" svg:y="0cm" presentation:class="date-time">
          <draw:text-box>
            <text:p/>
          </draw:text-box>
        </draw:frame>
        <draw:page-thumbnail presentation:style-name="題名1-title" draw:layer="backgroundobjects" svg:width="13.793cm" svg:height="10.345cm" svg:x="2.548cm" svg:y="2.067cm" presentation:class="page"/>
        <draw:frame presentation:style-name="題名1-notes" draw:layer="backgroundobjects" svg:width="15.112cm" svg:height="12.414cm" svg:x="1.887cm" svg:y="13.101cm" presentation:class="notes" presentation:placeholder="true">
          <draw:text-box/>
        </draw:frame>
        <draw:frame presentation:style-name="Mpr2" draw:text-style-name="MP2" draw:layer="backgroundobjects" svg:width="8.184cm" svg:height="1.38cm" svg:x="0cm" svg:y="26.198cm" presentation:class="footer">
          <draw:text-box>
            <text:p/>
          </draw:text-box>
        </draw:frame>
        <draw:frame presentation:style-name="Mpr2" draw:text-style-name="MP3" draw:layer="backgroundobjects" svg:width="8.184cm" svg:height="1.38cm" svg:x="10.698cm" svg:y="26.198cm" presentation:class="page-number">
          <draw:text-box>
            <text:list text:style-name="ML1">
              <text:list-header>
                <text:p text:style-name="MP4"><text:span text:style-name="MT3"><text:page-number>&lt;編號&gt;</text:page-number></text:span></text:p>
              </text:list-header>
            </text:list>
          </draw:text-box>
        </draw:frame>
      </presentation:notes>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smil="urn:oasis:names:tc:opendocument:xmlns:smil-compatible:1.0" xmlns:xlink="http://www.w3.org/1999/xlink" xmlns:anim="urn:oasis:names:tc:opendocument:xmlns:animation:1.0" xmlns:dc="http://purl.org/dc/elements/1.1/" xmlns:presentation="urn:oasis:names:tc:opendocument:xmlns:presentation:1.0" xmlns:officeooo="http://openoffice.org/2009/office" office:version="1.2">
  <office:meta>
    <dc:title>按一下以新增標題</dc:title>
    <meta:initial-creator>user</meta:initial-creator>
    <meta:creation-date>2007-11-15T10:32:35.578000000</meta:creation-date>
    <dc:creator>omadr-sv</dc:creator>
    <dc:date>2011-04-19T10:19:07.767000000</dc:date>
    <meta:editing-cycles>65</meta:editing-cycles>
    <meta:editing-duration>P1DT1H16M57S</meta:editing-duration>
    <meta:document-statistic meta:object-count="136"/>
    <meta:generator>LibreOffice/6.4.1.2$Windows_X86_64 LibreOffice_project/4d224e95b98b138af42a64d84056446d09082932</meta:generator>
    <meta:user-defined meta:name="_TemplateID">TC011368031028</meta:user-defined>
  </office:meta>
</office:document-meta>
</file>