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settings.xml" manifest:media-type="text/xml"/>
  <manifest:file-entry manifest:full-path="styles.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drawing-page" style:name="a952">
      <style:drawing-page-properties draw:fill="solid" draw:fill-color="#0f3d6b"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953">
      <style:graphic-properties fo:wrap-option="wrap" fo:padding-top="0.05in" fo:padding-bottom="0.05in" fo:padding-left="0.1in" fo:padding-right="0.1in" draw:textarea-vertical-align="middle" draw:textarea-horizontal-align="left" draw:fill="none" draw:stroke="none" draw:shadow="visible" draw:shadow-offset-x="0.04167in" draw:shadow-offset-y="0.04167in" draw:shadow-color="#000000" draw:shadow-opacity="100%" draw:auto-grow-width="false" draw:auto-grow-height="false"/>
      <style:paragraph-properties style:font-independent-line-spacing="true" style:writing-mode="lr-tb"/>
    </style:style>
    <style:style style:family="presentation" style:name="a9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9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9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96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956">
      <style:graphic-properties fo:wrap-option="wrap" fo:padding-top="0.05in" fo:padding-bottom="0.05in" fo:padding-left="0.1in" fo:padding-right="0.1in" draw:textarea-vertical-align="middle" draw:textarea-horizontal-align="center"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presentation" style:name="a962">
      <style:graphic-properties fo:wrap-option="wrap" fo:padding-top="0.05in" fo:padding-bottom="0.05in" fo:padding-left="0.1in" fo:padding-right="0.1in" draw:textarea-vertical-align="middle" draw:textarea-horizontal-align="center"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presentation" style:name="a9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6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5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6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office:automatic-styles>
  <office:body>
    <office:presentation>
      <draw:page draw:name="Slide1" draw:style-name="a952" draw:master-page-name="Master1-Layout1-title-標題投影片" presentation:presentation-page-layout-name="Master1-PPL1" draw:id="Slide-256">
        <draw:frame draw:id="id155" presentation:style-name="a953" draw:name="標題 1" svg:x="2.16667in" svg:y="2.32986in" svg:width="7.08333in" svg:height="1.60764in" presentation:class="title" presentation:placeholder="true">
          <draw:text-box/>
          <svg:title/>
          <svg:desc/>
        </draw:frame>
        <draw:frame draw:id="id156" presentation:style-name="a954" draw:name="副標題 2" svg:x="0.66667in" svg:y="5.79688in" svg:width="8.5in" svg:height="0.98437in" presentation:class="subtitle" presentation:placeholder="true">
          <draw:text-box/>
          <svg:title/>
          <svg:desc/>
        </draw:frame>
      </draw:page>
      <draw:page draw:name="Slide2" draw:style-name="a955" draw:master-page-name="Master1-Layout2-obj-標題及物件" presentation:presentation-page-layout-name="Master1-PPL2" draw:id="Slide-257">
        <draw:frame draw:id="id157" presentation:style-name="a956" draw:name="標題 1" svg:x="0.5in" svg:y="0.21701in" svg:width="9in" svg:height="0.86632in" presentation:class="title" presentation:placeholder="true">
          <draw:text-box/>
          <svg:title/>
          <svg:desc/>
        </draw:frame>
        <draw:frame draw:id="id158" presentation:style-name="a957" draw:name="內容版面配置區 2" svg:x="0.27431in" svg:y="1.15104in" svg:width="9.52951in" svg:height="5.91667in" presentation:class="outline" presentation:placeholder="true">
          <draw:text-box/>
          <svg:title/>
          <svg:desc/>
        </draw:frame>
        <draw:frame draw:id="id159" draw:style-name="a960" draw:name="投影片編號版面配置區 2" svg:x="7.5in" svg:y="7.13542in" svg:width="2.33333in" svg:height="0.26736in">
          <draw:text-box>
            <text:p text:style-name="a959" text:class-names="" text:cond-style-name=""><text:span text:style-name="a958" text:class-names=""><text:page-number style:num-format="1" text:fixed="false"/></text:span></text:p>
          </draw:text-box>
          <svg:title/>
          <svg:desc/>
        </draw:frame>
      </draw:page>
      <draw:page draw:name="Slide3" draw:style-name="a961" draw:master-page-name="Master1-Layout2-obj-標題及物件" presentation:presentation-page-layout-name="Master1-PPL2" draw:id="Slide-258">
        <draw:frame draw:id="id160" presentation:style-name="a962" draw:name="標題 1" svg:x="0.5in" svg:y="0.21701in" svg:width="9in" svg:height="0.86632in" presentation:class="title" presentation:placeholder="true">
          <draw:text-box/>
          <svg:title/>
          <svg:desc/>
        </draw:frame>
        <draw:frame draw:id="id161" presentation:style-name="a963" draw:name="內容版面配置區 2" svg:x="0.27431in" svg:y="1.15104in" svg:width="9.52951in" svg:height="5.91667in" presentation:class="outline" presentation:placeholder="true">
          <draw:text-box/>
          <svg:title/>
          <svg:desc/>
        </draw:frame>
        <draw:frame draw:id="id162" draw:style-name="a966" draw:name="投影片編號版面配置區 2" svg:x="7.5in" svg:y="7.13542in" svg:width="2.33333in" svg:height="0.26736in">
          <draw:text-box>
            <text:p text:style-name="a965" text:class-names="" text:cond-style-name=""><text:span text:style-name="a964" text:class-names=""><text:page-number style:num-format="1" text:fixed="false"/></text:span></text:p>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標題投影片">
      <presentation:placeholder presentation:object="title" svg:x="2.16667in" svg:y="2.32986in" svg:width="7.08333in" svg:height="1.60764in"/>
      <presentation:placeholder presentation:object="subtitle" svg:x="0.66667in" svg:y="5.79747in" svg:width="8.5in" svg:height="0.98329in"/>
      <presentation:placeholder presentation:object="date-time" svg:x="0.5in" svg:y="7in" svg:width="2.33333in" svg:height="0.35069in"/>
      <presentation:placeholder presentation:object="footer" svg:x="3.41667in" svg:y="7in" svg:width="3.16667in" svg:height="0.35069in"/>
      <presentation:placeholder presentation:object="page-number" svg:x="7.16667in" svg:y="7in" svg:width="2.33333in" svg:height="0.35069in"/>
    </style:presentation-page-layout>
    <style:presentation-page-layout style:name="Master1-PPL2" style:display-name="標題及物件">
      <presentation:placeholder presentation:object="title" svg:x="0.5in" svg:y="0.21701in" svg:width="9in" svg:height="0.86632in"/>
      <presentation:placeholder presentation:object="object" svg:x="0.27431in" svg:y="1.15104in" svg:width="9.52951in" svg:height="5.91667in"/>
      <presentation:placeholder presentation:object="date-time" svg:x="0.5in" svg:y="7.04167in" svg:width="2.33333in" svg:height="0.26736in"/>
      <presentation:placeholder presentation:object="footer" svg:x="3.41667in" svg:y="7.04167in" svg:width="3.16667in" svg:height="0.26736in"/>
      <presentation:placeholder presentation:object="page-number" svg:x="7.5in" svg:y="7.13542in" svg:width="2.33333in" svg:height="0.26736in"/>
    </style:presentation-page-layout>
    <style:presentation-page-layout style:name="Master1-PPL3" style:display-name="區段標題">
      <presentation:placeholder presentation:object="title" svg:x="0.78993in" svg:y="4.81944in" svg:width="8.5in" svg:height="1.48958in"/>
      <presentation:placeholder presentation:object="outline" svg:x="0.78993in" svg:y="3.17882in" svg:width="8.5in" svg:height="1.64062in"/>
      <presentation:placeholder presentation:object="date-time" svg:x="0.5in" svg:y="7.04167in" svg:width="2.33333in" svg:height="0.26736in"/>
      <presentation:placeholder presentation:object="footer" svg:x="3.41667in" svg:y="7.04167in" svg:width="3.16667in" svg:height="0.26736in"/>
      <presentation:placeholder presentation:object="page-number" svg:x="7.5in" svg:y="7.23264in" svg:width="2.33333in" svg:height="0.26736in"/>
    </style:presentation-page-layout>
    <style:presentation-page-layout style:name="Master1-PPL4" style:display-name="兩項物件">
      <presentation:placeholder presentation:object="title" svg:x="0.5in" svg:y="0.21701in" svg:width="9in" svg:height="0.86632in"/>
      <presentation:placeholder presentation:object="object" svg:x="0.5in" svg:y="1.41667in" svg:width="4.41667in" svg:height="5.41667in"/>
      <presentation:placeholder presentation:object="object" svg:x="5.08333in" svg:y="1.41667in" svg:width="4.41667in" svg:height="5.41667in"/>
      <presentation:placeholder presentation:object="date-time" svg:x="0.5in" svg:y="7.04167in" svg:width="2.33333in" svg:height="0.26736in"/>
      <presentation:placeholder presentation:object="footer" svg:x="3.41667in" svg:y="7.04167in" svg:width="3.16667in" svg:height="0.26736in"/>
      <presentation:placeholder presentation:object="page-number" svg:x="7.5in" svg:y="7.23264in" svg:width="2.33333in" svg:height="0.26736in"/>
    </style:presentation-page-layout>
    <style:presentation-page-layout style:name="Master1-PPL5" style:display-name="比對">
      <presentation:placeholder presentation:object="title" svg:x="0.5in" svg:y="0.30035in" svg:width="9in" svg:height="1.25in"/>
      <presentation:placeholder presentation:object="outline" svg:x="0.5in" svg:y="1.67882in" svg:width="4.4184in" svg:height="0.69965in"/>
      <presentation:placeholder presentation:object="object" svg:x="0.5in" svg:y="2.37847in" svg:width="4.4184in" svg:height="4.32118in"/>
      <presentation:placeholder presentation:object="outline" svg:x="5.07986in" svg:y="1.67882in" svg:width="4.42014in" svg:height="0.69965in"/>
      <presentation:placeholder presentation:object="object" svg:x="5.07986in" svg:y="2.37847in" svg:width="4.42014in" svg:height="4.32118in"/>
      <presentation:placeholder presentation:object="date-time" svg:x="0.5in" svg:y="7.04167in" svg:width="2.33333in" svg:height="0.26736in"/>
      <presentation:placeholder presentation:object="footer" svg:x="3.41667in" svg:y="7.04167in" svg:width="3.16667in" svg:height="0.26736in"/>
      <presentation:placeholder presentation:object="page-number" svg:x="7.5in" svg:y="7.23264in" svg:width="2.33333in" svg:height="0.26736in"/>
    </style:presentation-page-layout>
    <style:presentation-page-layout style:name="Master1-PPL6" style:display-name="只有標題">
      <presentation:placeholder presentation:object="title" svg:x="0.5in" svg:y="0.21701in" svg:width="9in" svg:height="0.86632in"/>
      <presentation:placeholder presentation:object="date-time" svg:x="0.5in" svg:y="7.04167in" svg:width="2.33333in" svg:height="0.26736in"/>
      <presentation:placeholder presentation:object="footer" svg:x="3.41667in" svg:y="7.04167in" svg:width="3.16667in" svg:height="0.26736in"/>
      <presentation:placeholder presentation:object="page-number" svg:x="7.5in" svg:y="7.23264in" svg:width="2.33333in" svg:height="0.26736in"/>
    </style:presentation-page-layout>
    <style:presentation-page-layout style:name="Master1-PPL7" style:display-name="空白">
      <presentation:placeholder presentation:object="date-time" svg:x="0.5in" svg:y="7.04167in" svg:width="2.33333in" svg:height="0.26736in"/>
      <presentation:placeholder presentation:object="footer" svg:x="3.41667in" svg:y="7.04167in" svg:width="3.16667in" svg:height="0.26736in"/>
      <presentation:placeholder presentation:object="page-number" svg:x="7.5in" svg:y="7.23264in" svg:width="2.33333in" svg:height="0.26736in"/>
    </style:presentation-page-layout>
    <style:presentation-page-layout style:name="Master1-PPL8" style:display-name="含標題的內容">
      <presentation:placeholder presentation:object="title" svg:x="0.5in" svg:y="0.29861in" svg:width="3.28993in" svg:height="1.27083in"/>
      <presentation:placeholder presentation:object="object" svg:x="3.90972in" svg:y="0.29861in" svg:width="5.59028in" svg:height="6.40104in"/>
      <presentation:placeholder presentation:object="outline" svg:x="0.5in" svg:y="1.56944in" svg:width="3.28993in" svg:height="5.13021in"/>
      <presentation:placeholder presentation:object="date-time" svg:x="0.5in" svg:y="7.04167in" svg:width="2.33333in" svg:height="0.26736in"/>
      <presentation:placeholder presentation:object="footer" svg:x="3.41667in" svg:y="7.04167in" svg:width="3.16667in" svg:height="0.26736in"/>
      <presentation:placeholder presentation:object="page-number" svg:x="7.36285in" svg:y="7.13542in" svg:width="2.33333in" svg:height="0.26736in"/>
    </style:presentation-page-layout>
    <style:presentation-page-layout style:name="Master1-PPL9" style:display-name="含標題的圖片">
      <presentation:placeholder presentation:object="title" svg:x="1.96007in" svg:y="5.25in" svg:width="6in" svg:height="0.61979in"/>
      <presentation:placeholder presentation:object="graphic" svg:x="1.96007in" svg:y="0.67014in" svg:width="6in" svg:height="4.5in"/>
      <presentation:placeholder presentation:object="outline" svg:x="1.96007in" svg:y="5.86979in" svg:width="6in" svg:height="0.88021in"/>
      <presentation:placeholder presentation:object="date-time" svg:x="0.5in" svg:y="7.04167in" svg:width="2.33333in" svg:height="0.26736in"/>
      <presentation:placeholder presentation:object="footer" svg:x="3.41667in" svg:y="7.04167in" svg:width="3.16667in" svg:height="0.26736in"/>
      <presentation:placeholder presentation:object="page-number" svg:x="7.5in" svg:y="7.23264in" svg:width="2.33333in" svg:height="0.26736in"/>
    </style:presentation-page-layout>
    <style:presentation-page-layout style:name="Master1-PPL10" style:display-name="標題及直排文字">
      <presentation:placeholder presentation:object="title" svg:x="0.5in" svg:y="0.21701in" svg:width="9in" svg:height="0.86632in"/>
      <presentation:placeholder presentation:object="outline" svg:x="0.27431in" svg:y="1.15104in" svg:width="9.52951in" svg:height="5.91667in"/>
      <presentation:placeholder presentation:object="date-time" svg:x="0.5in" svg:y="7.04167in" svg:width="2.33333in" svg:height="0.26736in"/>
      <presentation:placeholder presentation:object="footer" svg:x="3.41667in" svg:y="7.04167in" svg:width="3.16667in" svg:height="0.26736in"/>
      <presentation:placeholder presentation:object="page-number" svg:x="7.5in" svg:y="7.23264in" svg:width="2.33333in" svg:height="0.26736in"/>
    </style:presentation-page-layout>
    <style:presentation-page-layout style:name="Master1-PPL11" style:display-name="直排標題及文字">
      <presentation:placeholder presentation:object="title" svg:x="7.25in" svg:y="0.21701in" svg:width="2.25in" svg:height="6.61632in"/>
      <presentation:placeholder presentation:object="outline" svg:x="0.5in" svg:y="0.21701in" svg:width="6.58333in" svg:height="6.61632in"/>
      <presentation:placeholder presentation:object="date-time" svg:x="0.5in" svg:y="7.04167in" svg:width="2.33333in" svg:height="0.26736in"/>
      <presentation:placeholder presentation:object="footer" svg:x="3.41667in" svg:y="7.04167in" svg:width="3.16667in" svg:height="0.26736in"/>
      <presentation:placeholder presentation:object="page-number" svg:x="7.36285in" svg:y="7.13542in" svg:width="2.33333in" svg:height="0.26736in"/>
    </style:presentation-page-layout>
    <style:presentation-page-layout style:name="Master1-PPL12" style:display-name="標題及表格">
      <presentation:placeholder presentation:object="title" svg:x="0.5in" svg:y="0.21701in" svg:width="9in" svg:height="0.86632in"/>
      <presentation:placeholder presentation:object="table" svg:x="0.5in" svg:y="1.41667in" svg:width="9in" svg:height="5.41667in"/>
      <presentation:placeholder presentation:object="date-time" svg:x="0.5in" svg:y="7.04167in" svg:width="2.33333in" svg:height="0.26736in"/>
      <presentation:placeholder presentation:object="footer" svg:x="3.41667in" svg:y="7.04167in" svg:width="3.16667in" svg:height="0.26736in"/>
      <presentation:placeholder presentation:object="page-number" svg:x="7.36285in" svg:y="7.13542in" svg:width="2.33333in" svg:height="0.26736in"/>
    </style:presentation-page-layout>
    <style:style style:family="graphic" style:name="Graphics"/>
    <style:default-style style:family="graphic">
      <style:graphic-properties draw:fill="solid" draw:fill-color="#0066cc" draw:opacity="100%" draw:stroke="solid" svg:stroke-width="0.01042in" svg:stroke-color="#ffffff" svg:stroke-opacity="100%" draw:stroke-linejoin="round" svg:stroke-linecap="butt"/>
    </style:default-style>
    <draw:gradient draw:name="a67" draw:style="linear" draw:angle="0" draw:start-color="#0a2b4b" draw:end-color="#0f3d6b" draw:start-intensity="100%" draw:end-intensity="100%"/>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2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1">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text" style:name="a70">
      <style:text-properties fo:font-variant="normal" fo:text-transform="none" fo:color="#ccffff" style:text-line-through-type="none" style:text-line-through-style="none" style:text-line-through-width="auto" style:text-line-through-color="font-color" style:text-position="0% 100%" fo:font-family="Arial" fo:font-size="0.61111in" style:font-size-asian="0.61111in" style:font-size-complex="0.61111in" fo:letter-spacing="0in" fo:language="en" style:language-asian="zh" fo:country="US" style:country-asian="TW"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
      <style:text-properties fo:font-variant="normal" fo:text-transform="none" fo:color="#ccffff" style:text-line-through-type="none" style:text-line-through-style="none" style:text-line-through-width="auto" style:text-line-through-color="font-color" style:text-position="0% 100%" fo:font-family="Arial" fo:font-size="0.61111in" style:font-size-asian="0.61111in" style:font-size-complex="0.61111in" fo:letter-spacing="0in" fo:language="en" style:language-asian="zh" fo:country="US" style:country-asian="TW"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4">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presentation" style:name="a73">
      <style:graphic-properties fo:wrap-option="wrap" fo:padding-top="0.05in" fo:padding-bottom="0.05in" fo:padding-left="0.1in" fo:padding-right="0.1in" draw:textarea-vertical-align="middle" draw:textarea-horizontal-align="left" draw:fill="none" draw:stroke="none" draw:shadow="visible" draw:shadow-offset-x="0.04167in" draw:shadow-offset-y="0.04167in" draw:shadow-color="#000000" draw:shadow-opacity="100%" draw:auto-grow-width="false" draw:auto-grow-height="false"/>
      <style:paragraph-properties style:font-independent-line-spacing="true" style:writing-mode="lr-tb"/>
    </style:style>
    <style:style style:family="graphic" style:name="a215" style:parent-style-name="Graphics">
      <style:graphic-properties draw:fill="none" fo:clip="rect(0in, 0in, 0in, 0in)" draw:stroke="none"/>
    </style:style>
    <style:style style:family="text" style:name="a74">
      <style:text-properties fo:font-variant="normal" fo:text-transform="none" fo:color="#a8ea51" style:text-line-through-type="none" style:text-line-through-style="none" style:text-line-through-width="auto" style:text-line-through-color="font-color" style:text-position="0% 100%" fo:font-family="Aria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
      <style:text-properties fo:font-variant="normal" fo:text-transform="none" fo:color="#a8ea51" style:text-line-through-type="none" style:text-line-through-style="none" style:text-line-through-width="auto" style:text-line-through-color="font-color" style:text-position="0% 100%" fo:font-family="Aria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0">
      <style:paragraph-properties fo:line-height="100%" fo:text-align="left" style:tab-stop-distance="1in" fo:margin-left="0.375in" fo:margin-right="0in" fo:text-indent="-0.37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6" style:parent-style-name="Graphics">
      <style:graphic-properties draw:fill="none" fo:clip="rect(0in, 0in, 0in, 0in)" draw:stroke="none"/>
    </style:style>
    <style:style style:family="paragraph" style:name="a76">
      <style:paragraph-properties fo:line-height="100%" fo:text-align="right" style:tab-stop-distance="1in" fo:margin-left="0in" fo:margin-right="0in" fo:text-indent="0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42">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3">
      <style:paragraph-properties fo:line-height="100%" fo:text-align="left" style:tab-stop-distance="1in" fo:margin-left="0.8125in" fo:margin-right="0in" fo:text-indent="-0.31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5">
      <style:text-properties fo:font-variant="normal" fo:text-transform="none" fo:color="#33520a"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6">
      <style:paragraph-properties fo:line-height="100%" fo:text-align="left" style:tab-stop-distance="1in" fo:margin-left="1.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8">
      <style:text-properties fo:font-variant="normal" fo:text-transform="none" fo:color="#33520a" style:text-line-through-type="none" style:text-line-through-style="none" style:text-line-through-width="auto" style:text-line-through-color="font-color" style:text-position="0% 100%" fo:font-family="Arial"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2">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9">
      <style:paragraph-properties fo:line-height="100%" fo:text-align="left" style:tab-stop-distance="1in" fo:margin-left="1.7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0">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text" style:name="a6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01" style:parent-style-name="Graphics">
      <style:graphic-properties draw:fill="none" fo:clip="rect(0in, 0in, 0in, 0in)" draw:stroke="none"/>
    </style:style>
    <style:style style:family="graphic" style:name="a902" style:parent-style-name="Graphics">
      <style:graphic-properties draw:fill="none" fo:clip="rect(0in, 0in, 0in, 0in)" draw:stroke="none"/>
    </style:style>
    <style:style style:family="text" style:name="a903">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4">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6">
      <style:graphic-properties fo:wrap-option="wrap" fo:padding-top="0.05in" fo:padding-bottom="0.05in" fo:padding-left="0.1in" fo:padding-right="0.1in" draw:textarea-vertical-align="middle" draw:textarea-horizontal-align="center"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text" style:name="a907">
      <style:text-properties fo:font-variant="normal" fo:text-transform="none" fo:color="#33520a" style:text-line-through-type="none" style:text-line-through-style="none" style:text-line-through-width="auto" style:text-line-through-color="font-color" style:text-position="0% 100%" fo:font-family="Aria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8">
      <style:text-properties fo:font-variant="normal" fo:text-transform="none" fo:color="#33520a" style:text-line-through-type="none" style:text-line-through-style="none" style:text-line-through-width="auto" style:text-line-through-color="font-color" style:text-position="0% 100%" fo:font-family="Aria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9">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0">
      <style:graphic-properties fo:wrap-option="wrap" fo:padding-top="0.05in" fo:padding-bottom="0.05in" fo:padding-left="0.1in" fo:padding-right="0.1in" draw:textarea-vertical-align="middle" draw:textarea-horizontal-align="center"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paragraph" style:name="a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
      <style:text-properties fo:font-variant="normal" fo:text-transform="none" fo:color="#33520a" style:text-line-through-type="none" style:text-line-through-style="none" style:text-line-through-width="auto" style:text-line-through-color="font-color" style:text-position="0% 100%" fo:font-family="Aria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22">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4">
      <style:text-properties fo:font-variant="normal" fo:text-transform="none" fo:color="#33520a" style:text-line-through-type="none" style:text-line-through-style="none" style:text-line-through-width="auto" style:text-line-through-color="font-color" style:text-position="0% 100%" fo:font-family="Aria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25">
      <style:paragraph-properties fo:line-height="100%" fo:text-align="left" style:tab-stop-distance="1in" fo:margin-left="0.8125in" fo:margin-right="0in" fo:text-indent="-0.312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1">
      <style:text-properties fo:font-variant="normal" fo:text-transform="none" fo:color="#33520a" style:text-line-through-type="none" style:text-line-through-style="none" style:text-line-through-width="auto" style:text-line-through-color="font-color" style:text-position="0% 100%" fo:font-family="Arial"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52">
      <style:text-properties fo:font-variant="normal" fo:text-transform="none" fo:color="#33520a" style:text-line-through-type="none" style:text-line-through-style="none" style:text-line-through-width="auto" style:text-line-through-color="font-color" style:text-position="0% 100%" fo:font-family="Arial"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8">
      <style:paragraph-properties fo:line-height="100%" fo:text-align="left" style:tab-stop-distance="1in" fo:margin-left="1.25in" fo:margin-right="0in" fo:text-indent="-0.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3">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56">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80">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7">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83">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8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1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16">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1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
      <style:graphic-properties fo:wrap-option="no-wrap" fo:padding-top="0.05in" fo:padding-bottom="0.05in" fo:padding-left="0.1in" fo:padding-right="0.1in" draw:textarea-vertical-align="middle" draw:textarea-horizontal-align="left" draw:fill="none" draw:stroke="solid" svg:stroke-width="0.08333in" svg:stroke-color="#ffffff" svg:stroke-opacity="100%" draw:stroke-linejoin="round" draw:auto-grow-width="false" draw:auto-grow-height="false"/>
      <style:paragraph-properties style:font-independent-line-spacing="true" style:writing-mode="lr-tb"/>
    </style:style>
    <style:style style:family="paragraph" style:name="a231">
      <style:paragraph-properties fo:line-height="100%" fo:text-align="left" style:tab-stop-distance="1in" fo:margin-left="1.7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text" style:name="a234">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100%" fo:text-align="left" style:tab-stop-distance="1in" fo:margin-left="2.2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paragraph" style:name="a461">
      <style:paragraph-properties fo:line-height="100%" fo:text-align="left" style:tab-stop-distance="1in" fo:margin-left="0.375in" fo:margin-right="0in" fo:text-indent="-0.37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3">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paragraph" style:name="a464">
      <style:paragraph-properties fo:line-height="100%" fo:text-align="left" style:tab-stop-distance="1in" fo:margin-left="0.8125in" fo:margin-right="0in" fo:text-indent="-0.31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6">
      <style:text-properties fo:font-variant="normal" fo:text-transform="none" fo:color="#33520a"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7">
      <style:paragraph-properties fo:line-height="100%" fo:text-align="left" style:tab-stop-distance="1in" fo:margin-left="1.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69">
      <style:text-properties fo:font-variant="normal" fo:text-transform="none" fo:color="#33520a" style:text-line-through-type="none" style:text-line-through-style="none" style:text-line-through-width="auto" style:text-line-through-color="font-color" style:text-position="0% 100%" fo:font-family="Arial"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94">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6">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text" style:name="a69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9">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presentation" style:name="a9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2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2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2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2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5">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4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0">
      <style:paragraph-properties fo:line-height="100%" fo:text-align="left" style:tab-stop-distance="1in" fo:margin-left="1.7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2">
      <style:text-properties fo:font-variant="normal" fo:text-transform="none" fo:color="#33520a" style:text-line-through-type="none" style:text-line-through-style="none" style:text-line-through-width="auto" style:text-line-through-color="font-color" style:text-position="0% 100%" fo:font-family="Arial"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3">
      <style:text-properties fo:font-variant="normal" fo:text-transform="none" fo:color="#33520a" style:text-line-through-type="none" style:text-line-through-style="none" style:text-line-through-width="auto" style:text-line-through-color="font-color" style:text-position="0% 100%" fo:font-family="Arial"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4">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7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00" style:parent-style-name="Graphics">
      <style:graphic-properties draw:fill="none" fo:clip="rect(0in, 0in, 0in, 0in)" draw:stroke="none"/>
    </style:style>
    <style:style style:family="paragraph" style:name="a4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1" style:parent-style-name="Graphics">
      <style:graphic-properties draw:fill="none" fo:clip="rect(0in, 0in, 0in, 0in)" draw:stroke="none"/>
    </style:style>
    <style:style style:family="text" style:name="a702">
      <style:text-properties fo:font-variant="normal" fo:text-transform="none" fo:color="#ccffff"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03">
      <style:text-properties fo:font-variant="normal" fo:text-transform="none" fo:color="#ccffff"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0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5">
      <style:graphic-properties fo:wrap-option="wrap" fo:padding-top="0.05in" fo:padding-bottom="0.05in" fo:padding-left="0.1in" fo:padding-right="0.1in" draw:textarea-vertical-align="bottom" draw:textarea-horizontal-align="left"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text" style:name="a706">
      <style:text-properties fo:font-variant="normal" fo:text-transform="none" fo:color="#33520a" style:text-line-through-type="none" style:text-line-through-style="none" style:text-line-through-width="auto" style:text-line-through-color="font-color" style:text-position="0% 100%" fo:font-family="Aria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7">
      <style:text-properties fo:font-variant="normal" fo:text-transform="none" fo:color="#33520a" style:text-line-through-type="none" style:text-line-through-style="none" style:text-line-through-width="auto" style:text-line-through-color="font-color" style:text-position="0% 100%" fo:font-family="Aria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1">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8">
      <style:paragraph-properties fo:line-height="100%" fo:text-align="left" style:tab-stop-distance="1in" fo:margin-left="0in" fo:margin-right="0in" fo:text-indent="0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33">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6">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9">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5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57">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9">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8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0">
      <style:text-properties fo:font-variant="normal" fo:text-transform="none" fo:color="#33520a" style:text-line-through-type="none" style:text-line-through-style="none" style:text-line-through-width="auto" style:text-line-through-color="font-color" style:text-position="0% 100%" fo:font-family="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11">
      <style:paragraph-properties fo:line-height="100%" fo:text-align="left" style:tab-stop-distance="1in" fo:margin-left="0in" fo:margin-right="0in" fo:text-indent="0in" fo:margin-top="0.04167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2">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9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6">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8">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2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2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5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2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5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2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7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7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7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9">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1">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4">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507">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7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33">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5">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38">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05in" fo:padding-bottom="0.05in" fo:padding-left="0.1in" fo:padding-right="0.1in" draw:textarea-vertical-align="middle" draw:textarea-horizontal-align="center"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text" style:name="a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paragraph" style:name="a2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1">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text" style:name="a28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4">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graphic" style:name="a285" style:parent-style-name="Graphics">
      <style:graphic-properties draw:fill="none" fo:clip="rect(0in, 0in, 0in, 0in)" draw:stroke="none"/>
    </style:style>
    <style:style style:family="graphic" style:name="a286" style:parent-style-name="Graphics">
      <style:graphic-properties draw:fill="none" fo:clip="rect(0in, 0in, 0in, 0in)" draw:stroke="none"/>
    </style:style>
    <style:style style:family="text" style:name="a287">
      <style:text-properties fo:text-transform="uppercas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8">
      <style:text-properties fo:text-transform="uppercas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1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1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41">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8">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4">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90">
      <style:graphic-properties fo:wrap-option="wrap" fo:padding-top="0.05in" fo:padding-bottom="0.05in" fo:padding-left="0.1in" fo:padding-right="0.1in" draw:textarea-vertical-align="top" draw:textarea-horizontal-align="left"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text" style:name="a291">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2">
      <style:paragraph-properties fo:line-height="100%" fo:text-align="left" style:tab-stop-distance="1in" fo:margin-left="0in" fo:margin-right="0in" fo:text-indent="0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95">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20">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text" style:name="a52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3">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graphic" style:name="a524" style:parent-style-name="Graphics">
      <style:graphic-properties draw:fill="none" fo:clip="rect(0in, 0in, 0in, 0in)" draw:stroke="none"/>
    </style:style>
    <style:style style:family="graphic" style:name="a525" style:parent-style-name="Graphics">
      <style:graphic-properties draw:fill="none" fo:clip="rect(0in, 0in, 0in, 0in)" draw:stroke="none"/>
    </style:style>
    <style:style style:family="text" style:name="a526">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7">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29">
      <style:graphic-properties fo:wrap-option="wrap" fo:padding-top="0.05in" fo:padding-bottom="0.05in" fo:padding-left="0.1in" fo:padding-right="0.1in" draw:textarea-vertical-align="middle" draw:textarea-horizontal-align="center"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drawing-page" style:name="a75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5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55">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7">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text" style:name="a75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0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5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760">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text" style:name="a53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61" style:parent-style-name="Graphics">
      <style:graphic-properties draw:fill="none" fo:clip="rect(0in, 0in, 0in, 0in)" draw:stroke="none"/>
    </style:style>
    <style:style style:family="paragraph" style:name="a53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2" style:parent-style-name="Graphics">
      <style:graphic-properties draw:fill="none" fo:clip="rect(0in, 0in, 0in, 0in)" draw:stroke="none"/>
    </style:style>
    <style:style style:family="presentation" style:name="a5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63">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4">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6">
      <style:graphic-properties fo:wrap-option="wrap" fo:padding-top="0.05in" fo:padding-bottom="0.05in" fo:padding-left="0.1in" fo:padding-right="0.1in" draw:textarea-vertical-align="middle" draw:textarea-horizontal-align="center"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text" style:name="a767">
      <style:text-properties fo:font-variant="normal" fo:text-transform="none" fo:color="#33520a" style:text-line-through-type="none" style:text-line-through-style="none" style:text-line-through-width="auto" style:text-line-through-color="font-color" style:text-position="0% 100%" fo:font-family="Aria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8">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1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4">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6">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19">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70">
      <style:text-properties fo:font-variant="normal" fo:text-transform="none" fo:color="#33520a" style:text-line-through-type="none" style:text-line-through-style="none" style:text-line-through-width="auto" style:text-line-through-color="font-color" style:text-position="0% 100%" fo:font-family="Aria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771">
      <style:paragraph-properties fo:line-height="100%" fo:text-align="left" style:tab-stop-distance="1in" fo:margin-left="0.8125in" fo:margin-right="0in" fo:text-indent="-0.312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9">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3">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4">
      <style:paragraph-properties fo:line-height="100%" fo:text-align="left" style:tab-stop-distance="1in" fo:margin-left="1.25in" fo:margin-right="0in" fo:text-indent="-0.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6">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7">
      <style:paragraph-properties fo:line-height="100%" fo:text-align="left" style:tab-stop-distance="1in" fo:margin-left="1.7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9">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5">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551">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4">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0">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7">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1">
      <style:paragraph-properties fo:line-height="100%" fo:text-align="left" style:tab-stop-distance="1in" fo:margin-left="2.2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83">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78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8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text" style:name="a103">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
      <style:graphic-properties fo:wrap-option="no-wrap" fo:padding-top="0.05in" fo:padding-bottom="0.05in" fo:padding-left="0.1in" fo:padding-right="0.1in" draw:textarea-vertical-align="middle" draw:textarea-horizontal-align="left" draw:fill="solid" draw:fill-color="#026e94" draw:opacity="100%" draw:stroke="none" draw:auto-grow-width="false" draw:auto-grow-height="false"/>
      <style:paragraph-properties style:font-independent-line-spacing="true" style:writing-mode="lr-tb"/>
    </style:style>
    <style:style style:family="text" style:name="a106">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8">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paragraph" style:name="a3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3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3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36">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0">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8">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presentation" style:name="a5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3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56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7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6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9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1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15">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graphic" style:name="a341">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text" style:name="a11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42" style:parent-style-name="Graphics">
      <style:graphic-properties draw:fill="none" fo:clip="rect(0in, 0in, 0in, 0in)" draw:stroke="none"/>
    </style:style>
    <style:style style:family="paragraph" style:name="a1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3" style:parent-style-name="Graphics">
      <style:graphic-properties draw:fill="none" fo:clip="rect(0in, 0in, 0in, 0in)" draw:stroke="none"/>
    </style:style>
    <style:style style:family="text" style:name="a344">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5">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47">
      <style:graphic-properties fo:wrap-option="wrap" fo:padding-top="0.05in" fo:padding-bottom="0.05in" fo:padding-left="0.1in" fo:padding-right="0.1in" draw:textarea-vertical-align="middle" draw:textarea-horizontal-align="center"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text" style:name="a571">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33520a" style:text-line-through-type="none" style:text-line-through-style="none" style:text-line-through-width="auto" style:text-line-through-color="font-color" style:text-position="0% 100%" fo:font-family="Aria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9">
      <style:paragraph-properties fo:line-height="100%" fo:text-align="left" style:tab-stop-distance="1in" fo:margin-left="0.375in" fo:margin-right="0in" fo:text-indent="-0.37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3">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text" style:name="a57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6">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graphic" style:name="a577" style:parent-style-name="Graphics">
      <style:graphic-properties draw:fill="none" fo:clip="rect(0in, 0in, 0in, 0in)" draw:stroke="none"/>
    </style:style>
    <style:style style:family="graphic" style:name="a578" style:parent-style-name="Graphics">
      <style:graphic-properties draw:fill="none" fo:clip="rect(0in, 0in, 0in, 0in)" draw:stroke="none"/>
    </style:style>
    <style:style style:family="presentation" style:name="a8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7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0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3">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5">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8">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2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2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2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1">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2">
      <style:paragraph-properties fo:line-height="100%" fo:text-align="left" style:tab-stop-distance="1in" fo:margin-left="0.8125in" fo:margin-right="0in" fo:text-indent="-0.31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354">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5">
      <style:paragraph-properties fo:line-height="100%" fo:text-align="left" style:tab-stop-distance="1in" fo:margin-left="1.2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7">
      <style:text-properties fo:font-variant="normal" fo:text-transform="none" fo:color="#33520a"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8">
      <style:paragraph-properties fo:line-height="100%" fo:text-align="left" style:tab-stop-distance="1in" fo:margin-left="1.7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3">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6">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1">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4">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1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33">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36">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0">
      <style:text-properties fo:font-variant="normal" fo:text-transform="none" fo:color="#33520a"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1">
      <style:text-properties fo:font-variant="normal" fo:text-transform="none" fo:color="#33520a"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paragraph" style:name="a362">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65">
      <style:text-properties fo:font-variant="normal" fo:text-transform="none" fo:color="#33520a" style:text-line-through-type="none" style:text-line-through-style="none" style:text-line-through-width="auto" style:text-line-through-color="font-color" style:text-position="0% 100%" fo:font-family="Aria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6">
      <style:paragraph-properties fo:line-height="100%" fo:text-align="left" style:tab-stop-distance="1in" fo:margin-left="0.375in" fo:margin-right="0in" fo:text-indent="-0.37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68">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9">
      <style:paragraph-properties fo:line-height="100%" fo:text-align="left" style:tab-stop-distance="1in" fo:margin-left="0.8125in" fo:margin-right="0in" fo:text-indent="-0.31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96">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8">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25">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7">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text" style:name="a82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4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45">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371">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2">
      <style:paragraph-properties fo:line-height="100%" fo:text-align="left" style:tab-stop-distance="1in" fo:margin-left="1.2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4">
      <style:text-properties fo:font-variant="normal" fo:text-transform="none" fo:color="#33520a"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5">
      <style:paragraph-properties fo:line-height="100%" fo:text-align="left" style:tab-stop-distance="1in" fo:margin-left="1.7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7">
      <style:text-properties fo:font-variant="normal" fo:text-transform="none" fo:color="#33520a"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8">
      <style:text-properties fo:font-variant="normal" fo:text-transform="none" fo:color="#33520a"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0">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9">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3">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0">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graphic" style:name="a831" style:parent-style-name="Graphics">
      <style:graphic-properties draw:fill="none" fo:clip="rect(0in, 0in, 0in, 0in)" draw:stroke="none"/>
    </style:style>
    <style:style style:family="text" style:name="a6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32" style:parent-style-name="Graphics">
      <style:graphic-properties draw:fill="none" fo:clip="rect(0in, 0in, 0in, 0in)" draw:stroke="none"/>
    </style:style>
    <style:style style:family="paragraph" style:name="a609">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3">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4">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6">
      <style:graphic-properties fo:wrap-option="wrap" fo:padding-top="0.05in" fo:padding-bottom="0.05in" fo:padding-left="0.1in" fo:padding-right="0.1in" draw:textarea-vertical-align="middle" draw:textarea-horizontal-align="center" draw:fill="none" draw:stroke="none" draw:shadow="visible" draw:shadow-offset-x="0.02778in" draw:shadow-offset-y="0.04167in" draw:shadow-color="#000000" draw:shadow-opacity="100%" draw:auto-grow-width="false" draw:auto-grow-height="false"/>
      <style:paragraph-properties style:font-independent-line-spacing="true" style:writing-mode="tb-rl"/>
    </style:style>
    <style:style style:family="text" style:name="a837">
      <style:text-properties fo:font-variant="normal" fo:text-transform="none" fo:color="#33520a" style:text-line-through-type="none" style:text-line-through-style="none" style:text-line-through-width="auto" style:text-line-through-color="font-color" style:text-position="0% 100%" fo:font-family="Aria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8">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5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0">
      <style:text-properties fo:font-variant="normal" fo:text-transform="none" fo:color="#33520a" style:text-line-through-type="none" style:text-line-through-style="none" style:text-line-through-width="auto" style:text-line-through-color="font-color" style:text-position="0% 100%" fo:font-family="Aria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3">
      <style:text-properties fo:font-variant="normal" fo:text-transform="none" fo:color="#33520a" style:text-line-through-type="none" style:text-line-through-style="none" style:text-line-through-width="auto" style:text-line-through-color="font-color" style:text-position="0% 100%" fo:font-family="Aria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
      <style:paragraph-properties fo:line-height="100%" fo:text-align="left" style:tab-stop-distance="1in" fo:margin-left="0.8125in" fo:margin-right="0in" fo:text-indent="-0.312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9">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6">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
      <style:paragraph-properties fo:line-height="100%" fo:text-align="left" style:tab-stop-distance="1in" fo:margin-left="1.25in" fo:margin-right="0in" fo:text-indent="-0.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86">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8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0">
      <style:text-properties fo:font-variant="normal" fo:text-transform="none" fo:color="#33520a" style:text-line-through-type="none" style:text-line-through-style="none" style:text-line-through-width="auto" style:text-line-through-color="font-color" style:text-position="0% 100%" fo:font-family="Aria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841">
      <style:paragraph-properties fo:line-height="100%" fo:text-align="left" style:tab-stop-distance="1in" fo:margin-left="0.8125in" fo:margin-right="0in" fo:text-indent="-0.312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1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43">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4">
      <style:paragraph-properties fo:line-height="100%" fo:text-align="left" style:tab-stop-distance="1in" fo:margin-left="1.25in" fo:margin-right="0in" fo:text-indent="-0.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6">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7">
      <style:paragraph-properties fo:line-height="100%" fo:text-align="left" style:tab-stop-distance="1in" fo:margin-left="1.7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9">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2">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63">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
      <style:paragraph-properties fo:line-height="100%" fo:text-align="left" style:tab-stop-distance="1in" fo:margin-left="1.7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5">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22">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
      <style:paragraph-properties fo:line-height="100%" fo:text-align="left" style:tab-stop-distance="1in" fo:margin-left="2.2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68">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presentation" style:name="a2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8">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graphic" style:name="a29" style:parent-style-name="Graphics">
      <style:graphic-properties draw:fill="none" fo:clip="rect(0in, 0in, 0in, 0in)" draw:stroke="none"/>
    </style:style>
    <style:style style:family="paragraph" style:name="a3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20">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6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2">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text" style:name="a623">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5">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graphic" style:name="a626" style:parent-style-name="Graphics">
      <style:graphic-properties draw:fill="none" fo:clip="rect(0in, 0in, 0in, 0in)" draw:stroke="none"/>
    </style:style>
    <style:style style:family="text" style:name="a850">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7" style:parent-style-name="Graphics">
      <style:graphic-properties draw:fill="none" fo:clip="rect(0in, 0in, 0in, 0in)" draw:stroke="none"/>
    </style:style>
    <style:style style:family="paragraph" style:name="a851">
      <style:paragraph-properties fo:line-height="100%" fo:text-align="left" style:tab-stop-distance="1in" fo:margin-left="2.2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8">
      <style:text-properties fo:font-variant="normal" fo:text-transform="none" fo:color="#ccffff"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629">
      <style:text-properties fo:font-variant="normal" fo:text-transform="none" fo:color="#ccffff"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853">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85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5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1">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17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 style:parent-style-name="Graphics">
      <style:graphic-properties draw:fill="none" fo:clip="rect(0in, 0in, 0in, 0in)" draw:stroke="none"/>
    </style:style>
    <style:style style:family="graphic" style:name="a174">
      <style:graphic-properties fo:wrap-option="wrap" fo:padding-top="0.05in" fo:padding-bottom="0.05in" fo:padding-left="0.1in" fo:padding-right="0.1in" draw:textarea-vertical-align="top" draw:textarea-horizontal-align="left" draw:fill="solid" draw:fill-color="#026e94" draw:opacity="100%" draw:stroke="none" draw:auto-grow-width="false" draw:auto-grow-height="false"/>
      <style:paragraph-properties style:font-independent-line-spacing="true" style:writing-mode="lr-tb"/>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77">
      <style:graphic-properties fo:wrap-option="no-wrap" fo:padding-top="0.05in" fo:padding-bottom="0.05in" fo:padding-left="0.1in" fo:padding-right="0.1in" draw:textarea-vertical-align="middle" draw:textarea-horizontal-align="left" draw:fill="solid" draw:fill-color="#026e94" draw:opacity="100%" draw:stroke="none" draw:auto-grow-width="false" draw:auto-grow-height="false"/>
      <style:paragraph-properties style:font-independent-line-spacing="true" style:writing-mode="lr-tb"/>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1">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403">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6">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1">
      <style:graphic-properties fo:wrap-option="wrap" fo:padding-top="0.05in" fo:padding-bottom="0.05in" fo:padding-left="0.1in" fo:padding-right="0.1in" draw:textarea-vertical-align="bottom" draw:textarea-horizontal-align="left"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text" style:name="a632">
      <style:text-properties fo:font-variant="normal" fo:text-transform="none" fo:color="#33520a" style:text-line-through-type="none" style:text-line-through-style="none" style:text-line-through-width="auto" style:text-line-through-color="font-color" style:text-position="0% 100%" fo:font-family="Aria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3">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9">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5">
      <style:text-properties fo:font-variant="normal" fo:text-transform="none" fo:color="#33520a" style:text-line-through-type="none" style:text-line-through-style="none" style:text-line-through-width="auto" style:text-line-through-color="font-color" style:text-position="0% 100%" fo:font-family="Aria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6">
      <style:paragraph-properties fo:line-height="100%" fo:text-align="left" style:tab-stop-distance="1in" fo:margin-left="0.8125in" fo:margin-right="0in" fo:text-indent="-0.312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6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8">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9">
      <style:paragraph-properties fo:line-height="100%" fo:text-align="left" style:tab-stop-distance="1in" fo:margin-left="1.25in" fo:margin-right="0in" fo:text-indent="-0.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6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42">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2">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1">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42">
      <style:paragraph-properties fo:line-height="100%" fo:text-align="left" style:tab-stop-distance="1in" fo:margin-left="1.7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4">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5">
      <style:text-properties fo:font-variant="normal" fo:text-transform="none" fo:color="#33520a" style:text-line-through-type="none" style:text-line-through-style="none" style:text-line-through-width="auto" style:text-line-through-color="font-color" style:text-position="0% 100%" fo:font-family="Arial"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6">
      <style:paragraph-properties fo:line-height="100%" fo:text-align="left" style:tab-stop-distance="1in" fo:margin-left="2.2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87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64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9">
      <style:text-properties fo:font-variant="normal" fo:text-transform="none" fo:color="#33520a" style:text-line-through-type="none" style:text-line-through-style="none" style:text-line-through-width="auto" style:text-line-through-color="font-color" style:text-position="0% 100%" fo:font-family="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3">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5">
      <style:paragraph-properties fo:line-height="100%" fo:text-align="left" style:tab-stop-distance="1in" fo:margin-left="0.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8">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
      <style:paragraph-properties fo:line-height="100%" fo:text-align="left" style:tab-stop-distance="1in" fo:margin-left="1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5">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2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5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2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3">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425">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text" style:name="a426">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0">
      <style:paragraph-properties fo:line-height="100%" fo:text-align="left" style:tab-stop-distance="1in" fo:margin-left="0in" fo:margin-right="0in" fo:text-indent="0in" fo:margin-top="0.04167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8">
      <style:graphic-properties fo:wrap-option="no-wrap" fo:padding-top="0.05in" fo:padding-bottom="0.05in" fo:padding-left="0.1in" fo:padding-right="0.1in" draw:textarea-vertical-align="middle" draw:textarea-horizontal-align="left" draw:fill="solid" draw:fill-color="#0f3d6b" draw:opacity="100%" draw:stroke="solid" svg:stroke-width="0.01042in" svg:stroke-color="#ffffff" svg:stroke-opacity="100%" draw:stroke-linejoin="round" draw:shadow="visible" draw:shadow-offset-x="0in" draw:shadow-offset-y="0in" draw:shadow-color="#0f3d6b" draw:shadow-opacity="50%" draw:auto-grow-width="false" draw:auto-grow-height="false"/>
      <style:paragraph-properties style:font-independent-line-spacing="true" style:writing-mode="lr-tb"/>
    </style:style>
    <style:style style:family="presentation" style:name="a6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29" style:parent-style-name="Graphics">
      <style:graphic-properties draw:fill="none" fo:clip="rect(0in, 0in, 0in, 0in)" draw:stroke="none"/>
    </style:style>
    <style:style style:family="text" style:name="a653">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1">
      <style:paragraph-properties fo:line-height="100%" fo:text-align="left" style:tab-stop-distance="1in" fo:margin-left="1.5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4">
      <style:paragraph-properties fo:line-height="100%" fo:text-align="left" style:tab-stop-distance="1in" fo:margin-left="2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1">
      <style:drawing-page-properties draw:fill="solid" draw:fill-color="#0f3d6b" draw:opacity="100%"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presentation" style:name="a20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
      <style:graphic-properties fo:wrap-option="no-wrap" fo:padding-top="0.05in" fo:padding-bottom="0.05in" fo:padding-left="0.1in" fo:padding-right="0.1in" draw:textarea-vertical-align="middle" draw:textarea-horizontal-align="left" draw:fill="solid" draw:fill-color="#026e94" draw:opacity="100%" draw:stroke="none" draw:auto-grow-width="false" draw:auto-grow-height="false"/>
      <style:paragraph-properties style:font-independent-line-spacing="true" style:writing-mode="lr-tb"/>
    </style:style>
    <style:style style:family="presentation" style:name="a20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5">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30" style:parent-style-name="Graphics">
      <style:graphic-properties draw:fill="none" fo:clip="rect(0in, 0in, 0in, 0in)" draw:stroke="none"/>
    </style:style>
    <style:style style:family="drawing-page" style:name="a20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1">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32">
      <style:text-properties fo:font-variant="normal" fo:text-transform="none" fo:color="#ccffff" style:text-line-through-type="none" style:text-line-through-style="none" style:text-line-through-width="auto" style:text-line-through-color="font-color" style:text-position="0% 100%" fo:font-family="Arial"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8">
      <style:graphic-properties fo:wrap-option="no-wrap" fo:padding-top="0.05in" fo:padding-bottom="0.05in" fo:padding-left="0.1in" fo:padding-right="0.1in" draw:textarea-vertical-align="middle" draw:textarea-horizontal-align="left" draw:fill="gradient" draw:fill-gradient-name="a67" draw:stroke="none" draw:auto-grow-width="false" draw:auto-grow-height="false"/>
      <style:paragraph-properties style:font-independent-line-spacing="true" style:writing-mode="lr-tb"/>
    </style:style>
    <style:style style:family="paragraph" style:name="a43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4">
      <style:graphic-properties fo:wrap-option="wrap" fo:padding-top="0.05in" fo:padding-bottom="0.05in" fo:padding-left="0.1in" fo:padding-right="0.1in" draw:textarea-vertical-align="middle" draw:textarea-horizontal-align="center" draw:fill="none" draw:stroke="none" draw:shadow="visible" draw:shadow-offset-x="0.02778in" draw:shadow-offset-y="0.04167in" draw:shadow-color="#000000" draw:shadow-opacity="100%" draw:auto-grow-width="false" draw:auto-grow-height="false"/>
      <style:paragraph-properties style:font-independent-line-spacing="true" style:writing-mode="lr-tb"/>
    </style:style>
    <style:style style:family="graphic" style:name="a69" style:parent-style-name="Graphics">
      <style:graphic-properties draw:fill="none" fo:clip="rect(0in, 0in, 0in, 0in)" draw:stroke="none"/>
    </style:style>
    <style:style style:family="text" style:name="a435">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36">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39">
      <style:text-properties fo:font-variant="normal" fo:text-transform="none" fo:color="#33520a" style:text-line-through-type="none" style:text-line-through-style="none" style:text-line-through-width="auto" style:text-line-through-color="font-color" style:text-position="0% 100%" fo:font-family="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6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89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95">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7">
      <style:graphic-properties fo:wrap-option="wrap" fo:padding-top="0.05in" fo:padding-bottom="0.05in" fo:padding-left="0.1in" fo:padding-right="0.1in" draw:textarea-vertical-align="top" draw:textarea-horizontal-align="left" draw:fill="none" draw:stroke="solid" svg:stroke-width="0.01042in" svg:stroke-color="#a5b3de" svg:stroke-opacity="100%" svg:stroke-linecap="butt" draw:auto-grow-width="false" draw:auto-grow-height="false"/>
      <style:paragraph-properties style:font-independent-line-spacing="true" style:writing-mode="lr-tb"/>
    </style:style>
    <style:style style:family="text" style:name="a89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353">
      <text:list-level-style-bullet text:level="1" text:bullet-char="–">
        <style:list-level-properties text:space-before="0.0625in" text:min-label-width="0.3125in"/>
        <style:text-properties fo:font-size="100%"/>
      </text:list-level-style-bullet>
      <text:list-level-style-bullet text:level="2" text:bullet-char="–">
        <style:list-level-properties text:space-before="0.5in" text:min-label-width="0.3125in"/>
        <style:text-properties fo:font-size="100%"/>
      </text:list-level-style-bullet>
      <text:list-level-style-bullet text:level="3" text:bullet-char="–">
        <style:list-level-properties text:space-before="0.9375in" text:min-label-width="0.3125in"/>
        <style:text-properties fo:font-size="100%"/>
      </text:list-level-style-bullet>
      <text:list-level-style-bullet text:level="4" text:bullet-char="–">
        <style:list-level-properties text:space-before="1.4375in" text:min-label-width="0.3125in"/>
        <style:text-properties fo:font-size="100%"/>
      </text:list-level-style-bullet>
      <text:list-level-style-bullet text:level="5" text:bullet-char="–">
        <style:list-level-properties text:space-before="1.9375in" text:min-label-width="0.3125in"/>
        <style:text-properties fo:font-size="100%"/>
      </text:list-level-style-bullet>
      <text:list-level-style-bullet text:level="6" text:bullet-char="–">
        <style:list-level-properties text:space-before="2.4375in" text:min-label-width="0.3125in"/>
        <style:text-properties fo:font-size="100%"/>
      </text:list-level-style-bullet>
      <text:list-level-style-bullet text:level="7" text:bullet-char="–">
        <style:list-level-properties text:space-before="2.9375in" text:min-label-width="0.3125in"/>
        <style:text-properties fo:font-size="100%"/>
      </text:list-level-style-bullet>
      <text:list-level-style-bullet text:level="8" text:bullet-char="–">
        <style:list-level-properties text:space-before="3.4375in" text:min-label-width="0.3125in"/>
        <style:text-properties fo:font-size="100%"/>
      </text:list-level-style-bullet>
      <text:list-level-style-bullet text:level="9" text:bullet-char="–">
        <style:list-level-properties text:space-before="3.9375in" text:min-label-width="0.3125in"/>
        <style:text-properties fo:font-size="100%"/>
      </text:list-level-style-bullet>
    </text:list-style>
    <text:list-style style:name="a8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3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6">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81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9">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88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8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3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2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2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72">
      <text:list-level-style-bullet text:level="1" text:bullet-char="–">
        <style:list-level-properties text:space-before="0.0625in" text:min-label-width="0.3125in"/>
        <style:text-properties fo:font-size="100%"/>
      </text:list-level-style-bullet>
      <text:list-level-style-bullet text:level="2" text:bullet-char="–">
        <style:list-level-properties text:space-before="0.5in" text:min-label-width="0.3125in"/>
        <style:text-properties fo:font-size="100%"/>
      </text:list-level-style-bullet>
      <text:list-level-style-bullet text:level="3" text:bullet-char="–">
        <style:list-level-properties text:space-before="0.9375in" text:min-label-width="0.3125in"/>
        <style:text-properties fo:font-size="100%"/>
      </text:list-level-style-bullet>
      <text:list-level-style-bullet text:level="4" text:bullet-char="–">
        <style:list-level-properties text:space-before="1.4375in" text:min-label-width="0.3125in"/>
        <style:text-properties fo:font-size="100%"/>
      </text:list-level-style-bullet>
      <text:list-level-style-bullet text:level="5" text:bullet-char="–">
        <style:list-level-properties text:space-before="1.9375in" text:min-label-width="0.3125in"/>
        <style:text-properties fo:font-size="100%"/>
      </text:list-level-style-bullet>
      <text:list-level-style-bullet text:level="6" text:bullet-char="–">
        <style:list-level-properties text:space-before="2.4375in" text:min-label-width="0.3125in"/>
        <style:text-properties fo:font-size="100%"/>
      </text:list-level-style-bullet>
      <text:list-level-style-bullet text:level="7" text:bullet-char="–">
        <style:list-level-properties text:space-before="2.9375in" text:min-label-width="0.3125in"/>
        <style:text-properties fo:font-size="100%"/>
      </text:list-level-style-bullet>
      <text:list-level-style-bullet text:level="8" text:bullet-char="–">
        <style:list-level-properties text:space-before="3.4375in" text:min-label-width="0.3125in"/>
        <style:text-properties fo:font-size="100%"/>
      </text:list-level-style-bullet>
      <text:list-level-style-bullet text:level="9" text:bullet-char="–">
        <style:list-level-properties text:space-before="3.9375in" text:min-label-width="0.3125in"/>
        <style:text-properties fo:font-size="100%"/>
      </text:list-level-style-bullet>
    </text:list-style>
    <text:list-style style:name="a32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75">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778">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852">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4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71">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4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75">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74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3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5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4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3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3">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55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41">
      <text:list-level-style-bullet text:level="1" text:bullet-char="•">
        <style:list-level-properties text:space-before="0in" text:min-label-width="0.375in"/>
        <style:text-properties fo:font-size="100%"/>
      </text:list-level-style-bullet>
      <text:list-level-style-bullet text:level="2" text:bullet-char="•">
        <style:list-level-properties text:space-before="0.4375in" text:min-label-width="0.375in"/>
        <style:text-properties fo:font-size="100%"/>
      </text:list-level-style-bullet>
      <text:list-level-style-bullet text:level="3" text:bullet-char="•">
        <style:list-level-properties text:space-before="0.875in" text:min-label-width="0.375in"/>
        <style:text-properties fo:font-size="100%"/>
      </text:list-level-style-bullet>
      <text:list-level-style-bullet text:level="4" text:bullet-char="•">
        <style:list-level-properties text:space-before="1.375in" text:min-label-width="0.375in"/>
        <style:text-properties fo:font-size="100%"/>
      </text:list-level-style-bullet>
      <text:list-level-style-bullet text:level="5" text:bullet-char="•">
        <style:list-level-properties text:space-before="1.875in" text:min-label-width="0.375in"/>
        <style:text-properties fo:font-size="100%"/>
      </text:list-level-style-bullet>
      <text:list-level-style-bullet text:level="6" text:bullet-char="•">
        <style:list-level-properties text:space-before="2.375in" text:min-label-width="0.375in"/>
        <style:text-properties fo:font-size="100%"/>
      </text:list-level-style-bullet>
      <text:list-level-style-bullet text:level="7" text:bullet-char="•">
        <style:list-level-properties text:space-before="2.875in" text:min-label-width="0.375in"/>
        <style:text-properties fo:font-size="100%"/>
      </text:list-level-style-bullet>
      <text:list-level-style-bullet text:level="8" text:bullet-char="•">
        <style:list-level-properties text:space-before="3.375in" text:min-label-width="0.375in"/>
        <style:text-properties fo:font-size="100%"/>
      </text:list-level-style-bullet>
      <text:list-level-style-bullet text:level="9" text:bullet-char="•">
        <style:list-level-properties text:space-before="3.875in" text:min-label-width="0.375in"/>
        <style:text-properties fo:font-size="100%"/>
      </text:list-level-style-bullet>
    </text:list-style>
    <text:list-style style:name="a367">
      <text:list-level-style-bullet text:level="1" text:bullet-char="•">
        <style:list-level-properties text:space-before="0in" text:min-label-width="0.375in"/>
        <style:text-properties fo:font-size="100%"/>
      </text:list-level-style-bullet>
      <text:list-level-style-bullet text:level="2" text:bullet-char="•">
        <style:list-level-properties text:space-before="0.4375in" text:min-label-width="0.375in"/>
        <style:text-properties fo:font-size="100%"/>
      </text:list-level-style-bullet>
      <text:list-level-style-bullet text:level="3" text:bullet-char="•">
        <style:list-level-properties text:space-before="0.875in" text:min-label-width="0.375in"/>
        <style:text-properties fo:font-size="100%"/>
      </text:list-level-style-bullet>
      <text:list-level-style-bullet text:level="4" text:bullet-char="•">
        <style:list-level-properties text:space-before="1.375in" text:min-label-width="0.375in"/>
        <style:text-properties fo:font-size="100%"/>
      </text:list-level-style-bullet>
      <text:list-level-style-bullet text:level="5" text:bullet-char="•">
        <style:list-level-properties text:space-before="1.875in" text:min-label-width="0.375in"/>
        <style:text-properties fo:font-size="100%"/>
      </text:list-level-style-bullet>
      <text:list-level-style-bullet text:level="6" text:bullet-char="•">
        <style:list-level-properties text:space-before="2.375in" text:min-label-width="0.375in"/>
        <style:text-properties fo:font-size="100%"/>
      </text:list-level-style-bullet>
      <text:list-level-style-bullet text:level="7" text:bullet-char="•">
        <style:list-level-properties text:space-before="2.875in" text:min-label-width="0.375in"/>
        <style:text-properties fo:font-size="100%"/>
      </text:list-level-style-bullet>
      <text:list-level-style-bullet text:level="8" text:bullet-char="•">
        <style:list-level-properties text:space-before="3.375in" text:min-label-width="0.375in"/>
        <style:text-properties fo:font-size="100%"/>
      </text:list-level-style-bullet>
      <text:list-level-style-bullet text:level="9" text:bullet-char="•">
        <style:list-level-properties text:space-before="3.875in" text:min-label-width="0.375in"/>
        <style:text-properties fo:font-size="100%"/>
      </text:list-level-style-bullet>
    </text:list-style>
    <text:list-style style:name="a634">
      <text:list-level-style-bullet text:level="1" text:bullet-char="•">
        <style:list-level-properties text:space-before="0in" text:min-label-width="0.375in"/>
        <style:text-properties fo:font-size="100%"/>
      </text:list-level-style-bullet>
      <text:list-level-style-bullet text:level="2" text:bullet-char="•">
        <style:list-level-properties text:space-before="0.4375in" text:min-label-width="0.375in"/>
        <style:text-properties fo:font-size="100%"/>
      </text:list-level-style-bullet>
      <text:list-level-style-bullet text:level="3" text:bullet-char="•">
        <style:list-level-properties text:space-before="0.875in" text:min-label-width="0.375in"/>
        <style:text-properties fo:font-size="100%"/>
      </text:list-level-style-bullet>
      <text:list-level-style-bullet text:level="4" text:bullet-char="•">
        <style:list-level-properties text:space-before="1.375in" text:min-label-width="0.375in"/>
        <style:text-properties fo:font-size="100%"/>
      </text:list-level-style-bullet>
      <text:list-level-style-bullet text:level="5" text:bullet-char="•">
        <style:list-level-properties text:space-before="1.875in" text:min-label-width="0.375in"/>
        <style:text-properties fo:font-size="100%"/>
      </text:list-level-style-bullet>
      <text:list-level-style-bullet text:level="6" text:bullet-char="•">
        <style:list-level-properties text:space-before="2.375in" text:min-label-width="0.375in"/>
        <style:text-properties fo:font-size="100%"/>
      </text:list-level-style-bullet>
      <text:list-level-style-bullet text:level="7" text:bullet-char="•">
        <style:list-level-properties text:space-before="2.875in" text:min-label-width="0.375in"/>
        <style:text-properties fo:font-size="100%"/>
      </text:list-level-style-bullet>
      <text:list-level-style-bullet text:level="8" text:bullet-char="•">
        <style:list-level-properties text:space-before="3.375in" text:min-label-width="0.375in"/>
        <style:text-properties fo:font-size="100%"/>
      </text:list-level-style-bullet>
      <text:list-level-style-bullet text:level="9" text:bullet-char="•">
        <style:list-level-properties text:space-before="3.875in" text:min-label-width="0.375in"/>
        <style:text-properties fo:font-size="100%"/>
      </text:list-level-style-bullet>
    </text:list-style>
    <text:list-style style:name="a444">
      <text:list-level-style-bullet text:level="1" text:bullet-char="–">
        <style:list-level-properties text:space-before="0.0625in" text:min-label-width="0.3125in"/>
        <style:text-properties fo:font-size="100%"/>
      </text:list-level-style-bullet>
      <text:list-level-style-bullet text:level="2" text:bullet-char="–">
        <style:list-level-properties text:space-before="0.5in" text:min-label-width="0.3125in"/>
        <style:text-properties fo:font-size="100%"/>
      </text:list-level-style-bullet>
      <text:list-level-style-bullet text:level="3" text:bullet-char="–">
        <style:list-level-properties text:space-before="0.9375in" text:min-label-width="0.3125in"/>
        <style:text-properties fo:font-size="100%"/>
      </text:list-level-style-bullet>
      <text:list-level-style-bullet text:level="4" text:bullet-char="–">
        <style:list-level-properties text:space-before="1.4375in" text:min-label-width="0.3125in"/>
        <style:text-properties fo:font-size="100%"/>
      </text:list-level-style-bullet>
      <text:list-level-style-bullet text:level="5" text:bullet-char="–">
        <style:list-level-properties text:space-before="1.9375in" text:min-label-width="0.3125in"/>
        <style:text-properties fo:font-size="100%"/>
      </text:list-level-style-bullet>
      <text:list-level-style-bullet text:level="6" text:bullet-char="–">
        <style:list-level-properties text:space-before="2.4375in" text:min-label-width="0.3125in"/>
        <style:text-properties fo:font-size="100%"/>
      </text:list-level-style-bullet>
      <text:list-level-style-bullet text:level="7" text:bullet-char="–">
        <style:list-level-properties text:space-before="2.9375in" text:min-label-width="0.3125in"/>
        <style:text-properties fo:font-size="100%"/>
      </text:list-level-style-bullet>
      <text:list-level-style-bullet text:level="8" text:bullet-char="–">
        <style:list-level-properties text:space-before="3.4375in" text:min-label-width="0.3125in"/>
        <style:text-properties fo:font-size="100%"/>
      </text:list-level-style-bullet>
      <text:list-level-style-bullet text:level="9" text:bullet-char="–">
        <style:list-level-properties text:space-before="3.9375in" text:min-label-width="0.3125in"/>
        <style:text-properties fo:font-size="100%"/>
      </text:list-level-style-bullet>
    </text:list-style>
    <text:list-style style:name="a637">
      <text:list-level-style-bullet text:level="1" text:bullet-char="–">
        <style:list-level-properties text:space-before="0.0625in" text:min-label-width="0.3125in"/>
        <style:text-properties fo:font-size="100%"/>
      </text:list-level-style-bullet>
      <text:list-level-style-bullet text:level="2" text:bullet-char="–">
        <style:list-level-properties text:space-before="0.5in" text:min-label-width="0.3125in"/>
        <style:text-properties fo:font-size="100%"/>
      </text:list-level-style-bullet>
      <text:list-level-style-bullet text:level="3" text:bullet-char="–">
        <style:list-level-properties text:space-before="0.9375in" text:min-label-width="0.3125in"/>
        <style:text-properties fo:font-size="100%"/>
      </text:list-level-style-bullet>
      <text:list-level-style-bullet text:level="4" text:bullet-char="–">
        <style:list-level-properties text:space-before="1.4375in" text:min-label-width="0.3125in"/>
        <style:text-properties fo:font-size="100%"/>
      </text:list-level-style-bullet>
      <text:list-level-style-bullet text:level="5" text:bullet-char="–">
        <style:list-level-properties text:space-before="1.9375in" text:min-label-width="0.3125in"/>
        <style:text-properties fo:font-size="100%"/>
      </text:list-level-style-bullet>
      <text:list-level-style-bullet text:level="6" text:bullet-char="–">
        <style:list-level-properties text:space-before="2.4375in" text:min-label-width="0.3125in"/>
        <style:text-properties fo:font-size="100%"/>
      </text:list-level-style-bullet>
      <text:list-level-style-bullet text:level="7" text:bullet-char="–">
        <style:list-level-properties text:space-before="2.9375in" text:min-label-width="0.3125in"/>
        <style:text-properties fo:font-size="100%"/>
      </text:list-level-style-bullet>
      <text:list-level-style-bullet text:level="8" text:bullet-char="–">
        <style:list-level-properties text:space-before="3.4375in" text:min-label-width="0.3125in"/>
        <style:text-properties fo:font-size="100%"/>
      </text:list-level-style-bullet>
      <text:list-level-style-bullet text:level="9" text:bullet-char="–">
        <style:list-level-properties text:space-before="3.9375in" text:min-label-width="0.3125in"/>
        <style:text-properties fo:font-size="100%"/>
      </text:list-level-style-bullet>
    </text:list-style>
    <text:list-style style:name="a7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47">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782">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60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1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1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3">
      <text:list-level-style-bullet text:level="1" text:bullet-char="Ø">
        <style:list-level-properties text:space-before="0in" text:min-label-width="0.375in"/>
        <style:text-properties fo:font-family="Wingdings" style:font-pitch="variable" fo:font-size="100%"/>
      </text:list-level-style-bullet>
      <text:list-level-style-bullet text:level="2" text:bullet-char="Ø">
        <style:list-level-properties text:space-before="0.4375in" text:min-label-width="0.375in"/>
        <style:text-properties fo:font-family="Wingdings" style:font-pitch="variable" fo:font-size="100%"/>
      </text:list-level-style-bullet>
      <text:list-level-style-bullet text:level="3" text:bullet-char="Ø">
        <style:list-level-properties text:space-before="0.875in" text:min-label-width="0.375in"/>
        <style:text-properties fo:font-family="Wingdings" style:font-pitch="variable" fo:font-size="100%"/>
      </text:list-level-style-bullet>
      <text:list-level-style-bullet text:level="4" text:bullet-char="Ø">
        <style:list-level-properties text:space-before="1.375in" text:min-label-width="0.375in"/>
        <style:text-properties fo:font-family="Wingdings" style:font-pitch="variable" fo:font-size="100%"/>
      </text:list-level-style-bullet>
      <text:list-level-style-bullet text:level="5" text:bullet-char="Ø">
        <style:list-level-properties text:space-before="1.875in" text:min-label-width="0.375in"/>
        <style:text-properties fo:font-family="Wingdings" style:font-pitch="variable" fo:font-size="100%"/>
      </text:list-level-style-bullet>
      <text:list-level-style-bullet text:level="6" text:bullet-char="Ø">
        <style:list-level-properties text:space-before="2.375in" text:min-label-width="0.375in"/>
        <style:text-properties fo:font-family="Wingdings" style:font-pitch="variable" fo:font-size="100%"/>
      </text:list-level-style-bullet>
      <text:list-level-style-bullet text:level="7" text:bullet-char="Ø">
        <style:list-level-properties text:space-before="2.875in" text:min-label-width="0.375in"/>
        <style:text-properties fo:font-family="Wingdings" style:font-pitch="variable" fo:font-size="100%"/>
      </text:list-level-style-bullet>
      <text:list-level-style-bullet text:level="8" text:bullet-char="Ø">
        <style:list-level-properties text:space-before="3.375in" text:min-label-width="0.375in"/>
        <style:text-properties fo:font-family="Wingdings" style:font-pitch="variable" fo:font-size="100%"/>
      </text:list-level-style-bullet>
      <text:list-level-style-bullet text:level="9" text:bullet-char="Ø">
        <style:list-level-properties text:space-before="3.875in" text:min-label-width="0.375in"/>
        <style:text-properties fo:font-family="Wingdings" style:font-pitch="variable" fo:font-size="100%"/>
      </text:list-level-style-bullet>
    </text:list-style>
    <text:list-style style:name="a6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6">
      <text:list-level-style-bullet text:level="1" text:bullet-char="p">
        <style:list-level-properties text:space-before="0.0625in" text:min-label-width="0.3125in"/>
        <style:text-properties fo:font-family="Wingdings" style:font-pitch="variable" fo:font-size="100%"/>
      </text:list-level-style-bullet>
      <text:list-level-style-bullet text:level="2" text:bullet-char="p">
        <style:list-level-properties text:space-before="0.5in" text:min-label-width="0.3125in"/>
        <style:text-properties fo:font-family="Wingdings" style:font-pitch="variable" fo:font-size="100%"/>
      </text:list-level-style-bullet>
      <text:list-level-style-bullet text:level="3" text:bullet-char="p">
        <style:list-level-properties text:space-before="0.9375in" text:min-label-width="0.3125in"/>
        <style:text-properties fo:font-family="Wingdings" style:font-pitch="variable" fo:font-size="100%"/>
      </text:list-level-style-bullet>
      <text:list-level-style-bullet text:level="4" text:bullet-char="p">
        <style:list-level-properties text:space-before="1.4375in" text:min-label-width="0.3125in"/>
        <style:text-properties fo:font-family="Wingdings" style:font-pitch="variable" fo:font-size="100%"/>
      </text:list-level-style-bullet>
      <text:list-level-style-bullet text:level="5" text:bullet-char="p">
        <style:list-level-properties text:space-before="1.9375in" text:min-label-width="0.3125in"/>
        <style:text-properties fo:font-family="Wingdings" style:font-pitch="variable" fo:font-size="100%"/>
      </text:list-level-style-bullet>
      <text:list-level-style-bullet text:level="6" text:bullet-char="p">
        <style:list-level-properties text:space-before="2.4375in" text:min-label-width="0.3125in"/>
        <style:text-properties fo:font-family="Wingdings" style:font-pitch="variable" fo:font-size="100%"/>
      </text:list-level-style-bullet>
      <text:list-level-style-bullet text:level="7" text:bullet-char="p">
        <style:list-level-properties text:space-before="2.9375in" text:min-label-width="0.3125in"/>
        <style:text-properties fo:font-family="Wingdings" style:font-pitch="variable" fo:font-size="100%"/>
      </text:list-level-style-bullet>
      <text:list-level-style-bullet text:level="8" text:bullet-char="p">
        <style:list-level-properties text:space-before="3.4375in" text:min-label-width="0.3125in"/>
        <style:text-properties fo:font-family="Wingdings" style:font-pitch="variable" fo:font-size="100%"/>
      </text:list-level-style-bullet>
      <text:list-level-style-bullet text:level="9" text:bullet-char="p">
        <style:list-level-properties text:space-before="3.9375in" text:min-label-width="0.3125in"/>
        <style:text-properties fo:font-family="Wingdings" style:font-pitch="variable" fo:font-size="100%"/>
      </text:list-level-style-bullet>
    </text:list-style>
    <text:list-style style:name="a6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9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4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9">
      <text:list-level-style-bullet text:level="1" text:bullet-char="l">
        <style:list-level-properties text:space-before="0.125in" text:min-label-width="0.25in"/>
        <style:text-properties fo:font-family="Wingdings" style:font-pitch="variable" fo:font-size="100%"/>
      </text:list-level-style-bullet>
      <text:list-level-style-bullet text:level="2" text:bullet-char="l">
        <style:list-level-properties text:space-before="0.5625in" text:min-label-width="0.25in"/>
        <style:text-properties fo:font-family="Wingdings" style:font-pitch="variable" fo:font-size="100%"/>
      </text:list-level-style-bullet>
      <text:list-level-style-bullet text:level="3" text:bullet-char="l">
        <style:list-level-properties text:space-before="1in" text:min-label-width="0.25in"/>
        <style:text-properties fo:font-family="Wingdings" style:font-pitch="variable" fo:font-size="100%"/>
      </text:list-level-style-bullet>
      <text:list-level-style-bullet text:level="4" text:bullet-char="l">
        <style:list-level-properties text:space-before="1.5in" text:min-label-width="0.25in"/>
        <style:text-properties fo:font-family="Wingdings" style:font-pitch="variable" fo:font-size="100%"/>
      </text:list-level-style-bullet>
      <text:list-level-style-bullet text:level="5" text:bullet-char="l">
        <style:list-level-properties text:space-before="2in" text:min-label-width="0.25in"/>
        <style:text-properties fo:font-family="Wingdings" style:font-pitch="variable" fo:font-size="100%"/>
      </text:list-level-style-bullet>
      <text:list-level-style-bullet text:level="6" text:bullet-char="l">
        <style:list-level-properties text:space-before="2.5in" text:min-label-width="0.25in"/>
        <style:text-properties fo:font-family="Wingdings" style:font-pitch="variable" fo:font-size="100%"/>
      </text:list-level-style-bullet>
      <text:list-level-style-bullet text:level="7" text:bullet-char="l">
        <style:list-level-properties text:space-before="3in" text:min-label-width="0.25in"/>
        <style:text-properties fo:font-family="Wingdings" style:font-pitch="variable" fo:font-size="100%"/>
      </text:list-level-style-bullet>
      <text:list-level-style-bullet text:level="8" text:bullet-char="l">
        <style:list-level-properties text:space-before="3.5in" text:min-label-width="0.25in"/>
        <style:text-properties fo:font-family="Wingdings" style:font-pitch="variable" fo:font-size="100%"/>
      </text:list-level-style-bullet>
      <text:list-level-style-bullet text:level="9" text:bullet-char="l">
        <style:list-level-properties text:space-before="4in" text:min-label-width="0.25in"/>
        <style:text-properties fo:font-family="Wingdings" style:font-pitch="variable" fo:font-size="100%"/>
      </text:list-level-style-bullet>
    </text:list-style>
    <text:list-style style:name="a6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6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
      <text:list-level-style-bullet text:level="1" text:bullet-char="•">
        <style:list-level-properties text:space-before="0in" text:min-label-width="0.375in"/>
        <style:text-properties fo:font-size="100%"/>
      </text:list-level-style-bullet>
      <text:list-level-style-bullet text:level="2" text:bullet-char="•">
        <style:list-level-properties text:space-before="0.4375in" text:min-label-width="0.375in"/>
        <style:text-properties fo:font-size="100%"/>
      </text:list-level-style-bullet>
      <text:list-level-style-bullet text:level="3" text:bullet-char="•">
        <style:list-level-properties text:space-before="0.875in" text:min-label-width="0.375in"/>
        <style:text-properties fo:font-size="100%"/>
      </text:list-level-style-bullet>
      <text:list-level-style-bullet text:level="4" text:bullet-char="•">
        <style:list-level-properties text:space-before="1.375in" text:min-label-width="0.375in"/>
        <style:text-properties fo:font-size="100%"/>
      </text:list-level-style-bullet>
      <text:list-level-style-bullet text:level="5" text:bullet-char="•">
        <style:list-level-properties text:space-before="1.875in" text:min-label-width="0.375in"/>
        <style:text-properties fo:font-size="100%"/>
      </text:list-level-style-bullet>
      <text:list-level-style-bullet text:level="6" text:bullet-char="•">
        <style:list-level-properties text:space-before="2.375in" text:min-label-width="0.375in"/>
        <style:text-properties fo:font-size="100%"/>
      </text:list-level-style-bullet>
      <text:list-level-style-bullet text:level="7" text:bullet-char="•">
        <style:list-level-properties text:space-before="2.875in" text:min-label-width="0.375in"/>
        <style:text-properties fo:font-size="100%"/>
      </text:list-level-style-bullet>
      <text:list-level-style-bullet text:level="8" text:bullet-char="•">
        <style:list-level-properties text:space-before="3.375in" text:min-label-width="0.375in"/>
        <style:text-properties fo:font-size="100%"/>
      </text:list-level-style-bullet>
      <text:list-level-style-bullet text:level="9" text:bullet-char="•">
        <style:list-level-properties text:space-before="3.875in" text:min-label-width="0.375in"/>
        <style:text-properties fo:font-size="100%"/>
      </text:list-level-style-bullet>
    </text:list-style>
    <text:list-style style:name="a370">
      <text:list-level-style-bullet text:level="1" text:bullet-char="–">
        <style:list-level-properties text:space-before="0.0625in" text:min-label-width="0.3125in"/>
        <style:text-properties fo:font-size="100%"/>
      </text:list-level-style-bullet>
      <text:list-level-style-bullet text:level="2" text:bullet-char="–">
        <style:list-level-properties text:space-before="0.5in" text:min-label-width="0.3125in"/>
        <style:text-properties fo:font-size="100%"/>
      </text:list-level-style-bullet>
      <text:list-level-style-bullet text:level="3" text:bullet-char="–">
        <style:list-level-properties text:space-before="0.9375in" text:min-label-width="0.3125in"/>
        <style:text-properties fo:font-size="100%"/>
      </text:list-level-style-bullet>
      <text:list-level-style-bullet text:level="4" text:bullet-char="–">
        <style:list-level-properties text:space-before="1.4375in" text:min-label-width="0.3125in"/>
        <style:text-properties fo:font-size="100%"/>
      </text:list-level-style-bullet>
      <text:list-level-style-bullet text:level="5" text:bullet-char="–">
        <style:list-level-properties text:space-before="1.9375in" text:min-label-width="0.3125in"/>
        <style:text-properties fo:font-size="100%"/>
      </text:list-level-style-bullet>
      <text:list-level-style-bullet text:level="6" text:bullet-char="–">
        <style:list-level-properties text:space-before="2.4375in" text:min-label-width="0.3125in"/>
        <style:text-properties fo:font-size="100%"/>
      </text:list-level-style-bullet>
      <text:list-level-style-bullet text:level="7" text:bullet-char="–">
        <style:list-level-properties text:space-before="2.9375in" text:min-label-width="0.3125in"/>
        <style:text-properties fo:font-size="100%"/>
      </text:list-level-style-bullet>
      <text:list-level-style-bullet text:level="8" text:bullet-char="–">
        <style:list-level-properties text:space-before="3.4375in" text:min-label-width="0.3125in"/>
        <style:text-properties fo:font-size="100%"/>
      </text:list-level-style-bullet>
      <text:list-level-style-bullet text:level="9" text:bullet-char="–">
        <style:list-level-properties text:space-before="3.9375in" text:min-label-width="0.3125in"/>
        <style:text-properties fo:font-size="100%"/>
      </text:list-level-style-bullet>
    </text:list-style>
    <text:list-style style:name="a15">
      <text:list-level-style-bullet text:level="1" text:bullet-char="–">
        <style:list-level-properties text:space-before="0.0625in" text:min-label-width="0.3125in"/>
        <style:text-properties fo:font-size="100%"/>
      </text:list-level-style-bullet>
      <text:list-level-style-bullet text:level="2" text:bullet-char="–">
        <style:list-level-properties text:space-before="0.5in" text:min-label-width="0.3125in"/>
        <style:text-properties fo:font-size="100%"/>
      </text:list-level-style-bullet>
      <text:list-level-style-bullet text:level="3" text:bullet-char="–">
        <style:list-level-properties text:space-before="0.9375in" text:min-label-width="0.3125in"/>
        <style:text-properties fo:font-size="100%"/>
      </text:list-level-style-bullet>
      <text:list-level-style-bullet text:level="4" text:bullet-char="–">
        <style:list-level-properties text:space-before="1.4375in" text:min-label-width="0.3125in"/>
        <style:text-properties fo:font-size="100%"/>
      </text:list-level-style-bullet>
      <text:list-level-style-bullet text:level="5" text:bullet-char="–">
        <style:list-level-properties text:space-before="1.9375in" text:min-label-width="0.3125in"/>
        <style:text-properties fo:font-size="100%"/>
      </text:list-level-style-bullet>
      <text:list-level-style-bullet text:level="6" text:bullet-char="–">
        <style:list-level-properties text:space-before="2.4375in" text:min-label-width="0.3125in"/>
        <style:text-properties fo:font-size="100%"/>
      </text:list-level-style-bullet>
      <text:list-level-style-bullet text:level="7" text:bullet-char="–">
        <style:list-level-properties text:space-before="2.9375in" text:min-label-width="0.3125in"/>
        <style:text-properties fo:font-size="100%"/>
      </text:list-level-style-bullet>
      <text:list-level-style-bullet text:level="8" text:bullet-char="–">
        <style:list-level-properties text:space-before="3.4375in" text:min-label-width="0.3125in"/>
        <style:text-properties fo:font-size="100%"/>
      </text:list-level-style-bullet>
      <text:list-level-style-bullet text:level="9" text:bullet-char="–">
        <style:list-level-properties text:space-before="3.9375in" text:min-label-width="0.3125in"/>
        <style:text-properties fo:font-size="100%"/>
      </text:list-level-style-bullet>
    </text:list-style>
    <text:list-style style:name="a373">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640">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18">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376">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450">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643">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26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10">
      <text:list-level-style-bullet text:level="1" text:bullet-char="•">
        <style:list-level-properties text:space-before="0in" text:min-label-width="0.375in"/>
        <style:text-properties fo:font-size="100%"/>
      </text:list-level-style-bullet>
      <text:list-level-style-bullet text:level="2" text:bullet-char="•">
        <style:list-level-properties text:space-before="0.4375in" text:min-label-width="0.375in"/>
        <style:text-properties fo:font-size="100%"/>
      </text:list-level-style-bullet>
      <text:list-level-style-bullet text:level="3" text:bullet-char="•">
        <style:list-level-properties text:space-before="0.875in" text:min-label-width="0.375in"/>
        <style:text-properties fo:font-size="100%"/>
      </text:list-level-style-bullet>
      <text:list-level-style-bullet text:level="4" text:bullet-char="•">
        <style:list-level-properties text:space-before="1.375in" text:min-label-width="0.375in"/>
        <style:text-properties fo:font-size="100%"/>
      </text:list-level-style-bullet>
      <text:list-level-style-bullet text:level="5" text:bullet-char="•">
        <style:list-level-properties text:space-before="1.875in" text:min-label-width="0.375in"/>
        <style:text-properties fo:font-size="100%"/>
      </text:list-level-style-bullet>
      <text:list-level-style-bullet text:level="6" text:bullet-char="•">
        <style:list-level-properties text:space-before="2.375in" text:min-label-width="0.375in"/>
        <style:text-properties fo:font-size="100%"/>
      </text:list-level-style-bullet>
      <text:list-level-style-bullet text:level="7" text:bullet-char="•">
        <style:list-level-properties text:space-before="2.875in" text:min-label-width="0.375in"/>
        <style:text-properties fo:font-size="100%"/>
      </text:list-level-style-bullet>
      <text:list-level-style-bullet text:level="8" text:bullet-char="•">
        <style:list-level-properties text:space-before="3.375in" text:min-label-width="0.375in"/>
        <style:text-properties fo:font-size="100%"/>
      </text:list-level-style-bullet>
      <text:list-level-style-bullet text:level="9" text:bullet-char="•">
        <style:list-level-properties text:space-before="3.875in" text:min-label-width="0.375in"/>
        <style:text-properties fo:font-size="100%"/>
      </text:list-level-style-bullet>
    </text:list-style>
    <text:list-style style:name="a454">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26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39">
      <text:list-level-style-bullet text:level="1" text:bullet-char="•">
        <style:list-level-properties text:space-before="0in" text:min-label-width="0.375in"/>
        <style:text-properties fo:font-size="100%"/>
      </text:list-level-style-bullet>
      <text:list-level-style-bullet text:level="2" text:bullet-char="•">
        <style:list-level-properties text:space-before="0.4375in" text:min-label-width="0.375in"/>
        <style:text-properties fo:font-size="100%"/>
      </text:list-level-style-bullet>
      <text:list-level-style-bullet text:level="3" text:bullet-char="•">
        <style:list-level-properties text:space-before="0.875in" text:min-label-width="0.375in"/>
        <style:text-properties fo:font-size="100%"/>
      </text:list-level-style-bullet>
      <text:list-level-style-bullet text:level="4" text:bullet-char="•">
        <style:list-level-properties text:space-before="1.375in" text:min-label-width="0.375in"/>
        <style:text-properties fo:font-size="100%"/>
      </text:list-level-style-bullet>
      <text:list-level-style-bullet text:level="5" text:bullet-char="•">
        <style:list-level-properties text:space-before="1.875in" text:min-label-width="0.375in"/>
        <style:text-properties fo:font-size="100%"/>
      </text:list-level-style-bullet>
      <text:list-level-style-bullet text:level="6" text:bullet-char="•">
        <style:list-level-properties text:space-before="2.375in" text:min-label-width="0.375in"/>
        <style:text-properties fo:font-size="100%"/>
      </text:list-level-style-bullet>
      <text:list-level-style-bullet text:level="7" text:bullet-char="•">
        <style:list-level-properties text:space-before="2.875in" text:min-label-width="0.375in"/>
        <style:text-properties fo:font-size="100%"/>
      </text:list-level-style-bullet>
      <text:list-level-style-bullet text:level="8" text:bullet-char="•">
        <style:list-level-properties text:space-before="3.375in" text:min-label-width="0.375in"/>
        <style:text-properties fo:font-size="100%"/>
      </text:list-level-style-bullet>
      <text:list-level-style-bullet text:level="9" text:bullet-char="•">
        <style:list-level-properties text:space-before="3.875in" text:min-label-width="0.375in"/>
        <style:text-properties fo:font-size="100%"/>
      </text:list-level-style-bullet>
    </text:list-style>
    <text:list-style style:name="a647">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26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1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0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2">
      <text:list-level-style-bullet text:level="1" text:bullet-char="u">
        <style:list-level-properties text:space-before="0.125in" text:min-label-width="0.25in"/>
        <style:text-properties fo:font-family="Wingdings" style:font-pitch="variable" fo:font-size="100%"/>
      </text:list-level-style-bullet>
      <text:list-level-style-bullet text:level="2" text:bullet-char="u">
        <style:list-level-properties text:space-before="0.5625in" text:min-label-width="0.25in"/>
        <style:text-properties fo:font-family="Wingdings" style:font-pitch="variable" fo:font-size="100%"/>
      </text:list-level-style-bullet>
      <text:list-level-style-bullet text:level="3" text:bullet-char="u">
        <style:list-level-properties text:space-before="1in" text:min-label-width="0.25in"/>
        <style:text-properties fo:font-family="Wingdings" style:font-pitch="variable" fo:font-size="100%"/>
      </text:list-level-style-bullet>
      <text:list-level-style-bullet text:level="4" text:bullet-char="u">
        <style:list-level-properties text:space-before="1.5in" text:min-label-width="0.25in"/>
        <style:text-properties fo:font-family="Wingdings" style:font-pitch="variable" fo:font-size="100%"/>
      </text:list-level-style-bullet>
      <text:list-level-style-bullet text:level="5" text:bullet-char="u">
        <style:list-level-properties text:space-before="2in" text:min-label-width="0.25in"/>
        <style:text-properties fo:font-family="Wingdings" style:font-pitch="variable" fo:font-size="100%"/>
      </text:list-level-style-bullet>
      <text:list-level-style-bullet text:level="6" text:bullet-char="u">
        <style:list-level-properties text:space-before="2.5in" text:min-label-width="0.25in"/>
        <style:text-properties fo:font-family="Wingdings" style:font-pitch="variable" fo:font-size="100%"/>
      </text:list-level-style-bullet>
      <text:list-level-style-bullet text:level="7" text:bullet-char="u">
        <style:list-level-properties text:space-before="3in" text:min-label-width="0.25in"/>
        <style:text-properties fo:font-family="Wingdings" style:font-pitch="variable" fo:font-size="100%"/>
      </text:list-level-style-bullet>
      <text:list-level-style-bullet text:level="8" text:bullet-char="u">
        <style:list-level-properties text:space-before="3.5in" text:min-label-width="0.25in"/>
        <style:text-properties fo:font-family="Wingdings" style:font-pitch="variable" fo:font-size="100%"/>
      </text:list-level-style-bullet>
      <text:list-level-style-bullet text:level="9" text:bullet-char="u">
        <style:list-level-properties text:space-before="4in" text:min-label-width="0.25in"/>
        <style:text-properties fo:font-family="Wingdings" style:font-pitch="variable" fo:font-size="100%"/>
      </text:list-level-style-bullet>
    </text:list-style>
    <text:list-style style:name="a68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8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7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6">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50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1">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380">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49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4">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31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42">
      <text:list-level-style-bullet text:level="1" text:bullet-char="–">
        <style:list-level-properties text:space-before="0.0625in" text:min-label-width="0.3125in"/>
        <style:text-properties fo:font-size="100%"/>
      </text:list-level-style-bullet>
      <text:list-level-style-bullet text:level="2" text:bullet-char="–">
        <style:list-level-properties text:space-before="0.5in" text:min-label-width="0.3125in"/>
        <style:text-properties fo:font-size="100%"/>
      </text:list-level-style-bullet>
      <text:list-level-style-bullet text:level="3" text:bullet-char="–">
        <style:list-level-properties text:space-before="0.9375in" text:min-label-width="0.3125in"/>
        <style:text-properties fo:font-size="100%"/>
      </text:list-level-style-bullet>
      <text:list-level-style-bullet text:level="4" text:bullet-char="–">
        <style:list-level-properties text:space-before="1.4375in" text:min-label-width="0.3125in"/>
        <style:text-properties fo:font-size="100%"/>
      </text:list-level-style-bullet>
      <text:list-level-style-bullet text:level="5" text:bullet-char="–">
        <style:list-level-properties text:space-before="1.9375in" text:min-label-width="0.3125in"/>
        <style:text-properties fo:font-size="100%"/>
      </text:list-level-style-bullet>
      <text:list-level-style-bullet text:level="6" text:bullet-char="–">
        <style:list-level-properties text:space-before="2.4375in" text:min-label-width="0.3125in"/>
        <style:text-properties fo:font-size="100%"/>
      </text:list-level-style-bullet>
      <text:list-level-style-bullet text:level="7" text:bullet-char="–">
        <style:list-level-properties text:space-before="2.9375in" text:min-label-width="0.3125in"/>
        <style:text-properties fo:font-size="100%"/>
      </text:list-level-style-bullet>
      <text:list-level-style-bullet text:level="8" text:bullet-char="–">
        <style:list-level-properties text:space-before="3.4375in" text:min-label-width="0.3125in"/>
        <style:text-properties fo:font-size="100%"/>
      </text:list-level-style-bullet>
      <text:list-level-style-bullet text:level="9" text:bullet-char="–">
        <style:list-level-properties text:space-before="3.9375in" text:min-label-width="0.3125in"/>
        <style:text-properties fo:font-size="100%"/>
      </text:list-level-style-bullet>
    </text:list-style>
    <text:list-style style:name="a19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69">
      <text:list-level-style-bullet text:level="1" text:bullet-char="•">
        <style:list-level-properties text:space-before="0in" text:min-label-width="0.375in"/>
        <style:text-properties fo:font-size="100%"/>
      </text:list-level-style-bullet>
      <text:list-level-style-bullet text:level="2" text:bullet-char="•">
        <style:list-level-properties text:space-before="0.4375in" text:min-label-width="0.375in"/>
        <style:text-properties fo:font-size="100%"/>
      </text:list-level-style-bullet>
      <text:list-level-style-bullet text:level="3" text:bullet-char="•">
        <style:list-level-properties text:space-before="0.875in" text:min-label-width="0.375in"/>
        <style:text-properties fo:font-size="100%"/>
      </text:list-level-style-bullet>
      <text:list-level-style-bullet text:level="4" text:bullet-char="•">
        <style:list-level-properties text:space-before="1.375in" text:min-label-width="0.375in"/>
        <style:text-properties fo:font-size="100%"/>
      </text:list-level-style-bullet>
      <text:list-level-style-bullet text:level="5" text:bullet-char="•">
        <style:list-level-properties text:space-before="1.875in" text:min-label-width="0.375in"/>
        <style:text-properties fo:font-size="100%"/>
      </text:list-level-style-bullet>
      <text:list-level-style-bullet text:level="6" text:bullet-char="•">
        <style:list-level-properties text:space-before="2.375in" text:min-label-width="0.375in"/>
        <style:text-properties fo:font-size="100%"/>
      </text:list-level-style-bullet>
      <text:list-level-style-bullet text:level="7" text:bullet-char="•">
        <style:list-level-properties text:space-before="2.875in" text:min-label-width="0.375in"/>
        <style:text-properties fo:font-size="100%"/>
      </text:list-level-style-bullet>
      <text:list-level-style-bullet text:level="8" text:bullet-char="•">
        <style:list-level-properties text:space-before="3.375in" text:min-label-width="0.375in"/>
        <style:text-properties fo:font-size="100%"/>
      </text:list-level-style-bullet>
      <text:list-level-style-bullet text:level="9" text:bullet-char="•">
        <style:list-level-properties text:space-before="3.875in" text:min-label-width="0.375in"/>
        <style:text-properties fo:font-size="100%"/>
      </text:list-level-style-bullet>
    </text:list-style>
    <text:list-style style:name="a6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45">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19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62">
      <text:list-level-style-bullet text:level="1" text:bullet-char="•">
        <style:list-level-properties text:space-before="0in" text:min-label-width="0.375in"/>
        <style:text-properties fo:font-size="100%"/>
      </text:list-level-style-bullet>
      <text:list-level-style-bullet text:level="2" text:bullet-char="•">
        <style:list-level-properties text:space-before="0.4375in" text:min-label-width="0.375in"/>
        <style:text-properties fo:font-size="100%"/>
      </text:list-level-style-bullet>
      <text:list-level-style-bullet text:level="3" text:bullet-char="•">
        <style:list-level-properties text:space-before="0.875in" text:min-label-width="0.375in"/>
        <style:text-properties fo:font-size="100%"/>
      </text:list-level-style-bullet>
      <text:list-level-style-bullet text:level="4" text:bullet-char="•">
        <style:list-level-properties text:space-before="1.375in" text:min-label-width="0.375in"/>
        <style:text-properties fo:font-size="100%"/>
      </text:list-level-style-bullet>
      <text:list-level-style-bullet text:level="5" text:bullet-char="•">
        <style:list-level-properties text:space-before="1.875in" text:min-label-width="0.375in"/>
        <style:text-properties fo:font-size="100%"/>
      </text:list-level-style-bullet>
      <text:list-level-style-bullet text:level="6" text:bullet-char="•">
        <style:list-level-properties text:space-before="2.375in" text:min-label-width="0.375in"/>
        <style:text-properties fo:font-size="100%"/>
      </text:list-level-style-bullet>
      <text:list-level-style-bullet text:level="7" text:bullet-char="•">
        <style:list-level-properties text:space-before="2.875in" text:min-label-width="0.375in"/>
        <style:text-properties fo:font-size="100%"/>
      </text:list-level-style-bullet>
      <text:list-level-style-bullet text:level="8" text:bullet-char="•">
        <style:list-level-properties text:space-before="3.375in" text:min-label-width="0.375in"/>
        <style:text-properties fo:font-size="100%"/>
      </text:list-level-style-bullet>
      <text:list-level-style-bullet text:level="9" text:bullet-char="•">
        <style:list-level-properties text:space-before="3.875in" text:min-label-width="0.375in"/>
        <style:text-properties fo:font-size="100%"/>
      </text:list-level-style-bullet>
    </text:list-style>
    <text:list-style style:name="a848">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19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65">
      <text:list-level-style-bullet text:level="1" text:bullet-char="–">
        <style:list-level-properties text:space-before="0.0625in" text:min-label-width="0.3125in"/>
        <style:text-properties fo:font-size="100%"/>
      </text:list-level-style-bullet>
      <text:list-level-style-bullet text:level="2" text:bullet-char="–">
        <style:list-level-properties text:space-before="0.5in" text:min-label-width="0.3125in"/>
        <style:text-properties fo:font-size="100%"/>
      </text:list-level-style-bullet>
      <text:list-level-style-bullet text:level="3" text:bullet-char="–">
        <style:list-level-properties text:space-before="0.9375in" text:min-label-width="0.3125in"/>
        <style:text-properties fo:font-size="100%"/>
      </text:list-level-style-bullet>
      <text:list-level-style-bullet text:level="4" text:bullet-char="–">
        <style:list-level-properties text:space-before="1.4375in" text:min-label-width="0.3125in"/>
        <style:text-properties fo:font-size="100%"/>
      </text:list-level-style-bullet>
      <text:list-level-style-bullet text:level="5" text:bullet-char="–">
        <style:list-level-properties text:space-before="1.9375in" text:min-label-width="0.3125in"/>
        <style:text-properties fo:font-size="100%"/>
      </text:list-level-style-bullet>
      <text:list-level-style-bullet text:level="6" text:bullet-char="–">
        <style:list-level-properties text:space-before="2.4375in" text:min-label-width="0.3125in"/>
        <style:text-properties fo:font-size="100%"/>
      </text:list-level-style-bullet>
      <text:list-level-style-bullet text:level="7" text:bullet-char="–">
        <style:list-level-properties text:space-before="2.9375in" text:min-label-width="0.3125in"/>
        <style:text-properties fo:font-size="100%"/>
      </text:list-level-style-bullet>
      <text:list-level-style-bullet text:level="8" text:bullet-char="–">
        <style:list-level-properties text:space-before="3.4375in" text:min-label-width="0.3125in"/>
        <style:text-properties fo:font-size="100%"/>
      </text:list-level-style-bullet>
      <text:list-level-style-bullet text:level="9" text:bullet-char="–">
        <style:list-level-properties text:space-before="3.9375in" text:min-label-width="0.3125in"/>
        <style:text-properties fo:font-size="100%"/>
      </text:list-level-style-bullet>
    </text:list-style>
    <text:list-style style:name="a468">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350">
      <text:list-level-style-bullet text:level="1" text:bullet-char="•">
        <style:list-level-properties text:space-before="0in" text:min-label-width="0.375in"/>
        <style:text-properties fo:font-size="100%"/>
      </text:list-level-style-bullet>
      <text:list-level-style-bullet text:level="2" text:bullet-char="•">
        <style:list-level-properties text:space-before="0.4375in" text:min-label-width="0.375in"/>
        <style:text-properties fo:font-size="100%"/>
      </text:list-level-style-bullet>
      <text:list-level-style-bullet text:level="3" text:bullet-char="•">
        <style:list-level-properties text:space-before="0.875in" text:min-label-width="0.375in"/>
        <style:text-properties fo:font-size="100%"/>
      </text:list-level-style-bullet>
      <text:list-level-style-bullet text:level="4" text:bullet-char="•">
        <style:list-level-properties text:space-before="1.375in" text:min-label-width="0.375in"/>
        <style:text-properties fo:font-size="100%"/>
      </text:list-level-style-bullet>
      <text:list-level-style-bullet text:level="5" text:bullet-char="•">
        <style:list-level-properties text:space-before="1.875in" text:min-label-width="0.375in"/>
        <style:text-properties fo:font-size="100%"/>
      </text:list-level-style-bullet>
      <text:list-level-style-bullet text:level="6" text:bullet-char="•">
        <style:list-level-properties text:space-before="2.375in" text:min-label-width="0.375in"/>
        <style:text-properties fo:font-size="100%"/>
      </text:list-level-style-bullet>
      <text:list-level-style-bullet text:level="7" text:bullet-char="•">
        <style:list-level-properties text:space-before="2.875in" text:min-label-width="0.375in"/>
        <style:text-properties fo:font-size="100%"/>
      </text:list-level-style-bullet>
      <text:list-level-style-bullet text:level="8" text:bullet-char="•">
        <style:list-level-properties text:space-before="3.375in" text:min-label-width="0.375in"/>
        <style:text-properties fo:font-size="100%"/>
      </text:list-level-style-bullet>
      <text:list-level-style-bullet text:level="9" text:bullet-char="•">
        <style:list-level-properties text:space-before="3.875in" text:min-label-width="0.375in"/>
        <style:text-properties fo:font-size="100%"/>
      </text:list-level-style-bullet>
    </text:list-style>
    <text:list-style style:name="a73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number:date-style xmlns:number="urn:oasis:names:tc:opendocument:xmlns:datastyle:1.0" style:name="a49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9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86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8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5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8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85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9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92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9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6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8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91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4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7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5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3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2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9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3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1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0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83" number:transliteration-format="" number:transliteration-style="long">
      <number:year number:style="long" number:calendar="gregorian"/>
      <number:text>/</number:text>
      <number:month number:calendar="gregorian"/>
      <number:text>/</number:text>
      <number:day number:calendar="gregorian"/>
    </number:date-style>
  </office:automatic-styles>
  <office:master-styles>
    <draw:layer-set>
      <draw:layer draw:name="Master1-bg" draw:protected="true"/>
    </draw:layer-set>
    <style:master-page style:name="Master1-PPT_dark-blue-sv" style:page-layout-name="pageLayout1" draw:style-name="a0">
      <draw:frame draw:id="id0" presentation:style-name="a3" draw:name="Rectangle 2" svg:x="0.5in" svg:y="0.21701in" svg:width="9in" svg:height="0.86632in" presentation:class="title" presentation:placeholder="false">
        <draw:text-box>
          <text:p text:style-name="a2" text:class-names="" text:cond-style-name=""><text:span text:style-name="a1" text:class-names="">按一下以編輯母片標題樣式</text:span></text:p>
        </draw:text-box>
        <svg:title/>
        <svg:desc/>
      </draw:frame>
      <draw:frame draw:id="id1" presentation:style-name="a6" draw:name="Rectangle 6" svg:x="7.36285in" svg:y="7.13542in" svg:width="2.33333in" svg:height="0.26736in" presentation:class="page-number" presentation:placeholder="false">
        <draw:text-box>
          <text:p text:style-name="a5" text:class-names="" text:cond-style-name=""><text:span text:style-name="a4" text:class-names=""><text:page-number style:num-format="1" text:fixed="false"/></text:span></text:p>
        </draw:text-box>
        <svg:title/>
        <svg:desc/>
      </draw:frame>
      <draw:custom-shape svg:x="0.35417in" svg:y="7.05729in" svg:width="9.29167in" svg:height="0in" draw:id="id2" draw:style-name="a9" draw:name="Line 43">
        <svg:title/>
        <svg:desc/>
        <text:p text:style-name="a8" text:class-names="" text:cond-style-name=""><text:span text:style-name="a7"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frame draw:id="id3" presentation:style-name="a25" draw:name="Rectangle 3" svg:x="0.27431in" svg:y="1.15104in" svg:width="9.52951in" svg:height="5.91667in" presentation:class="outline" presentation:placeholder="false">
        <draw:text-box>
          <text:list text:style-name="a12">
            <text:list-item>
              <text:p text:style-name="a11" text:class-names="" text:cond-style-name=""><text:span text:style-name="a10" text:class-names="">一下以編輯母片</text:span></text:p>
            </text:list-item>
          </text:list>
          <text:list text:style-name="a15">
            <text:list-item>
              <text:list text:style-name="a15">
                <text:list-item>
                  <text:p text:style-name="a14" text:class-names="" text:cond-style-name=""><text:span text:style-name="a13" text:class-names="">第二層</text:span></text:p>
                </text:list-item>
              </text:list>
            </text:list-item>
          </text:list>
          <text:list text:style-name="a18">
            <text:list-item>
              <text:list text:style-name="a18">
                <text:list-item>
                  <text:list text:style-name="a18">
                    <text:list-item>
                      <text:p text:style-name="a17" text:class-names="" text:cond-style-name=""><text:span text:style-name="a16" text:class-names="">第三層</text:span></text:p>
                    </text:list-item>
                  </text:list>
                </text:list-item>
              </text:list>
            </text:list-item>
          </text:list>
          <text:list text:style-name="a21">
            <text:list-item>
              <text:list text:style-name="a21">
                <text:list-item>
                  <text:list text:style-name="a21">
                    <text:list-item>
                      <text:list text:style-name="a21">
                        <text:list-item>
                          <text:p text:style-name="a20" text:class-names="" text:cond-style-name=""><text:span text:style-name="a19" text:class-names="">第四層</text:span></text:p>
                        </text:list-item>
                      </text:list>
                    </text:list-item>
                  </text:list>
                </text:list-item>
              </text:list>
            </text:list-item>
          </text:list>
          <text:list text:style-name="a24">
            <text:list-item>
              <text:list text:style-name="a24">
                <text:list-item>
                  <text:list text:style-name="a24">
                    <text:list-item>
                      <text:list text:style-name="a24">
                        <text:list-item>
                          <text:list text:style-name="a24">
                            <text:list-item>
                              <text:p text:style-name="a23" text:class-names="" text:cond-style-name=""><text:span text:style-name="a22" text:class-names="">第五層</text:span></text:p>
                            </text:list-item>
                          </text:list>
                        </text:list-item>
                      </text:list>
                    </text:list-item>
                  </text:list>
                </text:list-item>
              </text:list>
            </text:list-item>
          </text:list>
        </draw:text-box>
        <svg:title/>
        <svg:desc/>
      </draw:frame>
      <draw:custom-shape svg:x="0.11806in" svg:y="0.12674in" svg:width="9.79861in" svg:height="1in" draw:id="id4" draw:style-name="a28" draw:name="AutoShape 19">
        <svg:title/>
        <svg:desc/>
        <text:p text:style-name="a27" text:class-names="" text:cond-style-name=""><text:span text:style-name="a26"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5" draw:style-name="a29" draw:name="Picture 17" svg:x="7.99306in" svg:y="0.36458in" svg:width="1.77083in" svg:height="0.55208in" style:rel-width="scale" style:rel-height="scale">
        <draw:image xlink:href="media/image1.jpeg" xlink:type="simple" xlink:show="embed" xlink:actuate="onLoad"/>
        <svg:title/>
        <svg:desc>NTUST_b00</svg:desc>
      </draw:frame>
      <draw:frame draw:id="id6" draw:style-name="a30" draw:name="圖片 9" svg:x="0.11806in" svg:y="7.15278in" svg:width="9.76389in" svg:height="0.35069in" style:rel-width="scale" style:rel-height="scale">
        <draw:image xlink:href="media/image2.jpeg" xlink:type="simple" xlink:show="embed" xlink:actuate="onLoad"/>
        <svg:title/>
        <svg:desc>dark blue_btm.jpg</svg:desc>
      </draw:frame>
      <presentation:notes style:page-layout-name="pageLayout2" draw:style-name="a60">
        <draw:frame draw:id="id7" presentation:style-name="a33" draw:name="頁首版面配置區 1" svg:x="0in" svg:y="0in" svg:width="3.25in" svg:height="0.5in" presentation:class="header" presentation:placeholder="false">
          <draw:text-box>
            <text:p text:style-name="a32" text:class-names="" text:cond-style-name=""><text:span text:style-name="a31" text:class-names=""/></text:p>
          </draw:text-box>
          <svg:title/>
          <svg:desc/>
        </draw:frame>
        <draw:frame draw:id="id8" presentation:style-name="a37" draw:name="日期版面配置區 2" svg:x="4.24826in" svg:y="0in" svg:width="3.25in" svg:height="0.5in" presentation:class="date-time" presentation:placeholder="false">
          <draw:text-box>
            <text:p text:style-name="a36" text:class-names="" text:cond-style-name=""><text:span text:style-name="a34" text:class-names=""><text:date text:fixed="false" style:data-style-name="a35"/></text:span></text:p>
          </draw:text-box>
          <svg:title/>
          <svg:desc/>
        </draw:frame>
        <draw:page-thumbnail svg:x="1.25in" svg:y="0.75in" svg:width="5in" svg:height="3.75in" presentation:class="page" draw:id="id9" presentation:style-name="a38" draw:name="投影片圖像版面配置區 3">
          <svg:title/>
          <svg:desc/>
        </draw:page-thumbnail>
        <draw:frame draw:id="id10" presentation:style-name="a53" draw:name="備忘稿版面配置區 4" svg:x="0.75in" svg:y="4.75in" svg:width="6in" svg:height="4.5in" presentation:class="notes" presentation:placeholder="false">
          <draw:text-box>
            <text:p text:style-name="a40" text:class-names="" text:cond-style-name=""><text:span text:style-name="a39" text:class-names="">按一下以編輯母片文字樣式</text:span></text:p>
            <text:list text:style-name="a43">
              <text:list-item>
                <text:list text:style-name="a43">
                  <text:list-item>
                    <text:p text:style-name="a42" text:class-names="" text:cond-style-name=""><text:span text:style-name="a41" text:class-names="">第二層</text:span></text:p>
                  </text:list-item>
                </text:list>
              </text:list-item>
            </text:list>
            <text:list text:style-name="a46">
              <text:list-item>
                <text:list text:style-name="a46">
                  <text:list-item>
                    <text:list text:style-name="a46">
                      <text:list-item>
                        <text:p text:style-name="a45" text:class-names="" text:cond-style-name=""><text:span text:style-name="a44" text:class-names="">第三層</text:span></text:p>
                      </text:list-item>
                    </text:list>
                  </text:list-item>
                </text:list>
              </text:list-item>
            </text:list>
            <text:list text:style-name="a49">
              <text:list-item>
                <text:list text:style-name="a49">
                  <text:list-item>
                    <text:list text:style-name="a49">
                      <text:list-item>
                        <text:list text:style-name="a49">
                          <text:list-item>
                            <text:p text:style-name="a48" text:class-names="" text:cond-style-name=""><text:span text:style-name="a47" text:class-names="">第四層</text:span></text:p>
                          </text:list-item>
                        </text:list>
                      </text:list-item>
                    </text:list>
                  </text:list-item>
                </text:list>
              </text:list-item>
            </text:list>
            <text:list text:style-name="a52">
              <text:list-item>
                <text:list text:style-name="a52">
                  <text:list-item>
                    <text:list text:style-name="a52">
                      <text:list-item>
                        <text:list text:style-name="a52">
                          <text:list-item>
                            <text:list text:style-name="a52">
                              <text:list-item>
                                <text:p text:style-name="a51" text:class-names="" text:cond-style-name=""><text:span text:style-name="a50" text:class-names="">第五層</text:span></text:p>
                              </text:list-item>
                            </text:list>
                          </text:list-item>
                        </text:list>
                      </text:list-item>
                    </text:list>
                  </text:list-item>
                </text:list>
              </text:list-item>
            </text:list>
          </draw:text-box>
          <svg:title/>
          <svg:desc/>
        </draw:frame>
        <draw:frame draw:id="id11" presentation:style-name="a56" draw:name="頁尾版面配置區 5" svg:x="0in" svg:y="9.49826in" svg:width="3.25in" svg:height="0.5in" presentation:class="footer" presentation:placeholder="false">
          <draw:text-box>
            <text:p text:style-name="a55" text:class-names="" text:cond-style-name=""><text:span text:style-name="a54" text:class-names=""/></text:p>
          </draw:text-box>
          <svg:title/>
          <svg:desc/>
        </draw:frame>
        <draw:frame draw:id="id12" presentation:style-name="a59" draw:name="投影片編號版面配置區 6" svg:x="4.24826in" svg:y="9.49826in" svg:width="3.25in" svg:height="0.5in" presentation:class="page-number" presentation:placeholder="false">
          <draw:text-box>
            <text:p text:style-name="a58" text:class-names="" text:cond-style-name=""><text:span text:style-name="a57" text:class-names=""><text:page-number style:num-format="1" text:fixed="false"/></text:span></text:p>
          </draw:text-box>
          <svg:title/>
          <svg:desc/>
        </draw:frame>
      </presentation:notes>
    </style:master-page>
    <style:master-page style:name="Master1-Layout1-title-標題投影片" style:page-layout-name="pageLayout1" draw:style-name="a61">
      <draw:custom-shape svg:x="0.09201in" svg:y="0.07118in" svg:width="1.87674in" svg:height="5.72569in" draw:id="id13" draw:style-name="a64" draw:name="Rectangle 49">
        <svg:title/>
        <svg:desc/>
        <text:p text:style-name="a63" text:class-names="" text:cond-style-name=""><text:span text:style-name="a62" text:class-names=""/></text:p>
        <draw:enhanced-geometry xmlns:dr3d="urn:oasis:names:tc:opendocument:xmlns:dr3d:1.0" draw:type="non-primitive" svg:viewBox="0 0 21600 21600" draw:enhanced-path="M 0 0 L 21600 0 21600 21600 0 21600 Z N"/>
      </draw:custom-shape>
      <draw:g draw:name="Group 50" draw:id="id14">
        <svg:title/>
        <svg:desc/>
        <draw:custom-shape svg:x="5.63021in" svg:y="1.63093in" svg:width="4.09549in" svg:height="4.11993in" draw:id="id28" draw:style-name="a105" draw:name="AutoShape 51">
          <svg:title/>
          <svg:desc/>
          <text:p text:style-name="a104" text:class-names="" text:cond-style-name=""><text:span text:style-name="a103" text:class-names=""/></text:p>
          <draw:enhanced-geometry xmlns:dr3d="urn:oasis:names:tc:opendocument:xmlns:dr3d:1.0" draw:type="non-primitive" svg:viewBox="0 0 21600 21600" draw:enhanced-path="M 0 10800 C 0 4835 4835 0 10800 0 16765 0 21600 4835 21600 10800 21600 16765 16765 21600 10800 21600 4835 21600 0 16765 0 10800 Z M 320 10800 C 320 16588 5012 21280 10800 21280 16588 21280 21280 16588 21280 10800 21280 5012 16588 320 10800 320 5012 320 320 5012 320 10800 Z N" draw:text-areas="?f32 ?f34 ?f33 ?f35" draw:glue-points="?f22 ?f23 ?f24 ?f25 ?f26 ?f27 ?f24 ?f28 ?f22 ?f29 ?f30 ?f28 ?f31 ?f27 ?f30 ?f25" draw:glue-point-leaving-directions="-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1361 * ?f5 / 21600"/>
            <draw:equation draw:name="f9" draw:formula="0 * ?f4 / 21600"/>
            <draw:equation draw:name="f10" draw:formula="399 * ?f5 / 21600"/>
            <draw:equation draw:name="f11" draw:formula="393 * ?f4 / 21600"/>
            <draw:equation draw:name="f12" draw:formula="0 * ?f5 / 21600"/>
            <draw:equation draw:name="f13" draw:formula="1343 * ?f4 / 21600"/>
            <draw:equation draw:name="f14" draw:formula="2293 * ?f4 / 21600"/>
            <draw:equation draw:name="f15" draw:formula="2686 * ?f4 / 21600"/>
            <draw:equation draw:name="f16" draw:formula="2323 * ?f5 / 21600"/>
            <draw:equation draw:name="f17" draw:formula="2722 * ?f5 / 21600"/>
            <draw:equation draw:name="f18" draw:formula="3166 * ?f5 / 21600"/>
            <draw:equation draw:name="f19" draw:formula="3160 * ?f4 / 21600"/>
            <draw:equation draw:name="f20" draw:formula="18434 * ?f5 / 21600"/>
            <draw:equation draw:name="f21" draw:formula="18440 * ?f4 / 21600"/>
            <draw:equation draw:name="f22" draw:formula="?f8 / ?f6"/>
            <draw:equation draw:name="f23" draw:formula="?f9 / ?f7"/>
            <draw:equation draw:name="f24" draw:formula="?f10 / ?f6"/>
            <draw:equation draw:name="f25" draw:formula="?f11 / ?f7"/>
            <draw:equation draw:name="f26" draw:formula="?f12 / ?f6"/>
            <draw:equation draw:name="f27" draw:formula="?f13 / ?f7"/>
            <draw:equation draw:name="f28" draw:formula="?f14 / ?f7"/>
            <draw:equation draw:name="f29" draw:formula="?f15 / ?f7"/>
            <draw:equation draw:name="f30" draw:formula="?f16 / ?f6"/>
            <draw:equation draw:name="f31" draw:formula="?f17 / ?f6"/>
            <draw:equation draw:name="f32" draw:formula="?f18 / ?f6"/>
            <draw:equation draw:name="f33" draw:formula="?f20 / ?f6"/>
            <draw:equation draw:name="f34" draw:formula="?f19 / ?f7"/>
            <draw:equation draw:name="f35" draw:formula="?f21 / ?f7"/>
          </draw:enhanced-geometry>
        </draw:custom-shape>
        <draw:custom-shape svg:x="6.24258in" svg:y="4.98547in" svg:width="0.48749in" svg:height="0.36966in" draw:id="id29" draw:style-name="a108" draw:name="Freeform 52">
          <svg:title/>
          <svg:desc/>
          <text:p text:style-name="a107" text:class-names="" text:cond-style-name=""><text:span text:style-name="a106" text:class-names=""/></text:p>
          <draw:enhanced-geometry xmlns:dr3d="urn:oasis:names:tc:opendocument:xmlns:dr3d:1.0" draw:type="non-primitive" svg:viewBox="0 0 363 272" draw:enhanced-path="M 0 45 L 90 136 181 227 272 272 317 272 363 181 317 181 272 181 226 181 226 136 272 91 226 45 226 91 181 136 136 136 90 91 136 91 90 45 45 0 61 57 28 45 0 45 Z N" draw:text-areas="?f46 ?f48 ?f47 ?f49" draw:glue-points="?f27 ?f28 ?f29 ?f30 ?f31 ?f32 ?f33 ?f34 ?f35 ?f34 ?f36 ?f37 ?f35 ?f37 ?f33 ?f37 ?f38 ?f37 ?f38 ?f30 ?f33 ?f39 ?f38 ?f28 ?f38 ?f39 ?f31 ?f30 ?f40 ?f30 ?f29 ?f39 ?f40 ?f39 ?f29 ?f28 ?f41 ?f42 ?f43 ?f44 ?f45 ?f28 ?f27 ?f28"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3"/>
            <draw:equation draw:name="f7" draw:formula="?f4 / 272"/>
            <draw:equation draw:name="f8" draw:formula="0 * ?f5 / 363"/>
            <draw:equation draw:name="f9" draw:formula="45 * ?f4 / 272"/>
            <draw:equation draw:name="f10" draw:formula="90 * ?f5 / 363"/>
            <draw:equation draw:name="f11" draw:formula="136 * ?f4 / 272"/>
            <draw:equation draw:name="f12" draw:formula="181 * ?f5 / 363"/>
            <draw:equation draw:name="f13" draw:formula="227 * ?f4 / 272"/>
            <draw:equation draw:name="f14" draw:formula="272 * ?f5 / 363"/>
            <draw:equation draw:name="f15" draw:formula="272 * ?f4 / 272"/>
            <draw:equation draw:name="f16" draw:formula="317 * ?f5 / 363"/>
            <draw:equation draw:name="f17" draw:formula="363 * ?f5 / 363"/>
            <draw:equation draw:name="f18" draw:formula="181 * ?f4 / 272"/>
            <draw:equation draw:name="f19" draw:formula="226 * ?f5 / 363"/>
            <draw:equation draw:name="f20" draw:formula="91 * ?f4 / 272"/>
            <draw:equation draw:name="f21" draw:formula="136 * ?f5 / 363"/>
            <draw:equation draw:name="f22" draw:formula="45 * ?f5 / 363"/>
            <draw:equation draw:name="f23" draw:formula="0 * ?f4 / 272"/>
            <draw:equation draw:name="f24" draw:formula="61 * ?f5 / 363"/>
            <draw:equation draw:name="f25" draw:formula="57 * ?f4 / 272"/>
            <draw:equation draw:name="f26" draw:formula="28 * ?f5 / 363"/>
            <draw:equation draw:name="f27" draw:formula="?f8 / ?f6"/>
            <draw:equation draw:name="f28" draw:formula="?f9 / ?f7"/>
            <draw:equation draw:name="f29" draw:formula="?f10 / ?f6"/>
            <draw:equation draw:name="f30" draw:formula="?f11 / ?f7"/>
            <draw:equation draw:name="f31" draw:formula="?f12 / ?f6"/>
            <draw:equation draw:name="f32" draw:formula="?f13 / ?f7"/>
            <draw:equation draw:name="f33" draw:formula="?f14 / ?f6"/>
            <draw:equation draw:name="f34" draw:formula="?f15 / ?f7"/>
            <draw:equation draw:name="f35" draw:formula="?f16 / ?f6"/>
            <draw:equation draw:name="f36" draw:formula="?f17 / ?f6"/>
            <draw:equation draw:name="f37" draw:formula="?f18 / ?f7"/>
            <draw:equation draw:name="f38" draw:formula="?f19 / ?f6"/>
            <draw:equation draw:name="f39" draw:formula="?f20 / ?f7"/>
            <draw:equation draw:name="f40" draw:formula="?f21 / ?f6"/>
            <draw:equation draw:name="f41" draw:formula="?f22 / ?f6"/>
            <draw:equation draw:name="f42" draw:formula="?f23 / ?f7"/>
            <draw:equation draw:name="f43" draw:formula="?f24 / ?f6"/>
            <draw:equation draw:name="f44" draw:formula="?f25 / ?f7"/>
            <draw:equation draw:name="f45" draw:formula="?f26 / ?f6"/>
            <draw:equation draw:name="f46" draw:formula="0 / ?f6"/>
            <draw:equation draw:name="f47" draw:formula="?f1 / ?f6"/>
            <draw:equation draw:name="f48" draw:formula="0 / ?f7"/>
            <draw:equation draw:name="f49" draw:formula="?f3 / ?f7"/>
          </draw:enhanced-geometry>
        </draw:custom-shape>
        <draw:custom-shape svg:x="6.9407in" svg:y="2.90556in" svg:width="0.63193in" svg:height="2.89131in" draw:id="id30" draw:style-name="a111" draw:name="Freeform 53">
          <svg:title/>
          <svg:desc/>
          <text:p text:style-name="a110" text:class-names="" text:cond-style-name=""><text:span text:style-name="a109" text:class-names=""/></text:p>
          <draw:enhanced-geometry xmlns:dr3d="urn:oasis:names:tc:opendocument:xmlns:dr3d:1.0" draw:type="non-primitive" svg:viewBox="0 0 420 1885" draw:enhanced-path="M 162 1 C 173 0 62 364 56 561 50 758 67 981 122 1185 176 1389 347 1685 383 1785 420 1885 395 1881 343 1785 291 1689 125 1425 70 1209 15 993 0 688 15 487 30 286 132 102 162 1 Z N" draw:text-areas="?f34 ?f36 ?f35 ?f37" draw:glue-points="?f21 ?f22 ?f23 ?f24 ?f25 ?f26 ?f27 ?f28 ?f29 ?f28 ?f30 ?f31 ?f32 ?f33 ?f21 ?f22" draw:glue-point-leaving-directions="-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20"/>
            <draw:equation draw:name="f7" draw:formula="?f4 / 1885"/>
            <draw:equation draw:name="f8" draw:formula="162 * ?f5 / 420"/>
            <draw:equation draw:name="f9" draw:formula="1 * ?f4 / 1885"/>
            <draw:equation draw:name="f10" draw:formula="56 * ?f5 / 420"/>
            <draw:equation draw:name="f11" draw:formula="561 * ?f4 / 1885"/>
            <draw:equation draw:name="f12" draw:formula="122 * ?f5 / 420"/>
            <draw:equation draw:name="f13" draw:formula="1185 * ?f4 / 1885"/>
            <draw:equation draw:name="f14" draw:formula="383 * ?f5 / 420"/>
            <draw:equation draw:name="f15" draw:formula="1785 * ?f4 / 1885"/>
            <draw:equation draw:name="f16" draw:formula="343 * ?f5 / 420"/>
            <draw:equation draw:name="f17" draw:formula="70 * ?f5 / 420"/>
            <draw:equation draw:name="f18" draw:formula="1209 * ?f4 / 1885"/>
            <draw:equation draw:name="f19" draw:formula="15 * ?f5 / 420"/>
            <draw:equation draw:name="f20" draw:formula="487 * ?f4 / 1885"/>
            <draw:equation draw:name="f21" draw:formula="?f8 / ?f6"/>
            <draw:equation draw:name="f22" draw:formula="?f9 / ?f7"/>
            <draw:equation draw:name="f23" draw:formula="?f10 / ?f6"/>
            <draw:equation draw:name="f24" draw:formula="?f11 / ?f7"/>
            <draw:equation draw:name="f25" draw:formula="?f12 / ?f6"/>
            <draw:equation draw:name="f26" draw:formula="?f13 / ?f7"/>
            <draw:equation draw:name="f27" draw:formula="?f14 / ?f6"/>
            <draw:equation draw:name="f28" draw:formula="?f15 / ?f7"/>
            <draw:equation draw:name="f29" draw:formula="?f16 / ?f6"/>
            <draw:equation draw:name="f30" draw:formula="?f17 / ?f6"/>
            <draw:equation draw:name="f31" draw:formula="?f18 / ?f7"/>
            <draw:equation draw:name="f32" draw:formula="?f19 / ?f6"/>
            <draw:equation draw:name="f33" draw:formula="?f20 / ?f7"/>
            <draw:equation draw:name="f34" draw:formula="0 / ?f6"/>
            <draw:equation draw:name="f35" draw:formula="?f1 / ?f6"/>
            <draw:equation draw:name="f36" draw:formula="0 / ?f7"/>
            <draw:equation draw:name="f37" draw:formula="?f3 / ?f7"/>
          </draw:enhanced-geometry>
        </draw:custom-shape>
        <draw:custom-shape svg:x="7.48536in" svg:y="2.85648in" svg:width="0.64246in" svg:height="2.81615in" draw:id="id31" draw:style-name="a114" draw:name="Freeform 54">
          <svg:title/>
          <svg:desc/>
          <text:p text:style-name="a113" text:class-names="" text:cond-style-name=""><text:span text:style-name="a112" text:class-names=""/></text:p>
          <draw:enhanced-geometry xmlns:dr3d="urn:oasis:names:tc:opendocument:xmlns:dr3d:1.0" draw:type="non-primitive" svg:viewBox="0 0 429 1836" draw:enhanced-path="M 0 25 L 375 1835 429 1836 37 0 0 25 Z N" draw:text-areas="?f24 ?f26 ?f25 ?f27" draw:glue-points="?f16 ?f17 ?f18 ?f19 ?f20 ?f21 ?f22 ?f23 ?f16 ?f17"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29"/>
            <draw:equation draw:name="f7" draw:formula="?f4 / 1836"/>
            <draw:equation draw:name="f8" draw:formula="0 * ?f5 / 429"/>
            <draw:equation draw:name="f9" draw:formula="25 * ?f4 / 1836"/>
            <draw:equation draw:name="f10" draw:formula="375 * ?f5 / 429"/>
            <draw:equation draw:name="f11" draw:formula="1835 * ?f4 / 1836"/>
            <draw:equation draw:name="f12" draw:formula="429 * ?f5 / 429"/>
            <draw:equation draw:name="f13" draw:formula="1836 * ?f4 / 1836"/>
            <draw:equation draw:name="f14" draw:formula="37 * ?f5 / 429"/>
            <draw:equation draw:name="f15" draw:formula="0 * ?f4 / 1836"/>
            <draw:equation draw:name="f16" draw:formula="?f8 / ?f6"/>
            <draw:equation draw:name="f17" draw:formula="?f9 / ?f7"/>
            <draw:equation draw:name="f18" draw:formula="?f10 / ?f6"/>
            <draw:equation draw:name="f19" draw:formula="?f11 / ?f7"/>
            <draw:equation draw:name="f20" draw:formula="?f12 / ?f6"/>
            <draw:equation draw:name="f21" draw:formula="?f13 / ?f7"/>
            <draw:equation draw:name="f22" draw:formula="?f14 / ?f6"/>
            <draw:equation draw:name="f23" draw:formula="?f15 / ?f7"/>
            <draw:equation draw:name="f24" draw:formula="0 / ?f6"/>
            <draw:equation draw:name="f25" draw:formula="?f1 / ?f6"/>
            <draw:equation draw:name="f26" draw:formula="0 / ?f7"/>
            <draw:equation draw:name="f27" draw:formula="?f3 / ?f7"/>
          </draw:enhanced-geometry>
        </draw:custom-shape>
        <draw:custom-shape svg:x="7.857in" svg:y="2.63714in" svg:width="0.90275in" svg:height="2.91278in" draw:id="id32" draw:style-name="a117" draw:name="Freeform 55">
          <svg:title/>
          <svg:desc/>
          <text:p text:style-name="a116" text:class-names="" text:cond-style-name=""><text:span text:style-name="a115" text:class-names=""/></text:p>
          <draw:enhanced-geometry xmlns:dr3d="urn:oasis:names:tc:opendocument:xmlns:dr3d:1.0" draw:type="non-primitive" svg:viewBox="0 0 600 1899" draw:enhanced-path="M 0 67 C 2 82 33 87 91 168 149 249 277 389 347 552 417 715 480 969 512 1146 544 1323 548 1493 539 1612 530 1731 463 1819 457 1859 451 1899 482 1891 503 1850 524 1809 572 1728 583 1611 594 1494 600 1327 567 1146 534 965 465 702 384 524 303 346 146 152 82 76 18 0 17 69 0 67 Z N" draw:text-areas="?f50 ?f52 ?f51 ?f53" draw:glue-points="?f29 ?f30 ?f31 ?f32 ?f33 ?f34 ?f35 ?f36 ?f37 ?f38 ?f39 ?f40 ?f41 ?f42 ?f43 ?f44 ?f45 ?f36 ?f46 ?f47 ?f48 ?f49 ?f29 ?f30" draw:glue-point-leaving-directions="-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00"/>
            <draw:equation draw:name="f7" draw:formula="?f4 / 1899"/>
            <draw:equation draw:name="f8" draw:formula="0 * ?f5 / 600"/>
            <draw:equation draw:name="f9" draw:formula="67 * ?f4 / 1899"/>
            <draw:equation draw:name="f10" draw:formula="91 * ?f5 / 600"/>
            <draw:equation draw:name="f11" draw:formula="168 * ?f4 / 1899"/>
            <draw:equation draw:name="f12" draw:formula="347 * ?f5 / 600"/>
            <draw:equation draw:name="f13" draw:formula="552 * ?f4 / 1899"/>
            <draw:equation draw:name="f14" draw:formula="512 * ?f5 / 600"/>
            <draw:equation draw:name="f15" draw:formula="1146 * ?f4 / 1899"/>
            <draw:equation draw:name="f16" draw:formula="539 * ?f5 / 600"/>
            <draw:equation draw:name="f17" draw:formula="1612 * ?f4 / 1899"/>
            <draw:equation draw:name="f18" draw:formula="457 * ?f5 / 600"/>
            <draw:equation draw:name="f19" draw:formula="1859 * ?f4 / 1899"/>
            <draw:equation draw:name="f20" draw:formula="503 * ?f5 / 600"/>
            <draw:equation draw:name="f21" draw:formula="1850 * ?f4 / 1899"/>
            <draw:equation draw:name="f22" draw:formula="583 * ?f5 / 600"/>
            <draw:equation draw:name="f23" draw:formula="1611 * ?f4 / 1899"/>
            <draw:equation draw:name="f24" draw:formula="567 * ?f5 / 600"/>
            <draw:equation draw:name="f25" draw:formula="384 * ?f5 / 600"/>
            <draw:equation draw:name="f26" draw:formula="524 * ?f4 / 1899"/>
            <draw:equation draw:name="f27" draw:formula="82 * ?f5 / 600"/>
            <draw:equation draw:name="f28" draw:formula="76 * ?f4 / 1899"/>
            <draw:equation draw:name="f29" draw:formula="?f8 / ?f6"/>
            <draw:equation draw:name="f30" draw:formula="?f9 / ?f7"/>
            <draw:equation draw:name="f31" draw:formula="?f10 / ?f6"/>
            <draw:equation draw:name="f32" draw:formula="?f11 / ?f7"/>
            <draw:equation draw:name="f33" draw:formula="?f12 / ?f6"/>
            <draw:equation draw:name="f34" draw:formula="?f13 / ?f7"/>
            <draw:equation draw:name="f35" draw:formula="?f14 / ?f6"/>
            <draw:equation draw:name="f36" draw:formula="?f15 / ?f7"/>
            <draw:equation draw:name="f37" draw:formula="?f16 / ?f6"/>
            <draw:equation draw:name="f38" draw:formula="?f17 / ?f7"/>
            <draw:equation draw:name="f39" draw:formula="?f18 / ?f6"/>
            <draw:equation draw:name="f40" draw:formula="?f19 / ?f7"/>
            <draw:equation draw:name="f41" draw:formula="?f20 / ?f6"/>
            <draw:equation draw:name="f42" draw:formula="?f21 / ?f7"/>
            <draw:equation draw:name="f43" draw:formula="?f22 / ?f6"/>
            <draw:equation draw:name="f44" draw:formula="?f23 / ?f7"/>
            <draw:equation draw:name="f45" draw:formula="?f24 / ?f6"/>
            <draw:equation draw:name="f46" draw:formula="?f25 / ?f6"/>
            <draw:equation draw:name="f47" draw:formula="?f26 / ?f7"/>
            <draw:equation draw:name="f48" draw:formula="?f27 / ?f6"/>
            <draw:equation draw:name="f49" draw:formula="?f28 / ?f7"/>
            <draw:equation draw:name="f50" draw:formula="0 / ?f6"/>
            <draw:equation draw:name="f51" draw:formula="?f1 / ?f6"/>
            <draw:equation draw:name="f52" draw:formula="0 / ?f7"/>
            <draw:equation draw:name="f53" draw:formula="?f3 / ?f7"/>
          </draw:enhanced-geometry>
        </draw:custom-shape>
        <draw:custom-shape svg:x="8.8094in" svg:y="2.94545in" svg:width="0.50855in" svg:height="2.29157in" draw:id="id33" draw:style-name="a120" draw:name="Freeform 56">
          <svg:title/>
          <svg:desc/>
          <text:p text:style-name="a119" text:class-names="" text:cond-style-name=""><text:span text:style-name="a118" text:class-names=""/></text:p>
          <draw:enhanced-geometry xmlns:dr3d="urn:oasis:names:tc:opendocument:xmlns:dr3d:1.0" draw:type="non-primitive" svg:viewBox="0 0 338 1494" draw:enhanced-path="M 26 73 C 43 102 93 88 136 194 179 300 258 552 282 706 306 860 293 1016 282 1118 271 1220 243 1260 218 1319 193 1378 134 1456 132 1475 130 1494 176 1485 206 1433 235 1381 290 1257 312 1163 334 1069 338 962 337 871 336 780 336 735 309 615 282 495 218 248 172 149 126 50 58 36 34 23 10 10 0 0 26 73 Z N" draw:text-areas="?f54 ?f56 ?f55 ?f57" draw:glue-points="?f31 ?f32 ?f33 ?f34 ?f35 ?f36 ?f35 ?f37 ?f38 ?f39 ?f40 ?f41 ?f42 ?f43 ?f44 ?f45 ?f46 ?f47 ?f48 ?f49 ?f50 ?f51 ?f52 ?f53 ?f31 ?f32" draw:glue-point-leaving-directions="-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38"/>
            <draw:equation draw:name="f7" draw:formula="?f4 / 1494"/>
            <draw:equation draw:name="f8" draw:formula="26 * ?f5 / 338"/>
            <draw:equation draw:name="f9" draw:formula="73 * ?f4 / 1494"/>
            <draw:equation draw:name="f10" draw:formula="136 * ?f5 / 338"/>
            <draw:equation draw:name="f11" draw:formula="194 * ?f4 / 1494"/>
            <draw:equation draw:name="f12" draw:formula="282 * ?f5 / 338"/>
            <draw:equation draw:name="f13" draw:formula="706 * ?f4 / 1494"/>
            <draw:equation draw:name="f14" draw:formula="1118 * ?f4 / 1494"/>
            <draw:equation draw:name="f15" draw:formula="218 * ?f5 / 338"/>
            <draw:equation draw:name="f16" draw:formula="1319 * ?f4 / 1494"/>
            <draw:equation draw:name="f17" draw:formula="132 * ?f5 / 338"/>
            <draw:equation draw:name="f18" draw:formula="1475 * ?f4 / 1494"/>
            <draw:equation draw:name="f19" draw:formula="206 * ?f5 / 338"/>
            <draw:equation draw:name="f20" draw:formula="1433 * ?f4 / 1494"/>
            <draw:equation draw:name="f21" draw:formula="312 * ?f5 / 338"/>
            <draw:equation draw:name="f22" draw:formula="1163 * ?f4 / 1494"/>
            <draw:equation draw:name="f23" draw:formula="337 * ?f5 / 338"/>
            <draw:equation draw:name="f24" draw:formula="871 * ?f4 / 1494"/>
            <draw:equation draw:name="f25" draw:formula="309 * ?f5 / 338"/>
            <draw:equation draw:name="f26" draw:formula="615 * ?f4 / 1494"/>
            <draw:equation draw:name="f27" draw:formula="172 * ?f5 / 338"/>
            <draw:equation draw:name="f28" draw:formula="149 * ?f4 / 1494"/>
            <draw:equation draw:name="f29" draw:formula="34 * ?f5 / 338"/>
            <draw:equation draw:name="f30" draw:formula="23 * ?f4 / 1494"/>
            <draw:equation draw:name="f31" draw:formula="?f8 / ?f6"/>
            <draw:equation draw:name="f32" draw:formula="?f9 / ?f7"/>
            <draw:equation draw:name="f33" draw:formula="?f10 / ?f6"/>
            <draw:equation draw:name="f34" draw:formula="?f11 / ?f7"/>
            <draw:equation draw:name="f35" draw:formula="?f12 / ?f6"/>
            <draw:equation draw:name="f36" draw:formula="?f13 / ?f7"/>
            <draw:equation draw:name="f37" draw:formula="?f14 / ?f7"/>
            <draw:equation draw:name="f38" draw:formula="?f15 / ?f6"/>
            <draw:equation draw:name="f39" draw:formula="?f16 / ?f7"/>
            <draw:equation draw:name="f40" draw:formula="?f17 / ?f6"/>
            <draw:equation draw:name="f41" draw:formula="?f18 / ?f7"/>
            <draw:equation draw:name="f42" draw:formula="?f19 / ?f6"/>
            <draw:equation draw:name="f43" draw:formula="?f20 / ?f7"/>
            <draw:equation draw:name="f44" draw:formula="?f21 / ?f6"/>
            <draw:equation draw:name="f45" draw:formula="?f22 / ?f7"/>
            <draw:equation draw:name="f46" draw:formula="?f23 / ?f6"/>
            <draw:equation draw:name="f47" draw:formula="?f24 / ?f7"/>
            <draw:equation draw:name="f48" draw:formula="?f25 / ?f6"/>
            <draw:equation draw:name="f49" draw:formula="?f26 / ?f7"/>
            <draw:equation draw:name="f50" draw:formula="?f27 / ?f6"/>
            <draw:equation draw:name="f51" draw:formula="?f28 / ?f7"/>
            <draw:equation draw:name="f52" draw:formula="?f29 / ?f6"/>
            <draw:equation draw:name="f53" draw:formula="?f30 / ?f7"/>
            <draw:equation draw:name="f54" draw:formula="0 / ?f6"/>
            <draw:equation draw:name="f55" draw:formula="?f1 / ?f6"/>
            <draw:equation draw:name="f56" draw:formula="0 / ?f7"/>
            <draw:equation draw:name="f57" draw:formula="?f3 / ?f7"/>
          </draw:enhanced-geometry>
        </draw:custom-shape>
        <draw:custom-shape svg:x="6.23204in" svg:y="3.65102in" svg:width="0.85912in" svg:height="1.97867in" draw:id="id34" draw:style-name="a123" draw:name="Freeform 57">
          <svg:title/>
          <svg:desc/>
          <text:p text:style-name="a122" text:class-names="" text:cond-style-name=""><text:span text:style-name="a121" text:class-names=""/></text:p>
          <draw:enhanced-geometry xmlns:dr3d="urn:oasis:names:tc:opendocument:xmlns:dr3d:1.0" draw:type="non-primitive" svg:viewBox="0 0 573 1290" draw:enhanced-path="M 2 129 C 4 50 34 0 48 65 62 130 52 381 84 522 116 663 189 812 241 909 293 1006 341 1043 396 1106 450 1169 573 1283 568 1286 562 1290 428 1193 363 1130 299 1068 237 1007 183 909 129 811 68 670 38 540 8 410 0 208 2 129 Z N" draw:text-areas="?f42 ?f44 ?f43 ?f45" draw:glue-points="?f25 ?f26 ?f27 ?f28 ?f29 ?f30 ?f31 ?f32 ?f33 ?f34 ?f35 ?f36 ?f37 ?f38 ?f39 ?f32 ?f40 ?f41 ?f25 ?f26" draw:glue-point-leaving-directions="-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73"/>
            <draw:equation draw:name="f7" draw:formula="?f4 / 1290"/>
            <draw:equation draw:name="f8" draw:formula="2 * ?f5 / 573"/>
            <draw:equation draw:name="f9" draw:formula="129 * ?f4 / 1290"/>
            <draw:equation draw:name="f10" draw:formula="48 * ?f5 / 573"/>
            <draw:equation draw:name="f11" draw:formula="65 * ?f4 / 1290"/>
            <draw:equation draw:name="f12" draw:formula="84 * ?f5 / 573"/>
            <draw:equation draw:name="f13" draw:formula="522 * ?f4 / 1290"/>
            <draw:equation draw:name="f14" draw:formula="241 * ?f5 / 573"/>
            <draw:equation draw:name="f15" draw:formula="909 * ?f4 / 1290"/>
            <draw:equation draw:name="f16" draw:formula="396 * ?f5 / 573"/>
            <draw:equation draw:name="f17" draw:formula="1106 * ?f4 / 1290"/>
            <draw:equation draw:name="f18" draw:formula="568 * ?f5 / 573"/>
            <draw:equation draw:name="f19" draw:formula="1286 * ?f4 / 1290"/>
            <draw:equation draw:name="f20" draw:formula="363 * ?f5 / 573"/>
            <draw:equation draw:name="f21" draw:formula="1130 * ?f4 / 1290"/>
            <draw:equation draw:name="f22" draw:formula="183 * ?f5 / 573"/>
            <draw:equation draw:name="f23" draw:formula="38 * ?f5 / 573"/>
            <draw:equation draw:name="f24" draw:formula="540 * ?f4 / 1290"/>
            <draw:equation draw:name="f25" draw:formula="?f8 / ?f6"/>
            <draw:equation draw:name="f26" draw:formula="?f9 / ?f7"/>
            <draw:equation draw:name="f27" draw:formula="?f10 / ?f6"/>
            <draw:equation draw:name="f28" draw:formula="?f11 / ?f7"/>
            <draw:equation draw:name="f29" draw:formula="?f12 / ?f6"/>
            <draw:equation draw:name="f30" draw:formula="?f13 / ?f7"/>
            <draw:equation draw:name="f31" draw:formula="?f14 / ?f6"/>
            <draw:equation draw:name="f32" draw:formula="?f15 / ?f7"/>
            <draw:equation draw:name="f33" draw:formula="?f16 / ?f6"/>
            <draw:equation draw:name="f34" draw:formula="?f17 / ?f7"/>
            <draw:equation draw:name="f35" draw:formula="?f18 / ?f6"/>
            <draw:equation draw:name="f36" draw:formula="?f19 / ?f7"/>
            <draw:equation draw:name="f37" draw:formula="?f20 / ?f6"/>
            <draw:equation draw:name="f38" draw:formula="?f21 / ?f7"/>
            <draw:equation draw:name="f39" draw:formula="?f22 / ?f6"/>
            <draw:equation draw:name="f40" draw:formula="?f23 / ?f6"/>
            <draw:equation draw:name="f41" draw:formula="?f24 / ?f7"/>
            <draw:equation draw:name="f42" draw:formula="0 / ?f6"/>
            <draw:equation draw:name="f43" draw:formula="?f1 / ?f6"/>
            <draw:equation draw:name="f44" draw:formula="0 / ?f7"/>
            <draw:equation draw:name="f45" draw:formula="?f3 / ?f7"/>
          </draw:enhanced-geometry>
        </draw:custom-shape>
        <draw:custom-shape svg:x="7.70804in" svg:y="1.80426in" svg:width="0.984in" svg:height="0.2945in" draw:id="id35" draw:style-name="a126" draw:name="Freeform 58">
          <svg:title/>
          <svg:desc/>
          <text:p text:style-name="a125" text:class-names="" text:cond-style-name=""><text:span text:style-name="a124" text:class-names=""/></text:p>
          <draw:enhanced-geometry xmlns:dr3d="urn:oasis:names:tc:opendocument:xmlns:dr3d:1.0" draw:type="non-primitive" svg:viewBox="0 0 731 214" draw:enhanced-path="M 17 187 C 0 176 182 71 255 41 328 11 394 8 456 4 518 0 585 7 629 16 673 25 731 55 720 61 709 67 641 47 565 50 489 53 349 53 264 77 179 101 94 178 53 196 12 214 24 189 17 187 Z N" draw:text-areas="?f40 ?f42 ?f41 ?f43" draw:glue-points="?f24 ?f25 ?f26 ?f27 ?f28 ?f29 ?f30 ?f31 ?f32 ?f33 ?f34 ?f35 ?f36 ?f37 ?f38 ?f39 ?f24 ?f25" draw:glue-point-leaving-directions="-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31"/>
            <draw:equation draw:name="f7" draw:formula="?f4 / 214"/>
            <draw:equation draw:name="f8" draw:formula="17 * ?f5 / 731"/>
            <draw:equation draw:name="f9" draw:formula="187 * ?f4 / 214"/>
            <draw:equation draw:name="f10" draw:formula="255 * ?f5 / 731"/>
            <draw:equation draw:name="f11" draw:formula="41 * ?f4 / 214"/>
            <draw:equation draw:name="f12" draw:formula="456 * ?f5 / 731"/>
            <draw:equation draw:name="f13" draw:formula="4 * ?f4 / 214"/>
            <draw:equation draw:name="f14" draw:formula="629 * ?f5 / 731"/>
            <draw:equation draw:name="f15" draw:formula="16 * ?f4 / 214"/>
            <draw:equation draw:name="f16" draw:formula="720 * ?f5 / 731"/>
            <draw:equation draw:name="f17" draw:formula="61 * ?f4 / 214"/>
            <draw:equation draw:name="f18" draw:formula="565 * ?f5 / 731"/>
            <draw:equation draw:name="f19" draw:formula="50 * ?f4 / 214"/>
            <draw:equation draw:name="f20" draw:formula="264 * ?f5 / 731"/>
            <draw:equation draw:name="f21" draw:formula="77 * ?f4 / 214"/>
            <draw:equation draw:name="f22" draw:formula="53 * ?f5 / 731"/>
            <draw:equation draw:name="f23" draw:formula="196 * ?f4 / 214"/>
            <draw:equation draw:name="f24" draw:formula="?f8 / ?f6"/>
            <draw:equation draw:name="f25" draw:formula="?f9 / ?f7"/>
            <draw:equation draw:name="f26" draw:formula="?f10 / ?f6"/>
            <draw:equation draw:name="f27" draw:formula="?f11 / ?f7"/>
            <draw:equation draw:name="f28" draw:formula="?f12 / ?f6"/>
            <draw:equation draw:name="f29" draw:formula="?f13 / ?f7"/>
            <draw:equation draw:name="f30" draw:formula="?f14 / ?f6"/>
            <draw:equation draw:name="f31" draw:formula="?f15 / ?f7"/>
            <draw:equation draw:name="f32" draw:formula="?f16 / ?f6"/>
            <draw:equation draw:name="f33" draw:formula="?f17 / ?f7"/>
            <draw:equation draw:name="f34" draw:formula="?f18 / ?f6"/>
            <draw:equation draw:name="f35" draw:formula="?f19 / ?f7"/>
            <draw:equation draw:name="f36" draw:formula="?f20 / ?f6"/>
            <draw:equation draw:name="f37" draw:formula="?f21 / ?f7"/>
            <draw:equation draw:name="f38" draw:formula="?f22 / ?f6"/>
            <draw:equation draw:name="f39" draw:formula="?f23 / ?f7"/>
            <draw:equation draw:name="f40" draw:formula="0 / ?f6"/>
            <draw:equation draw:name="f41" draw:formula="?f1 / ?f6"/>
            <draw:equation draw:name="f42" draw:formula="0 / ?f7"/>
            <draw:equation draw:name="f43" draw:formula="?f3 / ?f7"/>
          </draw:enhanced-geometry>
        </draw:custom-shape>
        <draw:custom-shape svg:x="7.93824in" svg:y="2.21533in" svg:width="0.75681in" svg:height="0.12424in" draw:id="id36" draw:style-name="a129" draw:name="Freeform 59">
          <svg:title/>
          <svg:desc/>
          <text:p text:style-name="a128" text:class-names="" text:cond-style-name=""><text:span text:style-name="a127" text:class-names=""/></text:p>
          <draw:enhanced-geometry xmlns:dr3d="urn:oasis:names:tc:opendocument:xmlns:dr3d:1.0" draw:type="non-primitive" svg:viewBox="0 0 563 91" draw:enhanced-path="M 0 0 C 11 6 12 34 64 37 116 40 233 18 311 18 389 18 497 28 530 37 563 46 551 70 512 73 473 76 372 52 293 55 214 58 90 84 37 91 N" draw:text-areas="?f34 ?f36 ?f35 ?f37" draw:glue-points="?f21 ?f22 ?f23 ?f24 ?f25 ?f26 ?f27 ?f24 ?f28 ?f29 ?f30 ?f31 ?f32 ?f33" draw:glue-point-leaving-directions="-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63"/>
            <draw:equation draw:name="f7" draw:formula="?f4 / 91"/>
            <draw:equation draw:name="f8" draw:formula="0 * ?f5 / 563"/>
            <draw:equation draw:name="f9" draw:formula="0 * ?f4 / 91"/>
            <draw:equation draw:name="f10" draw:formula="64 * ?f5 / 563"/>
            <draw:equation draw:name="f11" draw:formula="37 * ?f4 / 91"/>
            <draw:equation draw:name="f12" draw:formula="311 * ?f5 / 563"/>
            <draw:equation draw:name="f13" draw:formula="18 * ?f4 / 91"/>
            <draw:equation draw:name="f14" draw:formula="530 * ?f5 / 563"/>
            <draw:equation draw:name="f15" draw:formula="512 * ?f5 / 563"/>
            <draw:equation draw:name="f16" draw:formula="73 * ?f4 / 91"/>
            <draw:equation draw:name="f17" draw:formula="293 * ?f5 / 563"/>
            <draw:equation draw:name="f18" draw:formula="55 * ?f4 / 91"/>
            <draw:equation draw:name="f19" draw:formula="37 * ?f5 / 563"/>
            <draw:equation draw:name="f20" draw:formula="91 * ?f4 / 91"/>
            <draw:equation draw:name="f21" draw:formula="?f8 / ?f6"/>
            <draw:equation draw:name="f22" draw:formula="?f9 / ?f7"/>
            <draw:equation draw:name="f23" draw:formula="?f10 / ?f6"/>
            <draw:equation draw:name="f24" draw:formula="?f11 / ?f7"/>
            <draw:equation draw:name="f25" draw:formula="?f12 / ?f6"/>
            <draw:equation draw:name="f26" draw:formula="?f13 / ?f7"/>
            <draw:equation draw:name="f27" draw:formula="?f14 / ?f6"/>
            <draw:equation draw:name="f28" draw:formula="?f15 / ?f6"/>
            <draw:equation draw:name="f29" draw:formula="?f16 / ?f7"/>
            <draw:equation draw:name="f30" draw:formula="?f17 / ?f6"/>
            <draw:equation draw:name="f31" draw:formula="?f18 / ?f7"/>
            <draw:equation draw:name="f32" draw:formula="?f19 / ?f6"/>
            <draw:equation draw:name="f33" draw:formula="?f20 / ?f7"/>
            <draw:equation draw:name="f34" draw:formula="0 / ?f6"/>
            <draw:equation draw:name="f35" draw:formula="?f1 / ?f6"/>
            <draw:equation draw:name="f36" draw:formula="0 / ?f7"/>
            <draw:equation draw:name="f37" draw:formula="?f3 / ?f7"/>
          </draw:enhanced-geometry>
        </draw:custom-shape>
        <draw:custom-shape svg:x="7.51696in" svg:y="1.62326in" svg:width="0.30694in" svg:height="0.37886in" draw:id="id37" draw:style-name="a132" draw:name="Freeform 60">
          <svg:title/>
          <svg:desc/>
          <text:p text:style-name="a131" text:class-names="" text:cond-style-name=""><text:span text:style-name="a130" text:class-names=""/></text:p>
          <draw:enhanced-geometry xmlns:dr3d="urn:oasis:names:tc:opendocument:xmlns:dr3d:1.0" draw:type="non-primitive" svg:viewBox="0 0 228 276" draw:enhanced-path="M 0 276 C 26 236 121 76 156 38 191 0 228 9 211 47 194 85 85 222 52 268 N" draw:text-areas="?f24 ?f26 ?f25 ?f27" draw:glue-points="?f16 ?f17 ?f18 ?f19 ?f20 ?f21 ?f22 ?f23" draw:glue-point-leaving-directions="-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8"/>
            <draw:equation draw:name="f7" draw:formula="?f4 / 276"/>
            <draw:equation draw:name="f8" draw:formula="0 * ?f5 / 228"/>
            <draw:equation draw:name="f9" draw:formula="276 * ?f4 / 276"/>
            <draw:equation draw:name="f10" draw:formula="156 * ?f5 / 228"/>
            <draw:equation draw:name="f11" draw:formula="38 * ?f4 / 276"/>
            <draw:equation draw:name="f12" draw:formula="211 * ?f5 / 228"/>
            <draw:equation draw:name="f13" draw:formula="47 * ?f4 / 276"/>
            <draw:equation draw:name="f14" draw:formula="52 * ?f5 / 228"/>
            <draw:equation draw:name="f15" draw:formula="268 * ?f4 / 276"/>
            <draw:equation draw:name="f16" draw:formula="?f8 / ?f6"/>
            <draw:equation draw:name="f17" draw:formula="?f9 / ?f7"/>
            <draw:equation draw:name="f18" draw:formula="?f10 / ?f6"/>
            <draw:equation draw:name="f19" draw:formula="?f11 / ?f7"/>
            <draw:equation draw:name="f20" draw:formula="?f12 / ?f6"/>
            <draw:equation draw:name="f21" draw:formula="?f13 / ?f7"/>
            <draw:equation draw:name="f22" draw:formula="?f14 / ?f6"/>
            <draw:equation draw:name="f23" draw:formula="?f15 / ?f7"/>
            <draw:equation draw:name="f24" draw:formula="0 / ?f6"/>
            <draw:equation draw:name="f25" draw:formula="?f1 / ?f6"/>
            <draw:equation draw:name="f26" draw:formula="0 / ?f7"/>
            <draw:equation draw:name="f27" draw:formula="?f3 / ?f7"/>
          </draw:enhanced-geometry>
        </draw:custom-shape>
        <draw:custom-shape svg:x="7.23259in" svg:y="1.66161in" svg:width="0.10081in" svg:height="0.44022in" draw:id="id38" draw:style-name="a135" draw:name="Freeform 61">
          <svg:title/>
          <svg:desc/>
          <text:p text:style-name="a134" text:class-names="" text:cond-style-name=""><text:span text:style-name="a133" text:class-names=""/></text:p>
          <draw:enhanced-geometry xmlns:dr3d="urn:oasis:names:tc:opendocument:xmlns:dr3d:1.0" draw:type="non-primitive" svg:viewBox="0 0 75 320" draw:enhanced-path="M 1 46 C 2 87 24 248 36 285 50 320 75 307 74 266 73 225 40 74 28 37 16 0 0 5 1 46 Z N" draw:text-areas="?f24 ?f26 ?f25 ?f27" draw:glue-points="?f16 ?f17 ?f18 ?f19 ?f20 ?f21 ?f22 ?f23 ?f16 ?f17"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5"/>
            <draw:equation draw:name="f7" draw:formula="?f4 / 320"/>
            <draw:equation draw:name="f8" draw:formula="1 * ?f5 / 75"/>
            <draw:equation draw:name="f9" draw:formula="46 * ?f4 / 320"/>
            <draw:equation draw:name="f10" draw:formula="36 * ?f5 / 75"/>
            <draw:equation draw:name="f11" draw:formula="285 * ?f4 / 320"/>
            <draw:equation draw:name="f12" draw:formula="74 * ?f5 / 75"/>
            <draw:equation draw:name="f13" draw:formula="266 * ?f4 / 320"/>
            <draw:equation draw:name="f14" draw:formula="28 * ?f5 / 75"/>
            <draw:equation draw:name="f15" draw:formula="37 * ?f4 / 320"/>
            <draw:equation draw:name="f16" draw:formula="?f8 / ?f6"/>
            <draw:equation draw:name="f17" draw:formula="?f9 / ?f7"/>
            <draw:equation draw:name="f18" draw:formula="?f10 / ?f6"/>
            <draw:equation draw:name="f19" draw:formula="?f11 / ?f7"/>
            <draw:equation draw:name="f20" draw:formula="?f12 / ?f6"/>
            <draw:equation draw:name="f21" draw:formula="?f13 / ?f7"/>
            <draw:equation draw:name="f22" draw:formula="?f14 / ?f6"/>
            <draw:equation draw:name="f23" draw:formula="?f15 / ?f7"/>
            <draw:equation draw:name="f24" draw:formula="0 / ?f6"/>
            <draw:equation draw:name="f25" draw:formula="?f1 / ?f6"/>
            <draw:equation draw:name="f26" draw:formula="0 / ?f7"/>
            <draw:equation draw:name="f27" draw:formula="?f3 / ?f7"/>
          </draw:enhanced-geometry>
        </draw:custom-shape>
        <draw:custom-shape svg:x="6.42764in" svg:y="2.9209in" svg:width="2.53824in" svg:height="0.93412in" draw:id="id39" draw:style-name="a138" draw:name="Freeform 62">
          <svg:title/>
          <svg:desc/>
          <text:p text:style-name="a137" text:class-names="" text:cond-style-name=""><text:span text:style-name="a136" text:class-names=""/></text:p>
          <draw:enhanced-geometry xmlns:dr3d="urn:oasis:names:tc:opendocument:xmlns:dr3d:1.0" draw:type="non-primitive" svg:viewBox="0 0 1883 677" draw:enhanced-path="M 95 511 C 145 525 266 583 406 594 546 605 765 609 936 575 1107 541 1284 480 1430 392 1576 304 1741 98 1812 49 1883 0 1858 80 1858 95 1858 110 1880 79 1812 140 1744 201 1590 375 1449 458 1308 541 1138 604 964 639 790 674 557 677 406 666 255 655 118 595 59 575 0 555 51 554 49 548 N" draw:text-areas="?f50 ?f52 ?f51 ?f53" draw:glue-points="?f29 ?f30 ?f31 ?f32 ?f33 ?f34 ?f35 ?f36 ?f37 ?f38 ?f39 ?f40 ?f37 ?f41 ?f42 ?f43 ?f44 ?f45 ?f31 ?f46 ?f47 ?f34 ?f48 ?f49" draw:glue-point-leaving-directions="-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83"/>
            <draw:equation draw:name="f7" draw:formula="?f4 / 677"/>
            <draw:equation draw:name="f8" draw:formula="95 * ?f5 / 1883"/>
            <draw:equation draw:name="f9" draw:formula="511 * ?f4 / 677"/>
            <draw:equation draw:name="f10" draw:formula="406 * ?f5 / 1883"/>
            <draw:equation draw:name="f11" draw:formula="594 * ?f4 / 677"/>
            <draw:equation draw:name="f12" draw:formula="936 * ?f5 / 1883"/>
            <draw:equation draw:name="f13" draw:formula="575 * ?f4 / 677"/>
            <draw:equation draw:name="f14" draw:formula="1430 * ?f5 / 1883"/>
            <draw:equation draw:name="f15" draw:formula="392 * ?f4 / 677"/>
            <draw:equation draw:name="f16" draw:formula="1812 * ?f5 / 1883"/>
            <draw:equation draw:name="f17" draw:formula="49 * ?f4 / 677"/>
            <draw:equation draw:name="f18" draw:formula="1858 * ?f5 / 1883"/>
            <draw:equation draw:name="f19" draw:formula="95 * ?f4 / 677"/>
            <draw:equation draw:name="f20" draw:formula="140 * ?f4 / 677"/>
            <draw:equation draw:name="f21" draw:formula="1449 * ?f5 / 1883"/>
            <draw:equation draw:name="f22" draw:formula="458 * ?f4 / 677"/>
            <draw:equation draw:name="f23" draw:formula="964 * ?f5 / 1883"/>
            <draw:equation draw:name="f24" draw:formula="639 * ?f4 / 677"/>
            <draw:equation draw:name="f25" draw:formula="666 * ?f4 / 677"/>
            <draw:equation draw:name="f26" draw:formula="59 * ?f5 / 1883"/>
            <draw:equation draw:name="f27" draw:formula="49 * ?f5 / 1883"/>
            <draw:equation draw:name="f28" draw:formula="548 * ?f4 / 677"/>
            <draw:equation draw:name="f29" draw:formula="?f8 / ?f6"/>
            <draw:equation draw:name="f30" draw:formula="?f9 / ?f7"/>
            <draw:equation draw:name="f31" draw:formula="?f10 / ?f6"/>
            <draw:equation draw:name="f32" draw:formula="?f11 / ?f7"/>
            <draw:equation draw:name="f33" draw:formula="?f12 / ?f6"/>
            <draw:equation draw:name="f34" draw:formula="?f13 / ?f7"/>
            <draw:equation draw:name="f35" draw:formula="?f14 / ?f6"/>
            <draw:equation draw:name="f36" draw:formula="?f15 / ?f7"/>
            <draw:equation draw:name="f37" draw:formula="?f16 / ?f6"/>
            <draw:equation draw:name="f38" draw:formula="?f17 / ?f7"/>
            <draw:equation draw:name="f39" draw:formula="?f18 / ?f6"/>
            <draw:equation draw:name="f40" draw:formula="?f19 / ?f7"/>
            <draw:equation draw:name="f41" draw:formula="?f20 / ?f7"/>
            <draw:equation draw:name="f42" draw:formula="?f21 / ?f6"/>
            <draw:equation draw:name="f43" draw:formula="?f22 / ?f7"/>
            <draw:equation draw:name="f44" draw:formula="?f23 / ?f6"/>
            <draw:equation draw:name="f45" draw:formula="?f24 / ?f7"/>
            <draw:equation draw:name="f46" draw:formula="?f25 / ?f7"/>
            <draw:equation draw:name="f47" draw:formula="?f26 / ?f6"/>
            <draw:equation draw:name="f48" draw:formula="?f27 / ?f6"/>
            <draw:equation draw:name="f49" draw:formula="?f28 / ?f7"/>
            <draw:equation draw:name="f50" draw:formula="0 / ?f6"/>
            <draw:equation draw:name="f51" draw:formula="?f1 / ?f6"/>
            <draw:equation draw:name="f52" draw:formula="0 / ?f7"/>
            <draw:equation draw:name="f53" draw:formula="?f3 / ?f7"/>
          </draw:enhanced-geometry>
        </draw:custom-shape>
        <draw:custom-shape svg:x="5.7927in" svg:y="3.13257in" svg:width="3.87732in" svg:height="1.6857in" draw:id="id40" draw:style-name="a141" draw:name="Freeform 63">
          <svg:title/>
          <svg:desc/>
          <text:p text:style-name="a140" text:class-names="" text:cond-style-name=""><text:span text:style-name="a139" text:class-names=""/></text:p>
          <draw:enhanced-geometry xmlns:dr3d="urn:oasis:names:tc:opendocument:xmlns:dr3d:1.0" draw:type="non-primitive" svg:viewBox="0 0 2876 1226" draw:enhanced-path="M 53 779 C 1 724 0 741 62 788 124 835 283 1001 428 1062 573 1123 747 1142 931 1153 1115 1164 1331 1167 1534 1126 1737 1085 1969 1006 2147 907 2325 808 2486 672 2600 532 2714 392 2790 130 2833 65 2876 0 2868 93 2860 139 2852 185 2830 260 2787 340 2744 420 2707 515 2600 622 2493 729 2320 892 2146 985 1972 1078 1752 1142 1553 1181 1354 1220 1135 1226 949 1217 763 1208 571 1172 437 1126 303 1080 209 1001 145 943 81 885 72 813 53 779 Z N" draw:text-areas="?f68 ?f70 ?f69 ?f71" draw:glue-points="?f38 ?f39 ?f40 ?f41 ?f42 ?f43 ?f44 ?f45 ?f46 ?f47 ?f48 ?f49 ?f50 ?f51 ?f52 ?f53 ?f54 ?f55 ?f56 ?f57 ?f50 ?f58 ?f59 ?f60 ?f61 ?f62 ?f63 ?f64 ?f65 ?f47 ?f66 ?f67 ?f38 ?f39" draw:glue-point-leaving-directions="-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76"/>
            <draw:equation draw:name="f7" draw:formula="?f4 / 1226"/>
            <draw:equation draw:name="f8" draw:formula="53 * ?f5 / 2876"/>
            <draw:equation draw:name="f9" draw:formula="779 * ?f4 / 1226"/>
            <draw:equation draw:name="f10" draw:formula="62 * ?f5 / 2876"/>
            <draw:equation draw:name="f11" draw:formula="788 * ?f4 / 1226"/>
            <draw:equation draw:name="f12" draw:formula="428 * ?f5 / 2876"/>
            <draw:equation draw:name="f13" draw:formula="1062 * ?f4 / 1226"/>
            <draw:equation draw:name="f14" draw:formula="931 * ?f5 / 2876"/>
            <draw:equation draw:name="f15" draw:formula="1153 * ?f4 / 1226"/>
            <draw:equation draw:name="f16" draw:formula="1534 * ?f5 / 2876"/>
            <draw:equation draw:name="f17" draw:formula="1126 * ?f4 / 1226"/>
            <draw:equation draw:name="f18" draw:formula="2147 * ?f5 / 2876"/>
            <draw:equation draw:name="f19" draw:formula="907 * ?f4 / 1226"/>
            <draw:equation draw:name="f20" draw:formula="2600 * ?f5 / 2876"/>
            <draw:equation draw:name="f21" draw:formula="532 * ?f4 / 1226"/>
            <draw:equation draw:name="f22" draw:formula="2833 * ?f5 / 2876"/>
            <draw:equation draw:name="f23" draw:formula="65 * ?f4 / 1226"/>
            <draw:equation draw:name="f24" draw:formula="2860 * ?f5 / 2876"/>
            <draw:equation draw:name="f25" draw:formula="139 * ?f4 / 1226"/>
            <draw:equation draw:name="f26" draw:formula="2787 * ?f5 / 2876"/>
            <draw:equation draw:name="f27" draw:formula="340 * ?f4 / 1226"/>
            <draw:equation draw:name="f28" draw:formula="622 * ?f4 / 1226"/>
            <draw:equation draw:name="f29" draw:formula="2146 * ?f5 / 2876"/>
            <draw:equation draw:name="f30" draw:formula="985 * ?f4 / 1226"/>
            <draw:equation draw:name="f31" draw:formula="1553 * ?f5 / 2876"/>
            <draw:equation draw:name="f32" draw:formula="1181 * ?f4 / 1226"/>
            <draw:equation draw:name="f33" draw:formula="949 * ?f5 / 2876"/>
            <draw:equation draw:name="f34" draw:formula="1217 * ?f4 / 1226"/>
            <draw:equation draw:name="f35" draw:formula="437 * ?f5 / 2876"/>
            <draw:equation draw:name="f36" draw:formula="145 * ?f5 / 2876"/>
            <draw:equation draw:name="f37" draw:formula="943 * ?f4 / 1226"/>
            <draw:equation draw:name="f38" draw:formula="?f8 / ?f6"/>
            <draw:equation draw:name="f39" draw:formula="?f9 / ?f7"/>
            <draw:equation draw:name="f40" draw:formula="?f10 / ?f6"/>
            <draw:equation draw:name="f41" draw:formula="?f11 / ?f7"/>
            <draw:equation draw:name="f42" draw:formula="?f12 / ?f6"/>
            <draw:equation draw:name="f43" draw:formula="?f13 / ?f7"/>
            <draw:equation draw:name="f44" draw:formula="?f14 / ?f6"/>
            <draw:equation draw:name="f45" draw:formula="?f15 / ?f7"/>
            <draw:equation draw:name="f46" draw:formula="?f16 / ?f6"/>
            <draw:equation draw:name="f47" draw:formula="?f17 / ?f7"/>
            <draw:equation draw:name="f48" draw:formula="?f18 / ?f6"/>
            <draw:equation draw:name="f49" draw:formula="?f19 / ?f7"/>
            <draw:equation draw:name="f50" draw:formula="?f20 / ?f6"/>
            <draw:equation draw:name="f51" draw:formula="?f21 / ?f7"/>
            <draw:equation draw:name="f52" draw:formula="?f22 / ?f6"/>
            <draw:equation draw:name="f53" draw:formula="?f23 / ?f7"/>
            <draw:equation draw:name="f54" draw:formula="?f24 / ?f6"/>
            <draw:equation draw:name="f55" draw:formula="?f25 / ?f7"/>
            <draw:equation draw:name="f56" draw:formula="?f26 / ?f6"/>
            <draw:equation draw:name="f57" draw:formula="?f27 / ?f7"/>
            <draw:equation draw:name="f58" draw:formula="?f28 / ?f7"/>
            <draw:equation draw:name="f59" draw:formula="?f29 / ?f6"/>
            <draw:equation draw:name="f60" draw:formula="?f30 / ?f7"/>
            <draw:equation draw:name="f61" draw:formula="?f31 / ?f6"/>
            <draw:equation draw:name="f62" draw:formula="?f32 / ?f7"/>
            <draw:equation draw:name="f63" draw:formula="?f33 / ?f6"/>
            <draw:equation draw:name="f64" draw:formula="?f34 / ?f7"/>
            <draw:equation draw:name="f65" draw:formula="?f35 / ?f6"/>
            <draw:equation draw:name="f66" draw:formula="?f36 / ?f6"/>
            <draw:equation draw:name="f67" draw:formula="?f37 / ?f7"/>
            <draw:equation draw:name="f68" draw:formula="0 / ?f6"/>
            <draw:equation draw:name="f69" draw:formula="?f1 / ?f6"/>
            <draw:equation draw:name="f70" draw:formula="0 / ?f7"/>
            <draw:equation draw:name="f71" draw:formula="?f3 / ?f7"/>
          </draw:enhanced-geometry>
        </draw:custom-shape>
        <draw:custom-shape svg:x="6.65935in" svg:y="4.40414in" svg:width="2.94749in" svg:height="1.0829in" draw:id="id41" draw:style-name="a144" draw:name="Freeform 64">
          <svg:title/>
          <svg:desc/>
          <text:p text:style-name="a143" text:class-names="" text:cond-style-name=""><text:span text:style-name="a142" text:class-names=""/></text:p>
          <draw:enhanced-geometry xmlns:dr3d="urn:oasis:names:tc:opendocument:xmlns:dr3d:1.0" draw:type="non-primitive" svg:viewBox="0 0 2189 788" draw:enhanced-path="M 7 650 C 14 642 49 683 143 695 237 707 430 725 572 722 714 719 833 716 993 676 1153 636 1377 560 1532 484 1687 408 1820 298 1925 219 2030 140 2137 18 2163 9 2189 0 2125 112 2081 164 2037 216 1992 254 1898 320 1804 386 1657 489 1514 558 1371 627 1193 693 1039 731 885 769 748 784 591 786 434 788 195 764 98 741 1 718 0 658 7 650 Z N" draw:text-areas="?f60 ?f62 ?f61 ?f63" draw:glue-points="?f34 ?f35 ?f36 ?f37 ?f38 ?f39 ?f40 ?f41 ?f42 ?f43 ?f44 ?f45 ?f46 ?f47 ?f48 ?f49 ?f50 ?f51 ?f52 ?f53 ?f54 ?f55 ?f56 ?f57 ?f58 ?f59 ?f34 ?f35" draw:glue-point-leaving-directions="-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89"/>
            <draw:equation draw:name="f7" draw:formula="?f4 / 788"/>
            <draw:equation draw:name="f8" draw:formula="7 * ?f5 / 2189"/>
            <draw:equation draw:name="f9" draw:formula="650 * ?f4 / 788"/>
            <draw:equation draw:name="f10" draw:formula="143 * ?f5 / 2189"/>
            <draw:equation draw:name="f11" draw:formula="695 * ?f4 / 788"/>
            <draw:equation draw:name="f12" draw:formula="572 * ?f5 / 2189"/>
            <draw:equation draw:name="f13" draw:formula="722 * ?f4 / 788"/>
            <draw:equation draw:name="f14" draw:formula="993 * ?f5 / 2189"/>
            <draw:equation draw:name="f15" draw:formula="676 * ?f4 / 788"/>
            <draw:equation draw:name="f16" draw:formula="1532 * ?f5 / 2189"/>
            <draw:equation draw:name="f17" draw:formula="484 * ?f4 / 788"/>
            <draw:equation draw:name="f18" draw:formula="1925 * ?f5 / 2189"/>
            <draw:equation draw:name="f19" draw:formula="219 * ?f4 / 788"/>
            <draw:equation draw:name="f20" draw:formula="2163 * ?f5 / 2189"/>
            <draw:equation draw:name="f21" draw:formula="9 * ?f4 / 788"/>
            <draw:equation draw:name="f22" draw:formula="2081 * ?f5 / 2189"/>
            <draw:equation draw:name="f23" draw:formula="164 * ?f4 / 788"/>
            <draw:equation draw:name="f24" draw:formula="1898 * ?f5 / 2189"/>
            <draw:equation draw:name="f25" draw:formula="320 * ?f4 / 788"/>
            <draw:equation draw:name="f26" draw:formula="1514 * ?f5 / 2189"/>
            <draw:equation draw:name="f27" draw:formula="558 * ?f4 / 788"/>
            <draw:equation draw:name="f28" draw:formula="1039 * ?f5 / 2189"/>
            <draw:equation draw:name="f29" draw:formula="731 * ?f4 / 788"/>
            <draw:equation draw:name="f30" draw:formula="591 * ?f5 / 2189"/>
            <draw:equation draw:name="f31" draw:formula="786 * ?f4 / 788"/>
            <draw:equation draw:name="f32" draw:formula="98 * ?f5 / 2189"/>
            <draw:equation draw:name="f33" draw:formula="741 * ?f4 / 788"/>
            <draw:equation draw:name="f34" draw:formula="?f8 / ?f6"/>
            <draw:equation draw:name="f35" draw:formula="?f9 / ?f7"/>
            <draw:equation draw:name="f36" draw:formula="?f10 / ?f6"/>
            <draw:equation draw:name="f37" draw:formula="?f11 / ?f7"/>
            <draw:equation draw:name="f38" draw:formula="?f12 / ?f6"/>
            <draw:equation draw:name="f39" draw:formula="?f13 / ?f7"/>
            <draw:equation draw:name="f40" draw:formula="?f14 / ?f6"/>
            <draw:equation draw:name="f41" draw:formula="?f15 / ?f7"/>
            <draw:equation draw:name="f42" draw:formula="?f16 / ?f6"/>
            <draw:equation draw:name="f43" draw:formula="?f17 / ?f7"/>
            <draw:equation draw:name="f44" draw:formula="?f18 / ?f6"/>
            <draw:equation draw:name="f45" draw:formula="?f19 / ?f7"/>
            <draw:equation draw:name="f46" draw:formula="?f20 / ?f6"/>
            <draw:equation draw:name="f47" draw:formula="?f21 / ?f7"/>
            <draw:equation draw:name="f48" draw:formula="?f22 / ?f6"/>
            <draw:equation draw:name="f49" draw:formula="?f23 / ?f7"/>
            <draw:equation draw:name="f50" draw:formula="?f24 / ?f6"/>
            <draw:equation draw:name="f51" draw:formula="?f25 / ?f7"/>
            <draw:equation draw:name="f52" draw:formula="?f26 / ?f6"/>
            <draw:equation draw:name="f53" draw:formula="?f27 / ?f7"/>
            <draw:equation draw:name="f54" draw:formula="?f28 / ?f6"/>
            <draw:equation draw:name="f55" draw:formula="?f29 / ?f7"/>
            <draw:equation draw:name="f56" draw:formula="?f30 / ?f6"/>
            <draw:equation draw:name="f57" draw:formula="?f31 / ?f7"/>
            <draw:equation draw:name="f58" draw:formula="?f32 / ?f6"/>
            <draw:equation draw:name="f59" draw:formula="?f33 / ?f7"/>
            <draw:equation draw:name="f60" draw:formula="0 / ?f6"/>
            <draw:equation draw:name="f61" draw:formula="?f1 / ?f6"/>
            <draw:equation draw:name="f62" draw:formula="0 / ?f7"/>
            <draw:equation draw:name="f63" draw:formula="?f3 / ?f7"/>
          </draw:enhanced-geometry>
        </draw:custom-shape>
        <draw:custom-shape svg:x="7.75017in" svg:y="1.9285in" svg:width="1.91534in" svg:height="1.55686in" draw:id="id42" draw:style-name="a147" draw:name="Freeform 65">
          <svg:title/>
          <svg:desc/>
          <text:p text:style-name="a146" text:class-names="" text:cond-style-name=""><text:span text:style-name="a145" text:class-names=""/></text:p>
          <draw:enhanced-geometry xmlns:dr3d="urn:oasis:names:tc:opendocument:xmlns:dr3d:1.0" draw:type="non-primitive" svg:viewBox="0 0 1421 1134" draw:enhanced-path="M 287 273 L 287 318 253 336 259 294 223 318 214 384 154 396 121 423 85 423 79 387 46 387 46 420 13 426 15 454 60 454 151 454 105 545 46 561 C 30 571 16 588 10 603 4 618 0 639 7 654 L 49 693 46 753 76 762 85 795 46 792 16 822 121 837 196 801 166 975 82 1068 C 65 1093 49 1116 67 1125 85 1134 101 1124 118 1101 L 193 957 241 862 287 862 295 816 256 792 250 732 287 726 287 771 400 696 C 454 684 550 687 610 696 670 705 728 734 763 753 798 772 801 784 820 810 L 877 908 967 998 925 906 C 930 900 904 939 997 963 1090 987 1170 1000 1228 1011 L 1348 1029 1375 998 1300 960 1421 953 1336 785 C 1307 722 1273 630 1244 575 1166 463 1188 486 1162 456 L 1107 383 1007 227 924 154 860 99 709 0 664 0 730 81 695 91 634 24 520 15 493 51 469 93 436 153 430 189 706 186 712 234 628 291 634 342 574 399 565 363 505 366 C 481 359 448 339 423 318 L 355 243 283 234 287 318 N" draw:text-areas="?f156 ?f158 ?f157 ?f159" draw:glue-points="?f82 ?f83 ?f84 ?f85 ?f86 ?f87 ?f88 ?f89 ?f90 ?f91 ?f92 ?f93 ?f94 ?f95 ?f96 ?f95 ?f92 ?f97 ?f98 ?f99 ?f92 ?f100 ?f101 ?f102 ?f103 ?f104 ?f105 ?f106 ?f107 ?f108 ?f109 ?f110 ?f111 ?f112 ?f113 ?f114 ?f115 ?f116 ?f82 ?f117 ?f118 ?f119 ?f120 ?f121 ?f122 ?f123 ?f124 ?f125 ?f126 ?f127 ?f128 ?f129 ?f130 ?f131 ?f132 ?f133 ?f134 ?f135 ?f136 ?f137 ?f138 ?f139 ?f140 ?f141 ?f142 ?f143 ?f144 ?f145 ?f146 ?f147 ?f148 ?f149 ?f150 ?f151 ?f152 ?f153 ?f154 ?f83 ?f155 ?f149" draw:glue-point-leaving-directions="-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21"/>
            <draw:equation draw:name="f7" draw:formula="?f4 / 1134"/>
            <draw:equation draw:name="f8" draw:formula="287 * ?f5 / 1421"/>
            <draw:equation draw:name="f9" draw:formula="318 * ?f4 / 1134"/>
            <draw:equation draw:name="f10" draw:formula="259 * ?f5 / 1421"/>
            <draw:equation draw:name="f11" draw:formula="294 * ?f4 / 1134"/>
            <draw:equation draw:name="f12" draw:formula="214 * ?f5 / 1421"/>
            <draw:equation draw:name="f13" draw:formula="384 * ?f4 / 1134"/>
            <draw:equation draw:name="f14" draw:formula="121 * ?f5 / 1421"/>
            <draw:equation draw:name="f15" draw:formula="423 * ?f4 / 1134"/>
            <draw:equation draw:name="f16" draw:formula="79 * ?f5 / 1421"/>
            <draw:equation draw:name="f17" draw:formula="387 * ?f4 / 1134"/>
            <draw:equation draw:name="f18" draw:formula="46 * ?f5 / 1421"/>
            <draw:equation draw:name="f19" draw:formula="420 * ?f4 / 1134"/>
            <draw:equation draw:name="f20" draw:formula="15 * ?f5 / 1421"/>
            <draw:equation draw:name="f21" draw:formula="454 * ?f4 / 1134"/>
            <draw:equation draw:name="f22" draw:formula="151 * ?f5 / 1421"/>
            <draw:equation draw:name="f23" draw:formula="561 * ?f4 / 1134"/>
            <draw:equation draw:name="f24" draw:formula="7 * ?f5 / 1421"/>
            <draw:equation draw:name="f25" draw:formula="654 * ?f4 / 1134"/>
            <draw:equation draw:name="f26" draw:formula="753 * ?f4 / 1134"/>
            <draw:equation draw:name="f27" draw:formula="85 * ?f5 / 1421"/>
            <draw:equation draw:name="f28" draw:formula="795 * ?f4 / 1134"/>
            <draw:equation draw:name="f29" draw:formula="16 * ?f5 / 1421"/>
            <draw:equation draw:name="f30" draw:formula="822 * ?f4 / 1134"/>
            <draw:equation draw:name="f31" draw:formula="196 * ?f5 / 1421"/>
            <draw:equation draw:name="f32" draw:formula="801 * ?f4 / 1134"/>
            <draw:equation draw:name="f33" draw:formula="82 * ?f5 / 1421"/>
            <draw:equation draw:name="f34" draw:formula="1068 * ?f4 / 1134"/>
            <draw:equation draw:name="f35" draw:formula="118 * ?f5 / 1421"/>
            <draw:equation draw:name="f36" draw:formula="1101 * ?f4 / 1134"/>
            <draw:equation draw:name="f37" draw:formula="241 * ?f5 / 1421"/>
            <draw:equation draw:name="f38" draw:formula="862 * ?f4 / 1134"/>
            <draw:equation draw:name="f39" draw:formula="295 * ?f5 / 1421"/>
            <draw:equation draw:name="f40" draw:formula="816 * ?f4 / 1134"/>
            <draw:equation draw:name="f41" draw:formula="250 * ?f5 / 1421"/>
            <draw:equation draw:name="f42" draw:formula="732 * ?f4 / 1134"/>
            <draw:equation draw:name="f43" draw:formula="771 * ?f4 / 1134"/>
            <draw:equation draw:name="f44" draw:formula="610 * ?f5 / 1421"/>
            <draw:equation draw:name="f45" draw:formula="696 * ?f4 / 1134"/>
            <draw:equation draw:name="f46" draw:formula="820 * ?f5 / 1421"/>
            <draw:equation draw:name="f47" draw:formula="810 * ?f4 / 1134"/>
            <draw:equation draw:name="f48" draw:formula="967 * ?f5 / 1421"/>
            <draw:equation draw:name="f49" draw:formula="998 * ?f4 / 1134"/>
            <draw:equation draw:name="f50" draw:formula="997 * ?f5 / 1421"/>
            <draw:equation draw:name="f51" draw:formula="963 * ?f4 / 1134"/>
            <draw:equation draw:name="f52" draw:formula="1348 * ?f5 / 1421"/>
            <draw:equation draw:name="f53" draw:formula="1029 * ?f4 / 1134"/>
            <draw:equation draw:name="f54" draw:formula="1300 * ?f5 / 1421"/>
            <draw:equation draw:name="f55" draw:formula="960 * ?f4 / 1134"/>
            <draw:equation draw:name="f56" draw:formula="1336 * ?f5 / 1421"/>
            <draw:equation draw:name="f57" draw:formula="785 * ?f4 / 1134"/>
            <draw:equation draw:name="f58" draw:formula="1162 * ?f5 / 1421"/>
            <draw:equation draw:name="f59" draw:formula="456 * ?f4 / 1134"/>
            <draw:equation draw:name="f60" draw:formula="1007 * ?f5 / 1421"/>
            <draw:equation draw:name="f61" draw:formula="227 * ?f4 / 1134"/>
            <draw:equation draw:name="f62" draw:formula="860 * ?f5 / 1421"/>
            <draw:equation draw:name="f63" draw:formula="99 * ?f4 / 1134"/>
            <draw:equation draw:name="f64" draw:formula="664 * ?f5 / 1421"/>
            <draw:equation draw:name="f65" draw:formula="0 * ?f4 / 1134"/>
            <draw:equation draw:name="f66" draw:formula="695 * ?f5 / 1421"/>
            <draw:equation draw:name="f67" draw:formula="91 * ?f4 / 1134"/>
            <draw:equation draw:name="f68" draw:formula="520 * ?f5 / 1421"/>
            <draw:equation draw:name="f69" draw:formula="15 * ?f4 / 1134"/>
            <draw:equation draw:name="f70" draw:formula="469 * ?f5 / 1421"/>
            <draw:equation draw:name="f71" draw:formula="93 * ?f4 / 1134"/>
            <draw:equation draw:name="f72" draw:formula="430 * ?f5 / 1421"/>
            <draw:equation draw:name="f73" draw:formula="189 * ?f4 / 1134"/>
            <draw:equation draw:name="f74" draw:formula="712 * ?f5 / 1421"/>
            <draw:equation draw:name="f75" draw:formula="234 * ?f4 / 1134"/>
            <draw:equation draw:name="f76" draw:formula="634 * ?f5 / 1421"/>
            <draw:equation draw:name="f77" draw:formula="342 * ?f4 / 1134"/>
            <draw:equation draw:name="f78" draw:formula="565 * ?f5 / 1421"/>
            <draw:equation draw:name="f79" draw:formula="363 * ?f4 / 1134"/>
            <draw:equation draw:name="f80" draw:formula="423 * ?f5 / 1421"/>
            <draw:equation draw:name="f81" draw:formula="283 * ?f5 / 1421"/>
            <draw:equation draw:name="f82" draw:formula="?f8 / ?f6"/>
            <draw:equation draw:name="f83" draw:formula="?f9 / ?f7"/>
            <draw:equation draw:name="f84" draw:formula="?f10 / ?f6"/>
            <draw:equation draw:name="f85" draw:formula="?f11 / ?f7"/>
            <draw:equation draw:name="f86" draw:formula="?f12 / ?f6"/>
            <draw:equation draw:name="f87" draw:formula="?f13 / ?f7"/>
            <draw:equation draw:name="f88" draw:formula="?f14 / ?f6"/>
            <draw:equation draw:name="f89" draw:formula="?f15 / ?f7"/>
            <draw:equation draw:name="f90" draw:formula="?f16 / ?f6"/>
            <draw:equation draw:name="f91" draw:formula="?f17 / ?f7"/>
            <draw:equation draw:name="f92" draw:formula="?f18 / ?f6"/>
            <draw:equation draw:name="f93" draw:formula="?f19 / ?f7"/>
            <draw:equation draw:name="f94" draw:formula="?f20 / ?f6"/>
            <draw:equation draw:name="f95" draw:formula="?f21 / ?f7"/>
            <draw:equation draw:name="f96" draw:formula="?f22 / ?f6"/>
            <draw:equation draw:name="f97" draw:formula="?f23 / ?f7"/>
            <draw:equation draw:name="f98" draw:formula="?f24 / ?f6"/>
            <draw:equation draw:name="f99" draw:formula="?f25 / ?f7"/>
            <draw:equation draw:name="f100" draw:formula="?f26 / ?f7"/>
            <draw:equation draw:name="f101" draw:formula="?f27 / ?f6"/>
            <draw:equation draw:name="f102" draw:formula="?f28 / ?f7"/>
            <draw:equation draw:name="f103" draw:formula="?f29 / ?f6"/>
            <draw:equation draw:name="f104" draw:formula="?f30 / ?f7"/>
            <draw:equation draw:name="f105" draw:formula="?f31 / ?f6"/>
            <draw:equation draw:name="f106" draw:formula="?f32 / ?f7"/>
            <draw:equation draw:name="f107" draw:formula="?f33 / ?f6"/>
            <draw:equation draw:name="f108" draw:formula="?f34 / ?f7"/>
            <draw:equation draw:name="f109" draw:formula="?f35 / ?f6"/>
            <draw:equation draw:name="f110" draw:formula="?f36 / ?f7"/>
            <draw:equation draw:name="f111" draw:formula="?f37 / ?f6"/>
            <draw:equation draw:name="f112" draw:formula="?f38 / ?f7"/>
            <draw:equation draw:name="f113" draw:formula="?f39 / ?f6"/>
            <draw:equation draw:name="f114" draw:formula="?f40 / ?f7"/>
            <draw:equation draw:name="f115" draw:formula="?f41 / ?f6"/>
            <draw:equation draw:name="f116" draw:formula="?f42 / ?f7"/>
            <draw:equation draw:name="f117" draw:formula="?f43 / ?f7"/>
            <draw:equation draw:name="f118" draw:formula="?f44 / ?f6"/>
            <draw:equation draw:name="f119" draw:formula="?f45 / ?f7"/>
            <draw:equation draw:name="f120" draw:formula="?f46 / ?f6"/>
            <draw:equation draw:name="f121" draw:formula="?f47 / ?f7"/>
            <draw:equation draw:name="f122" draw:formula="?f48 / ?f6"/>
            <draw:equation draw:name="f123" draw:formula="?f49 / ?f7"/>
            <draw:equation draw:name="f124" draw:formula="?f50 / ?f6"/>
            <draw:equation draw:name="f125" draw:formula="?f51 / ?f7"/>
            <draw:equation draw:name="f126" draw:formula="?f52 / ?f6"/>
            <draw:equation draw:name="f127" draw:formula="?f53 / ?f7"/>
            <draw:equation draw:name="f128" draw:formula="?f54 / ?f6"/>
            <draw:equation draw:name="f129" draw:formula="?f55 / ?f7"/>
            <draw:equation draw:name="f130" draw:formula="?f56 / ?f6"/>
            <draw:equation draw:name="f131" draw:formula="?f57 / ?f7"/>
            <draw:equation draw:name="f132" draw:formula="?f58 / ?f6"/>
            <draw:equation draw:name="f133" draw:formula="?f59 / ?f7"/>
            <draw:equation draw:name="f134" draw:formula="?f60 / ?f6"/>
            <draw:equation draw:name="f135" draw:formula="?f61 / ?f7"/>
            <draw:equation draw:name="f136" draw:formula="?f62 / ?f6"/>
            <draw:equation draw:name="f137" draw:formula="?f63 / ?f7"/>
            <draw:equation draw:name="f138" draw:formula="?f64 / ?f6"/>
            <draw:equation draw:name="f139" draw:formula="?f65 / ?f7"/>
            <draw:equation draw:name="f140" draw:formula="?f66 / ?f6"/>
            <draw:equation draw:name="f141" draw:formula="?f67 / ?f7"/>
            <draw:equation draw:name="f142" draw:formula="?f68 / ?f6"/>
            <draw:equation draw:name="f143" draw:formula="?f69 / ?f7"/>
            <draw:equation draw:name="f144" draw:formula="?f70 / ?f6"/>
            <draw:equation draw:name="f145" draw:formula="?f71 / ?f7"/>
            <draw:equation draw:name="f146" draw:formula="?f72 / ?f6"/>
            <draw:equation draw:name="f147" draw:formula="?f73 / ?f7"/>
            <draw:equation draw:name="f148" draw:formula="?f74 / ?f6"/>
            <draw:equation draw:name="f149" draw:formula="?f75 / ?f7"/>
            <draw:equation draw:name="f150" draw:formula="?f76 / ?f6"/>
            <draw:equation draw:name="f151" draw:formula="?f77 / ?f7"/>
            <draw:equation draw:name="f152" draw:formula="?f78 / ?f6"/>
            <draw:equation draw:name="f153" draw:formula="?f79 / ?f7"/>
            <draw:equation draw:name="f154" draw:formula="?f80 / ?f6"/>
            <draw:equation draw:name="f155" draw:formula="?f81 / ?f6"/>
            <draw:equation draw:name="f156" draw:formula="0 / ?f6"/>
            <draw:equation draw:name="f157" draw:formula="?f1 / ?f6"/>
            <draw:equation draw:name="f158" draw:formula="0 / ?f7"/>
            <draw:equation draw:name="f159" draw:formula="?f3 / ?f7"/>
          </draw:enhanced-geometry>
        </draw:custom-shape>
        <draw:custom-shape svg:x="8.06614in" svg:y="1.94077in" svg:width="0.31446in" svg:height="0.28836in" draw:id="id43" draw:style-name="a150" draw:name="Freeform 66">
          <svg:title/>
          <svg:desc/>
          <text:p text:style-name="a149" text:class-names="" text:cond-style-name=""><text:span text:style-name="a148" text:class-names=""/></text:p>
          <draw:enhanced-geometry xmlns:dr3d="urn:oasis:names:tc:opendocument:xmlns:dr3d:1.0" draw:type="non-primitive" svg:viewBox="0 0 233 210" draw:enhanced-path="M 18 177 L 0 201 78 210 132 204 147 183 153 111 233 82 159 0 165 48 123 57 117 87 C 78 99 61 65 54 78 L 57 159 18 177 Z N" draw:text-areas="?f60 ?f62 ?f61 ?f63" draw:glue-points="?f34 ?f35 ?f36 ?f37 ?f38 ?f39 ?f40 ?f41 ?f42 ?f43 ?f44 ?f45 ?f46 ?f47 ?f48 ?f49 ?f50 ?f51 ?f52 ?f53 ?f54 ?f55 ?f56 ?f57 ?f58 ?f59 ?f34 ?f35" draw:glue-point-leaving-directions="-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3"/>
            <draw:equation draw:name="f7" draw:formula="?f4 / 210"/>
            <draw:equation draw:name="f8" draw:formula="18 * ?f5 / 233"/>
            <draw:equation draw:name="f9" draw:formula="177 * ?f4 / 210"/>
            <draw:equation draw:name="f10" draw:formula="0 * ?f5 / 233"/>
            <draw:equation draw:name="f11" draw:formula="201 * ?f4 / 210"/>
            <draw:equation draw:name="f12" draw:formula="78 * ?f5 / 233"/>
            <draw:equation draw:name="f13" draw:formula="210 * ?f4 / 210"/>
            <draw:equation draw:name="f14" draw:formula="132 * ?f5 / 233"/>
            <draw:equation draw:name="f15" draw:formula="204 * ?f4 / 210"/>
            <draw:equation draw:name="f16" draw:formula="147 * ?f5 / 233"/>
            <draw:equation draw:name="f17" draw:formula="183 * ?f4 / 210"/>
            <draw:equation draw:name="f18" draw:formula="153 * ?f5 / 233"/>
            <draw:equation draw:name="f19" draw:formula="111 * ?f4 / 210"/>
            <draw:equation draw:name="f20" draw:formula="233 * ?f5 / 233"/>
            <draw:equation draw:name="f21" draw:formula="82 * ?f4 / 210"/>
            <draw:equation draw:name="f22" draw:formula="159 * ?f5 / 233"/>
            <draw:equation draw:name="f23" draw:formula="0 * ?f4 / 210"/>
            <draw:equation draw:name="f24" draw:formula="165 * ?f5 / 233"/>
            <draw:equation draw:name="f25" draw:formula="48 * ?f4 / 210"/>
            <draw:equation draw:name="f26" draw:formula="123 * ?f5 / 233"/>
            <draw:equation draw:name="f27" draw:formula="57 * ?f4 / 210"/>
            <draw:equation draw:name="f28" draw:formula="117 * ?f5 / 233"/>
            <draw:equation draw:name="f29" draw:formula="87 * ?f4 / 210"/>
            <draw:equation draw:name="f30" draw:formula="54 * ?f5 / 233"/>
            <draw:equation draw:name="f31" draw:formula="78 * ?f4 / 210"/>
            <draw:equation draw:name="f32" draw:formula="57 * ?f5 / 233"/>
            <draw:equation draw:name="f33" draw:formula="159 * ?f4 / 210"/>
            <draw:equation draw:name="f34" draw:formula="?f8 / ?f6"/>
            <draw:equation draw:name="f35" draw:formula="?f9 / ?f7"/>
            <draw:equation draw:name="f36" draw:formula="?f10 / ?f6"/>
            <draw:equation draw:name="f37" draw:formula="?f11 / ?f7"/>
            <draw:equation draw:name="f38" draw:formula="?f12 / ?f6"/>
            <draw:equation draw:name="f39" draw:formula="?f13 / ?f7"/>
            <draw:equation draw:name="f40" draw:formula="?f14 / ?f6"/>
            <draw:equation draw:name="f41" draw:formula="?f15 / ?f7"/>
            <draw:equation draw:name="f42" draw:formula="?f16 / ?f6"/>
            <draw:equation draw:name="f43" draw:formula="?f17 / ?f7"/>
            <draw:equation draw:name="f44" draw:formula="?f18 / ?f6"/>
            <draw:equation draw:name="f45" draw:formula="?f19 / ?f7"/>
            <draw:equation draw:name="f46" draw:formula="?f20 / ?f6"/>
            <draw:equation draw:name="f47" draw:formula="?f21 / ?f7"/>
            <draw:equation draw:name="f48" draw:formula="?f22 / ?f6"/>
            <draw:equation draw:name="f49" draw:formula="?f23 / ?f7"/>
            <draw:equation draw:name="f50" draw:formula="?f24 / ?f6"/>
            <draw:equation draw:name="f51" draw:formula="?f25 / ?f7"/>
            <draw:equation draw:name="f52" draw:formula="?f26 / ?f6"/>
            <draw:equation draw:name="f53" draw:formula="?f27 / ?f7"/>
            <draw:equation draw:name="f54" draw:formula="?f28 / ?f6"/>
            <draw:equation draw:name="f55" draw:formula="?f29 / ?f7"/>
            <draw:equation draw:name="f56" draw:formula="?f30 / ?f6"/>
            <draw:equation draw:name="f57" draw:formula="?f31 / ?f7"/>
            <draw:equation draw:name="f58" draw:formula="?f32 / ?f6"/>
            <draw:equation draw:name="f59" draw:formula="?f33 / ?f7"/>
            <draw:equation draw:name="f60" draw:formula="0 / ?f6"/>
            <draw:equation draw:name="f61" draw:formula="?f1 / ?f6"/>
            <draw:equation draw:name="f62" draw:formula="0 / ?f7"/>
            <draw:equation draw:name="f63" draw:formula="?f3 / ?f7"/>
          </draw:enhanced-geometry>
        </draw:custom-shape>
        <draw:custom-shape svg:x="7.51696in" svg:y="1.86101in" svg:width="0.67857in" svg:height="0.53225in" draw:id="id44" draw:style-name="a153" draw:name="Freeform 67">
          <svg:title/>
          <svg:desc/>
          <text:p text:style-name="a152" text:class-names="" text:cond-style-name=""><text:span text:style-name="a151" text:class-names=""/></text:p>
          <draw:enhanced-geometry xmlns:dr3d="urn:oasis:names:tc:opendocument:xmlns:dr3d:1.0" draw:type="non-primitive" svg:viewBox="0 0 504 388" draw:enhanced-path="M 97 367 L 142 367 C 164 362 180 340 231 337 282 334 244 337 261 337 L 303 340 324 367 324 322 369 276 414 276 324 231 291 277 188 276 233 231 233 185 278 185 321 163 393 202 438 160 462 106 456 82 504 67 501 34 465 10 C 441 6 394 0 354 10 306 13 248 56 222 73 L 195 103 147 106 81 130 C 68 137 71 139 66 148 61 157 54 171 52 185 38 210 58 222 52 231 L 15 241 C 9 259 0 292 15 340 30 388 46 347 54 340 L 60 298 147 301 132 331 87 337 97 367 Z N" draw:text-areas="?f120 ?f122 ?f121 ?f123" draw:glue-points="?f64 ?f65 ?f66 ?f65 ?f67 ?f68 ?f69 ?f68 ?f70 ?f71 ?f72 ?f65 ?f72 ?f73 ?f74 ?f75 ?f76 ?f75 ?f72 ?f77 ?f78 ?f79 ?f80 ?f75 ?f81 ?f77 ?f81 ?f82 ?f83 ?f82 ?f84 ?f85 ?f86 ?f87 ?f88 ?f89 ?f90 ?f91 ?f92 ?f93 ?f94 ?f95 ?f96 ?f97 ?f98 ?f99 ?f100 ?f99 ?f101 ?f102 ?f103 ?f104 ?f105 ?f91 ?f106 ?f107 ?f108 ?f109 ?f110 ?f82 ?f110 ?f77 ?f111 ?f112 ?f111 ?f71 ?f113 ?f71 ?f114 ?f115 ?f105 ?f116 ?f117 ?f118 ?f119 ?f68 ?f64 ?f65" draw:glue-point-leaving-directions="-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04"/>
            <draw:equation draw:name="f7" draw:formula="?f4 / 388"/>
            <draw:equation draw:name="f8" draw:formula="97 * ?f5 / 504"/>
            <draw:equation draw:name="f9" draw:formula="367 * ?f4 / 388"/>
            <draw:equation draw:name="f10" draw:formula="142 * ?f5 / 504"/>
            <draw:equation draw:name="f11" draw:formula="231 * ?f5 / 504"/>
            <draw:equation draw:name="f12" draw:formula="337 * ?f4 / 388"/>
            <draw:equation draw:name="f13" draw:formula="261 * ?f5 / 504"/>
            <draw:equation draw:name="f14" draw:formula="303 * ?f5 / 504"/>
            <draw:equation draw:name="f15" draw:formula="340 * ?f4 / 388"/>
            <draw:equation draw:name="f16" draw:formula="324 * ?f5 / 504"/>
            <draw:equation draw:name="f17" draw:formula="322 * ?f4 / 388"/>
            <draw:equation draw:name="f18" draw:formula="369 * ?f5 / 504"/>
            <draw:equation draw:name="f19" draw:formula="276 * ?f4 / 388"/>
            <draw:equation draw:name="f20" draw:formula="414 * ?f5 / 504"/>
            <draw:equation draw:name="f21" draw:formula="231 * ?f4 / 388"/>
            <draw:equation draw:name="f22" draw:formula="291 * ?f5 / 504"/>
            <draw:equation draw:name="f23" draw:formula="277 * ?f4 / 388"/>
            <draw:equation draw:name="f24" draw:formula="188 * ?f5 / 504"/>
            <draw:equation draw:name="f25" draw:formula="233 * ?f5 / 504"/>
            <draw:equation draw:name="f26" draw:formula="185 * ?f4 / 388"/>
            <draw:equation draw:name="f27" draw:formula="278 * ?f5 / 504"/>
            <draw:equation draw:name="f28" draw:formula="321 * ?f5 / 504"/>
            <draw:equation draw:name="f29" draw:formula="163 * ?f4 / 388"/>
            <draw:equation draw:name="f30" draw:formula="393 * ?f5 / 504"/>
            <draw:equation draw:name="f31" draw:formula="202 * ?f4 / 388"/>
            <draw:equation draw:name="f32" draw:formula="438 * ?f5 / 504"/>
            <draw:equation draw:name="f33" draw:formula="160 * ?f4 / 388"/>
            <draw:equation draw:name="f34" draw:formula="462 * ?f5 / 504"/>
            <draw:equation draw:name="f35" draw:formula="106 * ?f4 / 388"/>
            <draw:equation draw:name="f36" draw:formula="456 * ?f5 / 504"/>
            <draw:equation draw:name="f37" draw:formula="82 * ?f4 / 388"/>
            <draw:equation draw:name="f38" draw:formula="504 * ?f5 / 504"/>
            <draw:equation draw:name="f39" draw:formula="67 * ?f4 / 388"/>
            <draw:equation draw:name="f40" draw:formula="501 * ?f5 / 504"/>
            <draw:equation draw:name="f41" draw:formula="34 * ?f4 / 388"/>
            <draw:equation draw:name="f42" draw:formula="465 * ?f5 / 504"/>
            <draw:equation draw:name="f43" draw:formula="10 * ?f4 / 388"/>
            <draw:equation draw:name="f44" draw:formula="354 * ?f5 / 504"/>
            <draw:equation draw:name="f45" draw:formula="222 * ?f5 / 504"/>
            <draw:equation draw:name="f46" draw:formula="73 * ?f4 / 388"/>
            <draw:equation draw:name="f47" draw:formula="195 * ?f5 / 504"/>
            <draw:equation draw:name="f48" draw:formula="103 * ?f4 / 388"/>
            <draw:equation draw:name="f49" draw:formula="147 * ?f5 / 504"/>
            <draw:equation draw:name="f50" draw:formula="81 * ?f5 / 504"/>
            <draw:equation draw:name="f51" draw:formula="130 * ?f4 / 388"/>
            <draw:equation draw:name="f52" draw:formula="66 * ?f5 / 504"/>
            <draw:equation draw:name="f53" draw:formula="148 * ?f4 / 388"/>
            <draw:equation draw:name="f54" draw:formula="52 * ?f5 / 504"/>
            <draw:equation draw:name="f55" draw:formula="15 * ?f5 / 504"/>
            <draw:equation draw:name="f56" draw:formula="241 * ?f4 / 388"/>
            <draw:equation draw:name="f57" draw:formula="54 * ?f5 / 504"/>
            <draw:equation draw:name="f58" draw:formula="60 * ?f5 / 504"/>
            <draw:equation draw:name="f59" draw:formula="298 * ?f4 / 388"/>
            <draw:equation draw:name="f60" draw:formula="301 * ?f4 / 388"/>
            <draw:equation draw:name="f61" draw:formula="132 * ?f5 / 504"/>
            <draw:equation draw:name="f62" draw:formula="331 * ?f4 / 388"/>
            <draw:equation draw:name="f63" draw:formula="87 * ?f5 / 504"/>
            <draw:equation draw:name="f64" draw:formula="?f8 / ?f6"/>
            <draw:equation draw:name="f65" draw:formula="?f9 / ?f7"/>
            <draw:equation draw:name="f66" draw:formula="?f10 / ?f6"/>
            <draw:equation draw:name="f67" draw:formula="?f11 / ?f6"/>
            <draw:equation draw:name="f68" draw:formula="?f12 / ?f7"/>
            <draw:equation draw:name="f69" draw:formula="?f13 / ?f6"/>
            <draw:equation draw:name="f70" draw:formula="?f14 / ?f6"/>
            <draw:equation draw:name="f71" draw:formula="?f15 / ?f7"/>
            <draw:equation draw:name="f72" draw:formula="?f16 / ?f6"/>
            <draw:equation draw:name="f73" draw:formula="?f17 / ?f7"/>
            <draw:equation draw:name="f74" draw:formula="?f18 / ?f6"/>
            <draw:equation draw:name="f75" draw:formula="?f19 / ?f7"/>
            <draw:equation draw:name="f76" draw:formula="?f20 / ?f6"/>
            <draw:equation draw:name="f77" draw:formula="?f21 / ?f7"/>
            <draw:equation draw:name="f78" draw:formula="?f22 / ?f6"/>
            <draw:equation draw:name="f79" draw:formula="?f23 / ?f7"/>
            <draw:equation draw:name="f80" draw:formula="?f24 / ?f6"/>
            <draw:equation draw:name="f81" draw:formula="?f25 / ?f6"/>
            <draw:equation draw:name="f82" draw:formula="?f26 / ?f7"/>
            <draw:equation draw:name="f83" draw:formula="?f27 / ?f6"/>
            <draw:equation draw:name="f84" draw:formula="?f28 / ?f6"/>
            <draw:equation draw:name="f85" draw:formula="?f29 / ?f7"/>
            <draw:equation draw:name="f86" draw:formula="?f30 / ?f6"/>
            <draw:equation draw:name="f87" draw:formula="?f31 / ?f7"/>
            <draw:equation draw:name="f88" draw:formula="?f32 / ?f6"/>
            <draw:equation draw:name="f89" draw:formula="?f33 / ?f7"/>
            <draw:equation draw:name="f90" draw:formula="?f34 / ?f6"/>
            <draw:equation draw:name="f91" draw:formula="?f35 / ?f7"/>
            <draw:equation draw:name="f92" draw:formula="?f36 / ?f6"/>
            <draw:equation draw:name="f93" draw:formula="?f37 / ?f7"/>
            <draw:equation draw:name="f94" draw:formula="?f38 / ?f6"/>
            <draw:equation draw:name="f95" draw:formula="?f39 / ?f7"/>
            <draw:equation draw:name="f96" draw:formula="?f40 / ?f6"/>
            <draw:equation draw:name="f97" draw:formula="?f41 / ?f7"/>
            <draw:equation draw:name="f98" draw:formula="?f42 / ?f6"/>
            <draw:equation draw:name="f99" draw:formula="?f43 / ?f7"/>
            <draw:equation draw:name="f100" draw:formula="?f44 / ?f6"/>
            <draw:equation draw:name="f101" draw:formula="?f45 / ?f6"/>
            <draw:equation draw:name="f102" draw:formula="?f46 / ?f7"/>
            <draw:equation draw:name="f103" draw:formula="?f47 / ?f6"/>
            <draw:equation draw:name="f104" draw:formula="?f48 / ?f7"/>
            <draw:equation draw:name="f105" draw:formula="?f49 / ?f6"/>
            <draw:equation draw:name="f106" draw:formula="?f50 / ?f6"/>
            <draw:equation draw:name="f107" draw:formula="?f51 / ?f7"/>
            <draw:equation draw:name="f108" draw:formula="?f52 / ?f6"/>
            <draw:equation draw:name="f109" draw:formula="?f53 / ?f7"/>
            <draw:equation draw:name="f110" draw:formula="?f54 / ?f6"/>
            <draw:equation draw:name="f111" draw:formula="?f55 / ?f6"/>
            <draw:equation draw:name="f112" draw:formula="?f56 / ?f7"/>
            <draw:equation draw:name="f113" draw:formula="?f57 / ?f6"/>
            <draw:equation draw:name="f114" draw:formula="?f58 / ?f6"/>
            <draw:equation draw:name="f115" draw:formula="?f59 / ?f7"/>
            <draw:equation draw:name="f116" draw:formula="?f60 / ?f7"/>
            <draw:equation draw:name="f117" draw:formula="?f61 / ?f6"/>
            <draw:equation draw:name="f118" draw:formula="?f62 / ?f7"/>
            <draw:equation draw:name="f119" draw:formula="?f63 / ?f6"/>
            <draw:equation draw:name="f120" draw:formula="0 / ?f6"/>
            <draw:equation draw:name="f121" draw:formula="?f1 / ?f6"/>
            <draw:equation draw:name="f122" draw:formula="0 / ?f7"/>
            <draw:equation draw:name="f123" draw:formula="?f3 / ?f7"/>
          </draw:enhanced-geometry>
        </draw:custom-shape>
        <draw:custom-shape svg:x="7.62981in" svg:y="1.73063in" svg:width="0.2618in" svg:height="0.23928in" draw:id="id45" draw:style-name="a156" draw:name="Freeform 68">
          <svg:title/>
          <svg:desc/>
          <text:p text:style-name="a155" text:class-names="" text:cond-style-name=""><text:span text:style-name="a154" text:class-names=""/></text:p>
          <draw:enhanced-geometry xmlns:dr3d="urn:oasis:names:tc:opendocument:xmlns:dr3d:1.0" draw:type="non-primitive" svg:viewBox="0 0 194 174" draw:enhanced-path="M 0 174 L 33 135 105 132 138 93 141 69 194 54 168 27 135 30 99 0 72 33 0 87 0 174 Z N" draw:text-areas="?f50 ?f52 ?f51 ?f53" draw:glue-points="?f29 ?f30 ?f31 ?f32 ?f33 ?f34 ?f35 ?f36 ?f37 ?f38 ?f39 ?f40 ?f41 ?f42 ?f43 ?f44 ?f45 ?f46 ?f47 ?f48 ?f29 ?f49 ?f29 ?f30" draw:glue-point-leaving-directions="-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94"/>
            <draw:equation draw:name="f7" draw:formula="?f4 / 174"/>
            <draw:equation draw:name="f8" draw:formula="0 * ?f5 / 194"/>
            <draw:equation draw:name="f9" draw:formula="174 * ?f4 / 174"/>
            <draw:equation draw:name="f10" draw:formula="33 * ?f5 / 194"/>
            <draw:equation draw:name="f11" draw:formula="135 * ?f4 / 174"/>
            <draw:equation draw:name="f12" draw:formula="105 * ?f5 / 194"/>
            <draw:equation draw:name="f13" draw:formula="132 * ?f4 / 174"/>
            <draw:equation draw:name="f14" draw:formula="138 * ?f5 / 194"/>
            <draw:equation draw:name="f15" draw:formula="93 * ?f4 / 174"/>
            <draw:equation draw:name="f16" draw:formula="141 * ?f5 / 194"/>
            <draw:equation draw:name="f17" draw:formula="69 * ?f4 / 174"/>
            <draw:equation draw:name="f18" draw:formula="194 * ?f5 / 194"/>
            <draw:equation draw:name="f19" draw:formula="54 * ?f4 / 174"/>
            <draw:equation draw:name="f20" draw:formula="168 * ?f5 / 194"/>
            <draw:equation draw:name="f21" draw:formula="27 * ?f4 / 174"/>
            <draw:equation draw:name="f22" draw:formula="135 * ?f5 / 194"/>
            <draw:equation draw:name="f23" draw:formula="30 * ?f4 / 174"/>
            <draw:equation draw:name="f24" draw:formula="99 * ?f5 / 194"/>
            <draw:equation draw:name="f25" draw:formula="0 * ?f4 / 174"/>
            <draw:equation draw:name="f26" draw:formula="72 * ?f5 / 194"/>
            <draw:equation draw:name="f27" draw:formula="33 * ?f4 / 174"/>
            <draw:equation draw:name="f28" draw:formula="87 * ?f4 / 174"/>
            <draw:equation draw:name="f29" draw:formula="?f8 / ?f6"/>
            <draw:equation draw:name="f30" draw:formula="?f9 / ?f7"/>
            <draw:equation draw:name="f31" draw:formula="?f10 / ?f6"/>
            <draw:equation draw:name="f32" draw:formula="?f11 / ?f7"/>
            <draw:equation draw:name="f33" draw:formula="?f12 / ?f6"/>
            <draw:equation draw:name="f34" draw:formula="?f13 / ?f7"/>
            <draw:equation draw:name="f35" draw:formula="?f14 / ?f6"/>
            <draw:equation draw:name="f36" draw:formula="?f15 / ?f7"/>
            <draw:equation draw:name="f37" draw:formula="?f16 / ?f6"/>
            <draw:equation draw:name="f38" draw:formula="?f17 / ?f7"/>
            <draw:equation draw:name="f39" draw:formula="?f18 / ?f6"/>
            <draw:equation draw:name="f40" draw:formula="?f19 / ?f7"/>
            <draw:equation draw:name="f41" draw:formula="?f20 / ?f6"/>
            <draw:equation draw:name="f42" draw:formula="?f21 / ?f7"/>
            <draw:equation draw:name="f43" draw:formula="?f22 / ?f6"/>
            <draw:equation draw:name="f44" draw:formula="?f23 / ?f7"/>
            <draw:equation draw:name="f45" draw:formula="?f24 / ?f6"/>
            <draw:equation draw:name="f46" draw:formula="?f25 / ?f7"/>
            <draw:equation draw:name="f47" draw:formula="?f26 / ?f6"/>
            <draw:equation draw:name="f48" draw:formula="?f27 / ?f7"/>
            <draw:equation draw:name="f49" draw:formula="?f28 / ?f7"/>
            <draw:equation draw:name="f50" draw:formula="0 / ?f6"/>
            <draw:equation draw:name="f51" draw:formula="?f1 / ?f6"/>
            <draw:equation draw:name="f52" draw:formula="0 / ?f7"/>
            <draw:equation draw:name="f53" draw:formula="?f3 / ?f7"/>
          </draw:enhanced-geometry>
        </draw:custom-shape>
        <draw:custom-shape svg:x="5.63021in" svg:y="1.74137in" svg:width="2.1967in" svg:height="2.74406in" draw:id="id46" draw:style-name="a159" draw:name="Freeform 69">
          <svg:title/>
          <svg:desc/>
          <text:p text:style-name="a158" text:class-names="" text:cond-style-name=""><text:span text:style-name="a157" text:class-names=""/></text:p>
          <draw:enhanced-geometry xmlns:dr3d="urn:oasis:names:tc:opendocument:xmlns:dr3d:1.0" draw:type="non-primitive" svg:viewBox="0 0 1630 1996" draw:enhanced-path="M 1125 0 L 1061 9 952 52 868 82 768 137 558 275 403 430 266 604 C 226 660 189 720 163 769 135 828 129 844 110 896 L 46 1079 10 1271 0 1445 19 1655 58 1735 73 1786 103 1777 145 1849 157 1957 190 1996 247 1993 214 1927 199 1834 250 1819 253 1705 277 1630 286 1591 379 1525 325 1627 385 1621 358 1666 C 359 1678 395 1678 394 1696 393 1714 359 1754 352 1777 345 1800 330 1841 352 1834 374 1827 464 1769 484 1732 L 475 1609 517 1558 526 1504 568 1570 754 1507 748 1438 823 1462 844 1513 799 1549 C 793 1567 793 1585 808 1624 823 1663 859 1649 868 1633 L 865 1528 922 1462 826 1417 763 1357 742 1300 652 1288 664 1255 670 1225 733 1222 769 1180 835 1090 958 1105 991 1153 1042 1155 1105 1090 1147 1156 1216 1132 1261 1153 1147 1360 1147 1492 1189 1492 1261 1411 1258 1327 1279 1294 1294 1243 1384 1219 1372 1162 1420 1135 1459 1117 1552 1120 1591 1063 1618 1042 1630 1024 1555 1036 1555 985 1483 958 1459 985 1330 889 1276 931 1177 913 1186 841 1033 748 970 763 970 724 1003 685 1039 676 1006 619 979 631 979 574 913 592 904 514 861 520 816 430 868 445 910 484 994 481 967 433 913 436 877 400 919 391 970 397 1033 334 1000 289 1048 277 1144 283 1129 247 1171 205 1174 136 1222 46 1180 13 1125 0 Z N" draw:text-areas="?f226 ?f228 ?f227 ?f229" draw:glue-points="?f117 ?f118 ?f119 ?f120 ?f121 ?f122 ?f123 ?f124 ?f125 ?f126 ?f127 ?f128 ?f129 ?f130 ?f131 ?f132 ?f133 ?f134 ?f135 ?f136 ?f137 ?f138 ?f139 ?f140 ?f141 ?f142 ?f143 ?f144 ?f145 ?f146 ?f147 ?f148 ?f149 ?f150 ?f151 ?f152 ?f153 ?f154 ?f155 ?f156 ?f157 ?f158 ?f159 ?f160 ?f119 ?f161 ?f162 ?f158 ?f163 ?f164 ?f165 ?f166 ?f167 ?f168 ?f169 ?f170 ?f171 ?f172 ?f173 ?f174 ?f175 ?f176 ?f177 ?f178 ?f175 ?f179 ?f177 ?f180 ?f181 ?f182 ?f183 ?f184 ?f185 ?f186 ?f187 ?f188 ?f189 ?f190 ?f191 ?f192 ?f193 ?f194 ?f195 ?f196 ?f197 ?f198 ?f199 ?f200 ?f201 ?f202 ?f203 ?f204 ?f205 ?f206 ?f207 ?f208 ?f209 ?f210 ?f119 ?f211 ?f212 ?f213 ?f207 ?f214 ?f215 ?f216 ?f199 ?f217 ?f218 ?f219 ?f220 ?f221 ?f222 ?f223 ?f224 ?f225" draw:glue-point-leaving-directions="-90, -90, -90, -90, -90, -90, -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30"/>
            <draw:equation draw:name="f7" draw:formula="?f4 / 1996"/>
            <draw:equation draw:name="f8" draw:formula="1061 * ?f5 / 1630"/>
            <draw:equation draw:name="f9" draw:formula="9 * ?f4 / 1996"/>
            <draw:equation draw:name="f10" draw:formula="868 * ?f5 / 1630"/>
            <draw:equation draw:name="f11" draw:formula="82 * ?f4 / 1996"/>
            <draw:equation draw:name="f12" draw:formula="558 * ?f5 / 1630"/>
            <draw:equation draw:name="f13" draw:formula="275 * ?f4 / 1996"/>
            <draw:equation draw:name="f14" draw:formula="266 * ?f5 / 1630"/>
            <draw:equation draw:name="f15" draw:formula="604 * ?f4 / 1996"/>
            <draw:equation draw:name="f16" draw:formula="110 * ?f5 / 1630"/>
            <draw:equation draw:name="f17" draw:formula="896 * ?f4 / 1996"/>
            <draw:equation draw:name="f18" draw:formula="10 * ?f5 / 1630"/>
            <draw:equation draw:name="f19" draw:formula="1271 * ?f4 / 1996"/>
            <draw:equation draw:name="f20" draw:formula="19 * ?f5 / 1630"/>
            <draw:equation draw:name="f21" draw:formula="1655 * ?f4 / 1996"/>
            <draw:equation draw:name="f22" draw:formula="73 * ?f5 / 1630"/>
            <draw:equation draw:name="f23" draw:formula="1786 * ?f4 / 1996"/>
            <draw:equation draw:name="f24" draw:formula="145 * ?f5 / 1630"/>
            <draw:equation draw:name="f25" draw:formula="1849 * ?f4 / 1996"/>
            <draw:equation draw:name="f26" draw:formula="190 * ?f5 / 1630"/>
            <draw:equation draw:name="f27" draw:formula="1996 * ?f4 / 1996"/>
            <draw:equation draw:name="f28" draw:formula="214 * ?f5 / 1630"/>
            <draw:equation draw:name="f29" draw:formula="1927 * ?f4 / 1996"/>
            <draw:equation draw:name="f30" draw:formula="250 * ?f5 / 1630"/>
            <draw:equation draw:name="f31" draw:formula="1819 * ?f4 / 1996"/>
            <draw:equation draw:name="f32" draw:formula="277 * ?f5 / 1630"/>
            <draw:equation draw:name="f33" draw:formula="1630 * ?f4 / 1996"/>
            <draw:equation draw:name="f34" draw:formula="379 * ?f5 / 1630"/>
            <draw:equation draw:name="f35" draw:formula="1525 * ?f4 / 1996"/>
            <draw:equation draw:name="f36" draw:formula="385 * ?f5 / 1630"/>
            <draw:equation draw:name="f37" draw:formula="1621 * ?f4 / 1996"/>
            <draw:equation draw:name="f38" draw:formula="394 * ?f5 / 1630"/>
            <draw:equation draw:name="f39" draw:formula="1696 * ?f4 / 1996"/>
            <draw:equation draw:name="f40" draw:formula="352 * ?f5 / 1630"/>
            <draw:equation draw:name="f41" draw:formula="1834 * ?f4 / 1996"/>
            <draw:equation draw:name="f42" draw:formula="475 * ?f5 / 1630"/>
            <draw:equation draw:name="f43" draw:formula="1609 * ?f4 / 1996"/>
            <draw:equation draw:name="f44" draw:formula="526 * ?f5 / 1630"/>
            <draw:equation draw:name="f45" draw:formula="1504 * ?f4 / 1996"/>
            <draw:equation draw:name="f46" draw:formula="754 * ?f5 / 1630"/>
            <draw:equation draw:name="f47" draw:formula="1507 * ?f4 / 1996"/>
            <draw:equation draw:name="f48" draw:formula="823 * ?f5 / 1630"/>
            <draw:equation draw:name="f49" draw:formula="1462 * ?f4 / 1996"/>
            <draw:equation draw:name="f50" draw:formula="799 * ?f5 / 1630"/>
            <draw:equation draw:name="f51" draw:formula="1549 * ?f4 / 1996"/>
            <draw:equation draw:name="f52" draw:formula="1633 * ?f4 / 1996"/>
            <draw:equation draw:name="f53" draw:formula="922 * ?f5 / 1630"/>
            <draw:equation draw:name="f54" draw:formula="763 * ?f5 / 1630"/>
            <draw:equation draw:name="f55" draw:formula="1357 * ?f4 / 1996"/>
            <draw:equation draw:name="f56" draw:formula="652 * ?f5 / 1630"/>
            <draw:equation draw:name="f57" draw:formula="1288 * ?f4 / 1996"/>
            <draw:equation draw:name="f58" draw:formula="670 * ?f5 / 1630"/>
            <draw:equation draw:name="f59" draw:formula="1225 * ?f4 / 1996"/>
            <draw:equation draw:name="f60" draw:formula="769 * ?f5 / 1630"/>
            <draw:equation draw:name="f61" draw:formula="1180 * ?f4 / 1996"/>
            <draw:equation draw:name="f62" draw:formula="958 * ?f5 / 1630"/>
            <draw:equation draw:name="f63" draw:formula="1105 * ?f4 / 1996"/>
            <draw:equation draw:name="f64" draw:formula="1042 * ?f5 / 1630"/>
            <draw:equation draw:name="f65" draw:formula="1155 * ?f4 / 1996"/>
            <draw:equation draw:name="f66" draw:formula="1147 * ?f5 / 1630"/>
            <draw:equation draw:name="f67" draw:formula="1156 * ?f4 / 1996"/>
            <draw:equation draw:name="f68" draw:formula="1261 * ?f5 / 1630"/>
            <draw:equation draw:name="f69" draw:formula="1153 * ?f4 / 1996"/>
            <draw:equation draw:name="f70" draw:formula="1492 * ?f4 / 1996"/>
            <draw:equation draw:name="f71" draw:formula="1411 * ?f4 / 1996"/>
            <draw:equation draw:name="f72" draw:formula="1279 * ?f5 / 1630"/>
            <draw:equation draw:name="f73" draw:formula="1294 * ?f4 / 1996"/>
            <draw:equation draw:name="f74" draw:formula="1384 * ?f5 / 1630"/>
            <draw:equation draw:name="f75" draw:formula="1219 * ?f4 / 1996"/>
            <draw:equation draw:name="f76" draw:formula="1420 * ?f5 / 1630"/>
            <draw:equation draw:name="f77" draw:formula="1135 * ?f4 / 1996"/>
            <draw:equation draw:name="f78" draw:formula="1552 * ?f5 / 1630"/>
            <draw:equation draw:name="f79" draw:formula="1120 * ?f4 / 1996"/>
            <draw:equation draw:name="f80" draw:formula="1618 * ?f5 / 1630"/>
            <draw:equation draw:name="f81" draw:formula="1042 * ?f4 / 1996"/>
            <draw:equation draw:name="f82" draw:formula="1555 * ?f5 / 1630"/>
            <draw:equation draw:name="f83" draw:formula="1036 * ?f4 / 1996"/>
            <draw:equation draw:name="f84" draw:formula="1483 * ?f5 / 1630"/>
            <draw:equation draw:name="f85" draw:formula="958 * ?f4 / 1996"/>
            <draw:equation draw:name="f86" draw:formula="1330 * ?f5 / 1630"/>
            <draw:equation draw:name="f87" draw:formula="889 * ?f4 / 1996"/>
            <draw:equation draw:name="f88" draw:formula="1177 * ?f5 / 1630"/>
            <draw:equation draw:name="f89" draw:formula="913 * ?f4 / 1996"/>
            <draw:equation draw:name="f90" draw:formula="1033 * ?f5 / 1630"/>
            <draw:equation draw:name="f91" draw:formula="748 * ?f4 / 1996"/>
            <draw:equation draw:name="f92" draw:formula="970 * ?f5 / 1630"/>
            <draw:equation draw:name="f93" draw:formula="724 * ?f4 / 1996"/>
            <draw:equation draw:name="f94" draw:formula="1039 * ?f5 / 1630"/>
            <draw:equation draw:name="f95" draw:formula="676 * ?f4 / 1996"/>
            <draw:equation draw:name="f96" draw:formula="979 * ?f5 / 1630"/>
            <draw:equation draw:name="f97" draw:formula="631 * ?f4 / 1996"/>
            <draw:equation draw:name="f98" draw:formula="913 * ?f5 / 1630"/>
            <draw:equation draw:name="f99" draw:formula="592 * ?f4 / 1996"/>
            <draw:equation draw:name="f100" draw:formula="861 * ?f5 / 1630"/>
            <draw:equation draw:name="f101" draw:formula="520 * ?f4 / 1996"/>
            <draw:equation draw:name="f102" draw:formula="445 * ?f4 / 1996"/>
            <draw:equation draw:name="f103" draw:formula="994 * ?f5 / 1630"/>
            <draw:equation draw:name="f104" draw:formula="481 * ?f4 / 1996"/>
            <draw:equation draw:name="f105" draw:formula="436 * ?f4 / 1996"/>
            <draw:equation draw:name="f106" draw:formula="919 * ?f5 / 1630"/>
            <draw:equation draw:name="f107" draw:formula="391 * ?f4 / 1996"/>
            <draw:equation draw:name="f108" draw:formula="334 * ?f4 / 1996"/>
            <draw:equation draw:name="f109" draw:formula="1048 * ?f5 / 1630"/>
            <draw:equation draw:name="f110" draw:formula="277 * ?f4 / 1996"/>
            <draw:equation draw:name="f111" draw:formula="1129 * ?f5 / 1630"/>
            <draw:equation draw:name="f112" draw:formula="247 * ?f4 / 1996"/>
            <draw:equation draw:name="f113" draw:formula="1174 * ?f5 / 1630"/>
            <draw:equation draw:name="f114" draw:formula="136 * ?f4 / 1996"/>
            <draw:equation draw:name="f115" draw:formula="1180 * ?f5 / 1630"/>
            <draw:equation draw:name="f116" draw:formula="13 * ?f4 / 1996"/>
            <draw:equation draw:name="f117" draw:formula="?f8 / ?f6"/>
            <draw:equation draw:name="f118" draw:formula="?f9 / ?f7"/>
            <draw:equation draw:name="f119" draw:formula="?f10 / ?f6"/>
            <draw:equation draw:name="f120" draw:formula="?f11 / ?f7"/>
            <draw:equation draw:name="f121" draw:formula="?f12 / ?f6"/>
            <draw:equation draw:name="f122" draw:formula="?f13 / ?f7"/>
            <draw:equation draw:name="f123" draw:formula="?f14 / ?f6"/>
            <draw:equation draw:name="f124" draw:formula="?f15 / ?f7"/>
            <draw:equation draw:name="f125" draw:formula="?f16 / ?f6"/>
            <draw:equation draw:name="f126" draw:formula="?f17 / ?f7"/>
            <draw:equation draw:name="f127" draw:formula="?f18 / ?f6"/>
            <draw:equation draw:name="f128" draw:formula="?f19 / ?f7"/>
            <draw:equation draw:name="f129" draw:formula="?f20 / ?f6"/>
            <draw:equation draw:name="f130" draw:formula="?f21 / ?f7"/>
            <draw:equation draw:name="f131" draw:formula="?f22 / ?f6"/>
            <draw:equation draw:name="f132" draw:formula="?f23 / ?f7"/>
            <draw:equation draw:name="f133" draw:formula="?f24 / ?f6"/>
            <draw:equation draw:name="f134" draw:formula="?f25 / ?f7"/>
            <draw:equation draw:name="f135" draw:formula="?f26 / ?f6"/>
            <draw:equation draw:name="f136" draw:formula="?f27 / ?f7"/>
            <draw:equation draw:name="f137" draw:formula="?f28 / ?f6"/>
            <draw:equation draw:name="f138" draw:formula="?f29 / ?f7"/>
            <draw:equation draw:name="f139" draw:formula="?f30 / ?f6"/>
            <draw:equation draw:name="f140" draw:formula="?f31 / ?f7"/>
            <draw:equation draw:name="f141" draw:formula="?f32 / ?f6"/>
            <draw:equation draw:name="f142" draw:formula="?f33 / ?f7"/>
            <draw:equation draw:name="f143" draw:formula="?f34 / ?f6"/>
            <draw:equation draw:name="f144" draw:formula="?f35 / ?f7"/>
            <draw:equation draw:name="f145" draw:formula="?f36 / ?f6"/>
            <draw:equation draw:name="f146" draw:formula="?f37 / ?f7"/>
            <draw:equation draw:name="f147" draw:formula="?f38 / ?f6"/>
            <draw:equation draw:name="f148" draw:formula="?f39 / ?f7"/>
            <draw:equation draw:name="f149" draw:formula="?f40 / ?f6"/>
            <draw:equation draw:name="f150" draw:formula="?f41 / ?f7"/>
            <draw:equation draw:name="f151" draw:formula="?f42 / ?f6"/>
            <draw:equation draw:name="f152" draw:formula="?f43 / ?f7"/>
            <draw:equation draw:name="f153" draw:formula="?f44 / ?f6"/>
            <draw:equation draw:name="f154" draw:formula="?f45 / ?f7"/>
            <draw:equation draw:name="f155" draw:formula="?f46 / ?f6"/>
            <draw:equation draw:name="f156" draw:formula="?f47 / ?f7"/>
            <draw:equation draw:name="f157" draw:formula="?f48 / ?f6"/>
            <draw:equation draw:name="f158" draw:formula="?f49 / ?f7"/>
            <draw:equation draw:name="f159" draw:formula="?f50 / ?f6"/>
            <draw:equation draw:name="f160" draw:formula="?f51 / ?f7"/>
            <draw:equation draw:name="f161" draw:formula="?f52 / ?f7"/>
            <draw:equation draw:name="f162" draw:formula="?f53 / ?f6"/>
            <draw:equation draw:name="f163" draw:formula="?f54 / ?f6"/>
            <draw:equation draw:name="f164" draw:formula="?f55 / ?f7"/>
            <draw:equation draw:name="f165" draw:formula="?f56 / ?f6"/>
            <draw:equation draw:name="f166" draw:formula="?f57 / ?f7"/>
            <draw:equation draw:name="f167" draw:formula="?f58 / ?f6"/>
            <draw:equation draw:name="f168" draw:formula="?f59 / ?f7"/>
            <draw:equation draw:name="f169" draw:formula="?f60 / ?f6"/>
            <draw:equation draw:name="f170" draw:formula="?f61 / ?f7"/>
            <draw:equation draw:name="f171" draw:formula="?f62 / ?f6"/>
            <draw:equation draw:name="f172" draw:formula="?f63 / ?f7"/>
            <draw:equation draw:name="f173" draw:formula="?f64 / ?f6"/>
            <draw:equation draw:name="f174" draw:formula="?f65 / ?f7"/>
            <draw:equation draw:name="f175" draw:formula="?f66 / ?f6"/>
            <draw:equation draw:name="f176" draw:formula="?f67 / ?f7"/>
            <draw:equation draw:name="f177" draw:formula="?f68 / ?f6"/>
            <draw:equation draw:name="f178" draw:formula="?f69 / ?f7"/>
            <draw:equation draw:name="f179" draw:formula="?f70 / ?f7"/>
            <draw:equation draw:name="f180" draw:formula="?f71 / ?f7"/>
            <draw:equation draw:name="f181" draw:formula="?f72 / ?f6"/>
            <draw:equation draw:name="f182" draw:formula="?f73 / ?f7"/>
            <draw:equation draw:name="f183" draw:formula="?f74 / ?f6"/>
            <draw:equation draw:name="f184" draw:formula="?f75 / ?f7"/>
            <draw:equation draw:name="f185" draw:formula="?f76 / ?f6"/>
            <draw:equation draw:name="f186" draw:formula="?f77 / ?f7"/>
            <draw:equation draw:name="f187" draw:formula="?f78 / ?f6"/>
            <draw:equation draw:name="f188" draw:formula="?f79 / ?f7"/>
            <draw:equation draw:name="f189" draw:formula="?f80 / ?f6"/>
            <draw:equation draw:name="f190" draw:formula="?f81 / ?f7"/>
            <draw:equation draw:name="f191" draw:formula="?f82 / ?f6"/>
            <draw:equation draw:name="f192" draw:formula="?f83 / ?f7"/>
            <draw:equation draw:name="f193" draw:formula="?f84 / ?f6"/>
            <draw:equation draw:name="f194" draw:formula="?f85 / ?f7"/>
            <draw:equation draw:name="f195" draw:formula="?f86 / ?f6"/>
            <draw:equation draw:name="f196" draw:formula="?f87 / ?f7"/>
            <draw:equation draw:name="f197" draw:formula="?f88 / ?f6"/>
            <draw:equation draw:name="f198" draw:formula="?f89 / ?f7"/>
            <draw:equation draw:name="f199" draw:formula="?f90 / ?f6"/>
            <draw:equation draw:name="f200" draw:formula="?f91 / ?f7"/>
            <draw:equation draw:name="f201" draw:formula="?f92 / ?f6"/>
            <draw:equation draw:name="f202" draw:formula="?f93 / ?f7"/>
            <draw:equation draw:name="f203" draw:formula="?f94 / ?f6"/>
            <draw:equation draw:name="f204" draw:formula="?f95 / ?f7"/>
            <draw:equation draw:name="f205" draw:formula="?f96 / ?f6"/>
            <draw:equation draw:name="f206" draw:formula="?f97 / ?f7"/>
            <draw:equation draw:name="f207" draw:formula="?f98 / ?f6"/>
            <draw:equation draw:name="f208" draw:formula="?f99 / ?f7"/>
            <draw:equation draw:name="f209" draw:formula="?f100 / ?f6"/>
            <draw:equation draw:name="f210" draw:formula="?f101 / ?f7"/>
            <draw:equation draw:name="f211" draw:formula="?f102 / ?f7"/>
            <draw:equation draw:name="f212" draw:formula="?f103 / ?f6"/>
            <draw:equation draw:name="f213" draw:formula="?f104 / ?f7"/>
            <draw:equation draw:name="f214" draw:formula="?f105 / ?f7"/>
            <draw:equation draw:name="f215" draw:formula="?f106 / ?f6"/>
            <draw:equation draw:name="f216" draw:formula="?f107 / ?f7"/>
            <draw:equation draw:name="f217" draw:formula="?f108 / ?f7"/>
            <draw:equation draw:name="f218" draw:formula="?f109 / ?f6"/>
            <draw:equation draw:name="f219" draw:formula="?f110 / ?f7"/>
            <draw:equation draw:name="f220" draw:formula="?f111 / ?f6"/>
            <draw:equation draw:name="f221" draw:formula="?f112 / ?f7"/>
            <draw:equation draw:name="f222" draw:formula="?f113 / ?f6"/>
            <draw:equation draw:name="f223" draw:formula="?f114 / ?f7"/>
            <draw:equation draw:name="f224" draw:formula="?f115 / ?f6"/>
            <draw:equation draw:name="f225" draw:formula="?f116 / ?f7"/>
            <draw:equation draw:name="f226" draw:formula="0 / ?f6"/>
            <draw:equation draw:name="f227" draw:formula="?f1 / ?f6"/>
            <draw:equation draw:name="f228" draw:formula="0 / ?f7"/>
            <draw:equation draw:name="f229" draw:formula="?f3 / ?f7"/>
          </draw:enhanced-geometry>
        </draw:custom-shape>
        <draw:custom-shape svg:x="7.0716in" svg:y="5.26616in" svg:width="0.60184in" svg:height="0.45249in" draw:id="id47" draw:style-name="a162" draw:name="Freeform 70">
          <svg:title/>
          <svg:desc/>
          <text:p text:style-name="a161" text:class-names="" text:cond-style-name=""><text:span text:style-name="a160" text:class-names=""/></text:p>
          <draw:enhanced-geometry xmlns:dr3d="urn:oasis:names:tc:opendocument:xmlns:dr3d:1.0" draw:type="non-primitive" svg:viewBox="0 0 446 329" draw:enhanced-path="M 0 162 L 0 258 109 295 183 309 240 318 318 327 414 324 C 432 319 446 329 427 295 408 261 389 265 382 250 L 382 204 309 159 C 298 140 333 144 315 90 297 36 266 53 255 57 L 246 114 204 84 168 99 180 48 C 171 38 135 0 111 36 87 72 104 89 109 114 L 144 186 75 195 36 162 0 162 Z N" draw:text-areas="?f84 ?f86 ?f85 ?f87" draw:glue-points="?f46 ?f47 ?f46 ?f48 ?f49 ?f50 ?f51 ?f52 ?f53 ?f54 ?f55 ?f56 ?f57 ?f58 ?f59 ?f50 ?f60 ?f61 ?f60 ?f62 ?f63 ?f64 ?f65 ?f66 ?f67 ?f68 ?f69 ?f70 ?f71 ?f72 ?f73 ?f74 ?f75 ?f76 ?f77 ?f78 ?f49 ?f70 ?f79 ?f80 ?f81 ?f82 ?f83 ?f47 ?f46 ?f47" draw:glue-point-leaving-directions="-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6"/>
            <draw:equation draw:name="f7" draw:formula="?f4 / 329"/>
            <draw:equation draw:name="f8" draw:formula="0 * ?f5 / 446"/>
            <draw:equation draw:name="f9" draw:formula="162 * ?f4 / 329"/>
            <draw:equation draw:name="f10" draw:formula="258 * ?f4 / 329"/>
            <draw:equation draw:name="f11" draw:formula="109 * ?f5 / 446"/>
            <draw:equation draw:name="f12" draw:formula="295 * ?f4 / 329"/>
            <draw:equation draw:name="f13" draw:formula="183 * ?f5 / 446"/>
            <draw:equation draw:name="f14" draw:formula="309 * ?f4 / 329"/>
            <draw:equation draw:name="f15" draw:formula="240 * ?f5 / 446"/>
            <draw:equation draw:name="f16" draw:formula="318 * ?f4 / 329"/>
            <draw:equation draw:name="f17" draw:formula="318 * ?f5 / 446"/>
            <draw:equation draw:name="f18" draw:formula="327 * ?f4 / 329"/>
            <draw:equation draw:name="f19" draw:formula="414 * ?f5 / 446"/>
            <draw:equation draw:name="f20" draw:formula="324 * ?f4 / 329"/>
            <draw:equation draw:name="f21" draw:formula="427 * ?f5 / 446"/>
            <draw:equation draw:name="f22" draw:formula="382 * ?f5 / 446"/>
            <draw:equation draw:name="f23" draw:formula="250 * ?f4 / 329"/>
            <draw:equation draw:name="f24" draw:formula="204 * ?f4 / 329"/>
            <draw:equation draw:name="f25" draw:formula="309 * ?f5 / 446"/>
            <draw:equation draw:name="f26" draw:formula="159 * ?f4 / 329"/>
            <draw:equation draw:name="f27" draw:formula="315 * ?f5 / 446"/>
            <draw:equation draw:name="f28" draw:formula="90 * ?f4 / 329"/>
            <draw:equation draw:name="f29" draw:formula="255 * ?f5 / 446"/>
            <draw:equation draw:name="f30" draw:formula="57 * ?f4 / 329"/>
            <draw:equation draw:name="f31" draw:formula="246 * ?f5 / 446"/>
            <draw:equation draw:name="f32" draw:formula="114 * ?f4 / 329"/>
            <draw:equation draw:name="f33" draw:formula="204 * ?f5 / 446"/>
            <draw:equation draw:name="f34" draw:formula="84 * ?f4 / 329"/>
            <draw:equation draw:name="f35" draw:formula="168 * ?f5 / 446"/>
            <draw:equation draw:name="f36" draw:formula="99 * ?f4 / 329"/>
            <draw:equation draw:name="f37" draw:formula="180 * ?f5 / 446"/>
            <draw:equation draw:name="f38" draw:formula="48 * ?f4 / 329"/>
            <draw:equation draw:name="f39" draw:formula="111 * ?f5 / 446"/>
            <draw:equation draw:name="f40" draw:formula="36 * ?f4 / 329"/>
            <draw:equation draw:name="f41" draw:formula="144 * ?f5 / 446"/>
            <draw:equation draw:name="f42" draw:formula="186 * ?f4 / 329"/>
            <draw:equation draw:name="f43" draw:formula="75 * ?f5 / 446"/>
            <draw:equation draw:name="f44" draw:formula="195 * ?f4 / 329"/>
            <draw:equation draw:name="f45" draw:formula="36 * ?f5 / 446"/>
            <draw:equation draw:name="f46" draw:formula="?f8 / ?f6"/>
            <draw:equation draw:name="f47" draw:formula="?f9 / ?f7"/>
            <draw:equation draw:name="f48" draw:formula="?f10 / ?f7"/>
            <draw:equation draw:name="f49" draw:formula="?f11 / ?f6"/>
            <draw:equation draw:name="f50" draw:formula="?f12 / ?f7"/>
            <draw:equation draw:name="f51" draw:formula="?f13 / ?f6"/>
            <draw:equation draw:name="f52" draw:formula="?f14 / ?f7"/>
            <draw:equation draw:name="f53" draw:formula="?f15 / ?f6"/>
            <draw:equation draw:name="f54" draw:formula="?f16 / ?f7"/>
            <draw:equation draw:name="f55" draw:formula="?f17 / ?f6"/>
            <draw:equation draw:name="f56" draw:formula="?f18 / ?f7"/>
            <draw:equation draw:name="f57" draw:formula="?f19 / ?f6"/>
            <draw:equation draw:name="f58" draw:formula="?f20 / ?f7"/>
            <draw:equation draw:name="f59" draw:formula="?f21 / ?f6"/>
            <draw:equation draw:name="f60" draw:formula="?f22 / ?f6"/>
            <draw:equation draw:name="f61" draw:formula="?f23 / ?f7"/>
            <draw:equation draw:name="f62" draw:formula="?f24 / ?f7"/>
            <draw:equation draw:name="f63" draw:formula="?f25 / ?f6"/>
            <draw:equation draw:name="f64" draw:formula="?f26 / ?f7"/>
            <draw:equation draw:name="f65" draw:formula="?f27 / ?f6"/>
            <draw:equation draw:name="f66" draw:formula="?f28 / ?f7"/>
            <draw:equation draw:name="f67" draw:formula="?f29 / ?f6"/>
            <draw:equation draw:name="f68" draw:formula="?f30 / ?f7"/>
            <draw:equation draw:name="f69" draw:formula="?f31 / ?f6"/>
            <draw:equation draw:name="f70" draw:formula="?f32 / ?f7"/>
            <draw:equation draw:name="f71" draw:formula="?f33 / ?f6"/>
            <draw:equation draw:name="f72" draw:formula="?f34 / ?f7"/>
            <draw:equation draw:name="f73" draw:formula="?f35 / ?f6"/>
            <draw:equation draw:name="f74" draw:formula="?f36 / ?f7"/>
            <draw:equation draw:name="f75" draw:formula="?f37 / ?f6"/>
            <draw:equation draw:name="f76" draw:formula="?f38 / ?f7"/>
            <draw:equation draw:name="f77" draw:formula="?f39 / ?f6"/>
            <draw:equation draw:name="f78" draw:formula="?f40 / ?f7"/>
            <draw:equation draw:name="f79" draw:formula="?f41 / ?f6"/>
            <draw:equation draw:name="f80" draw:formula="?f42 / ?f7"/>
            <draw:equation draw:name="f81" draw:formula="?f43 / ?f6"/>
            <draw:equation draw:name="f82" draw:formula="?f44 / ?f7"/>
            <draw:equation draw:name="f83" draw:formula="?f45 / ?f6"/>
            <draw:equation draw:name="f84" draw:formula="0 / ?f6"/>
            <draw:equation draw:name="f85" draw:formula="?f1 / ?f6"/>
            <draw:equation draw:name="f86" draw:formula="0 / ?f7"/>
            <draw:equation draw:name="f87" draw:formula="?f3 / ?f7"/>
          </draw:enhanced-geometry>
        </draw:custom-shape>
        <draw:custom-shape svg:x="6.93017in" svg:y="5.13885in" svg:width="0.59431in" svg:height="0.20094in" draw:id="id48" draw:style-name="a165" draw:name="Freeform 71">
          <svg:title/>
          <svg:desc/>
          <text:p text:style-name="a164" text:class-names="" text:cond-style-name=""><text:span text:style-name="a163" text:class-names=""/></text:p>
          <draw:enhanced-geometry xmlns:dr3d="urn:oasis:names:tc:opendocument:xmlns:dr3d:1.0" draw:type="non-primitive" svg:viewBox="0 0 441 146" draw:enhanced-path="M 6 78 C 0 90 33 136 60 141 87 146 143 123 169 110 L 216 66 260 110 303 99 351 110 351 64 384 30 C 392 29 363 66 402 60 441 54 433 28 429 18 L 378 0 305 64 237 12 192 54 144 75 129 84 108 78 C 97 73 99 60 60 54 21 48 17 73 6 78 Z N" draw:text-areas="?f70 ?f72 ?f71 ?f73" draw:glue-points="?f39 ?f40 ?f41 ?f42 ?f43 ?f44 ?f45 ?f46 ?f47 ?f44 ?f48 ?f49 ?f50 ?f44 ?f50 ?f51 ?f52 ?f53 ?f54 ?f55 ?f56 ?f57 ?f58 ?f59 ?f60 ?f51 ?f61 ?f62 ?f63 ?f64 ?f65 ?f66 ?f67 ?f68 ?f69 ?f40 ?f41 ?f64 ?f39 ?f40" draw:glue-point-leaving-directions="-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1"/>
            <draw:equation draw:name="f7" draw:formula="?f4 / 146"/>
            <draw:equation draw:name="f8" draw:formula="6 * ?f5 / 441"/>
            <draw:equation draw:name="f9" draw:formula="78 * ?f4 / 146"/>
            <draw:equation draw:name="f10" draw:formula="60 * ?f5 / 441"/>
            <draw:equation draw:name="f11" draw:formula="141 * ?f4 / 146"/>
            <draw:equation draw:name="f12" draw:formula="169 * ?f5 / 441"/>
            <draw:equation draw:name="f13" draw:formula="110 * ?f4 / 146"/>
            <draw:equation draw:name="f14" draw:formula="216 * ?f5 / 441"/>
            <draw:equation draw:name="f15" draw:formula="66 * ?f4 / 146"/>
            <draw:equation draw:name="f16" draw:formula="260 * ?f5 / 441"/>
            <draw:equation draw:name="f17" draw:formula="303 * ?f5 / 441"/>
            <draw:equation draw:name="f18" draw:formula="99 * ?f4 / 146"/>
            <draw:equation draw:name="f19" draw:formula="351 * ?f5 / 441"/>
            <draw:equation draw:name="f20" draw:formula="64 * ?f4 / 146"/>
            <draw:equation draw:name="f21" draw:formula="384 * ?f5 / 441"/>
            <draw:equation draw:name="f22" draw:formula="30 * ?f4 / 146"/>
            <draw:equation draw:name="f23" draw:formula="402 * ?f5 / 441"/>
            <draw:equation draw:name="f24" draw:formula="60 * ?f4 / 146"/>
            <draw:equation draw:name="f25" draw:formula="429 * ?f5 / 441"/>
            <draw:equation draw:name="f26" draw:formula="18 * ?f4 / 146"/>
            <draw:equation draw:name="f27" draw:formula="378 * ?f5 / 441"/>
            <draw:equation draw:name="f28" draw:formula="0 * ?f4 / 146"/>
            <draw:equation draw:name="f29" draw:formula="305 * ?f5 / 441"/>
            <draw:equation draw:name="f30" draw:formula="237 * ?f5 / 441"/>
            <draw:equation draw:name="f31" draw:formula="12 * ?f4 / 146"/>
            <draw:equation draw:name="f32" draw:formula="192 * ?f5 / 441"/>
            <draw:equation draw:name="f33" draw:formula="54 * ?f4 / 146"/>
            <draw:equation draw:name="f34" draw:formula="144 * ?f5 / 441"/>
            <draw:equation draw:name="f35" draw:formula="75 * ?f4 / 146"/>
            <draw:equation draw:name="f36" draw:formula="129 * ?f5 / 441"/>
            <draw:equation draw:name="f37" draw:formula="84 * ?f4 / 146"/>
            <draw:equation draw:name="f38" draw:formula="108 * ?f5 / 441"/>
            <draw:equation draw:name="f39" draw:formula="?f8 / ?f6"/>
            <draw:equation draw:name="f40" draw:formula="?f9 / ?f7"/>
            <draw:equation draw:name="f41" draw:formula="?f10 / ?f6"/>
            <draw:equation draw:name="f42" draw:formula="?f11 / ?f7"/>
            <draw:equation draw:name="f43" draw:formula="?f12 / ?f6"/>
            <draw:equation draw:name="f44" draw:formula="?f13 / ?f7"/>
            <draw:equation draw:name="f45" draw:formula="?f14 / ?f6"/>
            <draw:equation draw:name="f46" draw:formula="?f15 / ?f7"/>
            <draw:equation draw:name="f47" draw:formula="?f16 / ?f6"/>
            <draw:equation draw:name="f48" draw:formula="?f17 / ?f6"/>
            <draw:equation draw:name="f49" draw:formula="?f18 / ?f7"/>
            <draw:equation draw:name="f50" draw:formula="?f19 / ?f6"/>
            <draw:equation draw:name="f51" draw:formula="?f20 / ?f7"/>
            <draw:equation draw:name="f52" draw:formula="?f21 / ?f6"/>
            <draw:equation draw:name="f53" draw:formula="?f22 / ?f7"/>
            <draw:equation draw:name="f54" draw:formula="?f23 / ?f6"/>
            <draw:equation draw:name="f55" draw:formula="?f24 / ?f7"/>
            <draw:equation draw:name="f56" draw:formula="?f25 / ?f6"/>
            <draw:equation draw:name="f57" draw:formula="?f26 / ?f7"/>
            <draw:equation draw:name="f58" draw:formula="?f27 / ?f6"/>
            <draw:equation draw:name="f59" draw:formula="?f28 / ?f7"/>
            <draw:equation draw:name="f60" draw:formula="?f29 / ?f6"/>
            <draw:equation draw:name="f61" draw:formula="?f30 / ?f6"/>
            <draw:equation draw:name="f62" draw:formula="?f31 / ?f7"/>
            <draw:equation draw:name="f63" draw:formula="?f32 / ?f6"/>
            <draw:equation draw:name="f64" draw:formula="?f33 / ?f7"/>
            <draw:equation draw:name="f65" draw:formula="?f34 / ?f6"/>
            <draw:equation draw:name="f66" draw:formula="?f35 / ?f7"/>
            <draw:equation draw:name="f67" draw:formula="?f36 / ?f6"/>
            <draw:equation draw:name="f68" draw:formula="?f37 / ?f7"/>
            <draw:equation draw:name="f69" draw:formula="?f38 / ?f6"/>
            <draw:equation draw:name="f70" draw:formula="0 / ?f6"/>
            <draw:equation draw:name="f71" draw:formula="?f1 / ?f6"/>
            <draw:equation draw:name="f72" draw:formula="0 / ?f7"/>
            <draw:equation draw:name="f73" draw:formula="?f3 / ?f7"/>
          </draw:enhanced-geometry>
        </draw:custom-shape>
        <draw:custom-shape svg:x="5.86342in" svg:y="4.51918in" svg:width="0.20161in" svg:height="0.27303in" draw:id="id49" draw:style-name="a168" draw:name="Freeform 72">
          <svg:title/>
          <svg:desc/>
          <text:p text:style-name="a167" text:class-names="" text:cond-style-name=""><text:span text:style-name="a166" text:class-names=""/></text:p>
          <draw:enhanced-geometry xmlns:dr3d="urn:oasis:names:tc:opendocument:xmlns:dr3d:1.0" draw:type="non-primitive" svg:viewBox="0 0 150 198" draw:enhanced-path="M 0 0 L 15 63 45 120 90 186 123 198 150 162 114 162 111 102 78 84 99 21 48 36 0 0 Z N" draw:text-areas="?f50 ?f52 ?f51 ?f53" draw:glue-points="?f29 ?f30 ?f31 ?f32 ?f33 ?f34 ?f35 ?f36 ?f37 ?f38 ?f39 ?f40 ?f41 ?f40 ?f42 ?f43 ?f44 ?f45 ?f46 ?f47 ?f48 ?f49 ?f29 ?f30" draw:glue-point-leaving-directions="-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0"/>
            <draw:equation draw:name="f7" draw:formula="?f4 / 198"/>
            <draw:equation draw:name="f8" draw:formula="0 * ?f5 / 150"/>
            <draw:equation draw:name="f9" draw:formula="0 * ?f4 / 198"/>
            <draw:equation draw:name="f10" draw:formula="15 * ?f5 / 150"/>
            <draw:equation draw:name="f11" draw:formula="63 * ?f4 / 198"/>
            <draw:equation draw:name="f12" draw:formula="45 * ?f5 / 150"/>
            <draw:equation draw:name="f13" draw:formula="120 * ?f4 / 198"/>
            <draw:equation draw:name="f14" draw:formula="90 * ?f5 / 150"/>
            <draw:equation draw:name="f15" draw:formula="186 * ?f4 / 198"/>
            <draw:equation draw:name="f16" draw:formula="123 * ?f5 / 150"/>
            <draw:equation draw:name="f17" draw:formula="198 * ?f4 / 198"/>
            <draw:equation draw:name="f18" draw:formula="150 * ?f5 / 150"/>
            <draw:equation draw:name="f19" draw:formula="162 * ?f4 / 198"/>
            <draw:equation draw:name="f20" draw:formula="114 * ?f5 / 150"/>
            <draw:equation draw:name="f21" draw:formula="111 * ?f5 / 150"/>
            <draw:equation draw:name="f22" draw:formula="102 * ?f4 / 198"/>
            <draw:equation draw:name="f23" draw:formula="78 * ?f5 / 150"/>
            <draw:equation draw:name="f24" draw:formula="84 * ?f4 / 198"/>
            <draw:equation draw:name="f25" draw:formula="99 * ?f5 / 150"/>
            <draw:equation draw:name="f26" draw:formula="21 * ?f4 / 198"/>
            <draw:equation draw:name="f27" draw:formula="48 * ?f5 / 150"/>
            <draw:equation draw:name="f28" draw:formula="36 * ?f4 / 198"/>
            <draw:equation draw:name="f29" draw:formula="?f8 / ?f6"/>
            <draw:equation draw:name="f30" draw:formula="?f9 / ?f7"/>
            <draw:equation draw:name="f31" draw:formula="?f10 / ?f6"/>
            <draw:equation draw:name="f32" draw:formula="?f11 / ?f7"/>
            <draw:equation draw:name="f33" draw:formula="?f12 / ?f6"/>
            <draw:equation draw:name="f34" draw:formula="?f13 / ?f7"/>
            <draw:equation draw:name="f35" draw:formula="?f14 / ?f6"/>
            <draw:equation draw:name="f36" draw:formula="?f15 / ?f7"/>
            <draw:equation draw:name="f37" draw:formula="?f16 / ?f6"/>
            <draw:equation draw:name="f38" draw:formula="?f17 / ?f7"/>
            <draw:equation draw:name="f39" draw:formula="?f18 / ?f6"/>
            <draw:equation draw:name="f40" draw:formula="?f19 / ?f7"/>
            <draw:equation draw:name="f41" draw:formula="?f20 / ?f6"/>
            <draw:equation draw:name="f42" draw:formula="?f21 / ?f6"/>
            <draw:equation draw:name="f43" draw:formula="?f22 / ?f7"/>
            <draw:equation draw:name="f44" draw:formula="?f23 / ?f6"/>
            <draw:equation draw:name="f45" draw:formula="?f24 / ?f7"/>
            <draw:equation draw:name="f46" draw:formula="?f25 / ?f6"/>
            <draw:equation draw:name="f47" draw:formula="?f26 / ?f7"/>
            <draw:equation draw:name="f48" draw:formula="?f27 / ?f6"/>
            <draw:equation draw:name="f49" draw:formula="?f28 / ?f7"/>
            <draw:equation draw:name="f50" draw:formula="0 / ?f6"/>
            <draw:equation draw:name="f51" draw:formula="?f1 / ?f6"/>
            <draw:equation draw:name="f52" draw:formula="0 / ?f7"/>
            <draw:equation draw:name="f53" draw:formula="?f3 / ?f7"/>
          </draw:enhanced-geometry>
        </draw:custom-shape>
        <draw:custom-shape svg:x="6.05902in" svg:y="4.3934in" svg:width="0.12037in" svg:height="0.40494in" draw:id="id50" draw:style-name="a171" draw:name="Freeform 73">
          <svg:title/>
          <svg:desc/>
          <text:p text:style-name="a170" text:class-names="" text:cond-style-name=""><text:span text:style-name="a169" text:class-names=""/></text:p>
          <draw:enhanced-geometry xmlns:dr3d="urn:oasis:names:tc:opendocument:xmlns:dr3d:1.0" draw:type="non-primitive" svg:viewBox="0 0 90 293" draw:enhanced-path="M 56 0 L 29 78 2 111 0 157 35 162 45 202 17 231 65 291 90 293 62 261 71 177 45 157 29 129 56 93 90 66 56 0 Z N" draw:text-areas="?f58 ?f60 ?f59 ?f61" draw:glue-points="?f33 ?f34 ?f35 ?f36 ?f37 ?f38 ?f39 ?f40 ?f41 ?f42 ?f43 ?f44 ?f45 ?f46 ?f47 ?f48 ?f49 ?f50 ?f51 ?f52 ?f53 ?f54 ?f43 ?f40 ?f35 ?f55 ?f33 ?f56 ?f49 ?f57 ?f33 ?f34" draw:glue-point-leaving-directions="-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93"/>
            <draw:equation draw:name="f8" draw:formula="56 * ?f5 / 90"/>
            <draw:equation draw:name="f9" draw:formula="0 * ?f4 / 293"/>
            <draw:equation draw:name="f10" draw:formula="29 * ?f5 / 90"/>
            <draw:equation draw:name="f11" draw:formula="78 * ?f4 / 293"/>
            <draw:equation draw:name="f12" draw:formula="2 * ?f5 / 90"/>
            <draw:equation draw:name="f13" draw:formula="111 * ?f4 / 293"/>
            <draw:equation draw:name="f14" draw:formula="0 * ?f5 / 90"/>
            <draw:equation draw:name="f15" draw:formula="157 * ?f4 / 293"/>
            <draw:equation draw:name="f16" draw:formula="35 * ?f5 / 90"/>
            <draw:equation draw:name="f17" draw:formula="162 * ?f4 / 293"/>
            <draw:equation draw:name="f18" draw:formula="45 * ?f5 / 90"/>
            <draw:equation draw:name="f19" draw:formula="202 * ?f4 / 293"/>
            <draw:equation draw:name="f20" draw:formula="17 * ?f5 / 90"/>
            <draw:equation draw:name="f21" draw:formula="231 * ?f4 / 293"/>
            <draw:equation draw:name="f22" draw:formula="65 * ?f5 / 90"/>
            <draw:equation draw:name="f23" draw:formula="291 * ?f4 / 293"/>
            <draw:equation draw:name="f24" draw:formula="90 * ?f5 / 90"/>
            <draw:equation draw:name="f25" draw:formula="293 * ?f4 / 293"/>
            <draw:equation draw:name="f26" draw:formula="62 * ?f5 / 90"/>
            <draw:equation draw:name="f27" draw:formula="261 * ?f4 / 293"/>
            <draw:equation draw:name="f28" draw:formula="71 * ?f5 / 90"/>
            <draw:equation draw:name="f29" draw:formula="177 * ?f4 / 293"/>
            <draw:equation draw:name="f30" draw:formula="129 * ?f4 / 293"/>
            <draw:equation draw:name="f31" draw:formula="93 * ?f4 / 293"/>
            <draw:equation draw:name="f32" draw:formula="66 * ?f4 / 293"/>
            <draw:equation draw:name="f33" draw:formula="?f8 / ?f6"/>
            <draw:equation draw:name="f34" draw:formula="?f9 / ?f7"/>
            <draw:equation draw:name="f35" draw:formula="?f10 / ?f6"/>
            <draw:equation draw:name="f36" draw:formula="?f11 / ?f7"/>
            <draw:equation draw:name="f37" draw:formula="?f12 / ?f6"/>
            <draw:equation draw:name="f38" draw:formula="?f13 / ?f7"/>
            <draw:equation draw:name="f39" draw:formula="?f14 / ?f6"/>
            <draw:equation draw:name="f40" draw:formula="?f15 / ?f7"/>
            <draw:equation draw:name="f41" draw:formula="?f16 / ?f6"/>
            <draw:equation draw:name="f42" draw:formula="?f17 / ?f7"/>
            <draw:equation draw:name="f43" draw:formula="?f18 / ?f6"/>
            <draw:equation draw:name="f44" draw:formula="?f19 / ?f7"/>
            <draw:equation draw:name="f45" draw:formula="?f20 / ?f6"/>
            <draw:equation draw:name="f46" draw:formula="?f21 / ?f7"/>
            <draw:equation draw:name="f47" draw:formula="?f22 / ?f6"/>
            <draw:equation draw:name="f48" draw:formula="?f23 / ?f7"/>
            <draw:equation draw:name="f49" draw:formula="?f24 / ?f6"/>
            <draw:equation draw:name="f50" draw:formula="?f25 / ?f7"/>
            <draw:equation draw:name="f51" draw:formula="?f26 / ?f6"/>
            <draw:equation draw:name="f52" draw:formula="?f27 / ?f7"/>
            <draw:equation draw:name="f53" draw:formula="?f28 / ?f6"/>
            <draw:equation draw:name="f54" draw:formula="?f29 / ?f7"/>
            <draw:equation draw:name="f55" draw:formula="?f30 / ?f7"/>
            <draw:equation draw:name="f56" draw:formula="?f31 / ?f7"/>
            <draw:equation draw:name="f57" draw:formula="?f32 / ?f7"/>
            <draw:equation draw:name="f58" draw:formula="0 / ?f6"/>
            <draw:equation draw:name="f59" draw:formula="?f1 / ?f6"/>
            <draw:equation draw:name="f60" draw:formula="0 / ?f7"/>
            <draw:equation draw:name="f61" draw:formula="?f3 / ?f7"/>
          </draw:enhanced-geometry>
        </draw:custom-shape>
        <draw:custom-shape svg:x="6.23957in" svg:y="4.07743in" svg:width="0.38818in" svg:height="0.34358in" draw:id="id51" draw:style-name="a174" draw:name="Freeform 74">
          <svg:title/>
          <svg:desc/>
          <text:p text:style-name="a173" text:class-names="" text:cond-style-name=""><text:span text:style-name="a172" text:class-names=""/></text:p>
          <draw:enhanced-geometry xmlns:dr3d="urn:oasis:names:tc:opendocument:xmlns:dr3d:1.0" draw:type="non-primitive" svg:viewBox="0 0 288 249" draw:enhanced-path="M 0 249 L 12 213 66 216 69 180 156 147 183 161 171 15 228 0 288 45 246 39 219 63 243 150 183 206 0 249 Z N" draw:text-areas="?f58 ?f60 ?f59 ?f61" draw:glue-points="?f33 ?f34 ?f35 ?f36 ?f37 ?f38 ?f39 ?f40 ?f41 ?f42 ?f43 ?f44 ?f45 ?f46 ?f47 ?f48 ?f49 ?f50 ?f51 ?f52 ?f53 ?f54 ?f55 ?f56 ?f43 ?f57 ?f33 ?f34" draw:glue-point-leaving-directions="-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
            <draw:equation draw:name="f7" draw:formula="?f4 / 249"/>
            <draw:equation draw:name="f8" draw:formula="0 * ?f5 / 288"/>
            <draw:equation draw:name="f9" draw:formula="249 * ?f4 / 249"/>
            <draw:equation draw:name="f10" draw:formula="12 * ?f5 / 288"/>
            <draw:equation draw:name="f11" draw:formula="213 * ?f4 / 249"/>
            <draw:equation draw:name="f12" draw:formula="66 * ?f5 / 288"/>
            <draw:equation draw:name="f13" draw:formula="216 * ?f4 / 249"/>
            <draw:equation draw:name="f14" draw:formula="69 * ?f5 / 288"/>
            <draw:equation draw:name="f15" draw:formula="180 * ?f4 / 249"/>
            <draw:equation draw:name="f16" draw:formula="156 * ?f5 / 288"/>
            <draw:equation draw:name="f17" draw:formula="147 * ?f4 / 249"/>
            <draw:equation draw:name="f18" draw:formula="183 * ?f5 / 288"/>
            <draw:equation draw:name="f19" draw:formula="161 * ?f4 / 249"/>
            <draw:equation draw:name="f20" draw:formula="171 * ?f5 / 288"/>
            <draw:equation draw:name="f21" draw:formula="15 * ?f4 / 249"/>
            <draw:equation draw:name="f22" draw:formula="228 * ?f5 / 288"/>
            <draw:equation draw:name="f23" draw:formula="0 * ?f4 / 249"/>
            <draw:equation draw:name="f24" draw:formula="288 * ?f5 / 288"/>
            <draw:equation draw:name="f25" draw:formula="45 * ?f4 / 249"/>
            <draw:equation draw:name="f26" draw:formula="246 * ?f5 / 288"/>
            <draw:equation draw:name="f27" draw:formula="39 * ?f4 / 249"/>
            <draw:equation draw:name="f28" draw:formula="219 * ?f5 / 288"/>
            <draw:equation draw:name="f29" draw:formula="63 * ?f4 / 249"/>
            <draw:equation draw:name="f30" draw:formula="243 * ?f5 / 288"/>
            <draw:equation draw:name="f31" draw:formula="150 * ?f4 / 249"/>
            <draw:equation draw:name="f32" draw:formula="206 * ?f4 / 249"/>
            <draw:equation draw:name="f33" draw:formula="?f8 / ?f6"/>
            <draw:equation draw:name="f34" draw:formula="?f9 / ?f7"/>
            <draw:equation draw:name="f35" draw:formula="?f10 / ?f6"/>
            <draw:equation draw:name="f36" draw:formula="?f11 / ?f7"/>
            <draw:equation draw:name="f37" draw:formula="?f12 / ?f6"/>
            <draw:equation draw:name="f38" draw:formula="?f13 / ?f7"/>
            <draw:equation draw:name="f39" draw:formula="?f14 / ?f6"/>
            <draw:equation draw:name="f40" draw:formula="?f15 / ?f7"/>
            <draw:equation draw:name="f41" draw:formula="?f16 / ?f6"/>
            <draw:equation draw:name="f42" draw:formula="?f17 / ?f7"/>
            <draw:equation draw:name="f43" draw:formula="?f18 / ?f6"/>
            <draw:equation draw:name="f44" draw:formula="?f19 / ?f7"/>
            <draw:equation draw:name="f45" draw:formula="?f20 / ?f6"/>
            <draw:equation draw:name="f46" draw:formula="?f21 / ?f7"/>
            <draw:equation draw:name="f47" draw:formula="?f22 / ?f6"/>
            <draw:equation draw:name="f48" draw:formula="?f23 / ?f7"/>
            <draw:equation draw:name="f49" draw:formula="?f24 / ?f6"/>
            <draw:equation draw:name="f50" draw:formula="?f25 / ?f7"/>
            <draw:equation draw:name="f51" draw:formula="?f26 / ?f6"/>
            <draw:equation draw:name="f52" draw:formula="?f27 / ?f7"/>
            <draw:equation draw:name="f53" draw:formula="?f28 / ?f6"/>
            <draw:equation draw:name="f54" draw:formula="?f29 / ?f7"/>
            <draw:equation draw:name="f55" draw:formula="?f30 / ?f6"/>
            <draw:equation draw:name="f56" draw:formula="?f31 / ?f7"/>
            <draw:equation draw:name="f57" draw:formula="?f32 / ?f7"/>
            <draw:equation draw:name="f58" draw:formula="0 / ?f6"/>
            <draw:equation draw:name="f59" draw:formula="?f1 / ?f6"/>
            <draw:equation draw:name="f60" draw:formula="0 / ?f7"/>
            <draw:equation draw:name="f61" draw:formula="?f3 / ?f7"/>
          </draw:enhanced-geometry>
        </draw:custom-shape>
        <draw:custom-shape svg:width="1.22172in" svg:height="0.93565in" draw:id="id52" draw:style-name="a177" draw:transform="translate(-0.61086in -0.46782in) rotate(-3.14159) translate(7.40261in 2.45921in)" draw:name="AutoShape 75">
          <svg:title/>
          <svg:desc/>
          <text:p text:style-name="a176" text:class-names="" text:cond-style-name=""><text:span text:style-name="a175" text:class-names=""/></text:p>
          <draw:enhanced-geometry xmlns:dr3d="urn:oasis:names:tc:opendocument:xmlns:dr3d:1.0" draw:type="non-primitive" svg:viewBox="0 0 21600 21600" draw:enhanced-path="M 0 10800 C 0 4835 4835 0 10800 0 16765 0 21600 4835 21600 10800 21600 16765 16765 21600 10800 21600 4835 21600 0 16765 0 10800 Z M 1492 10800 C 1492 15941 5659 20108 10800 20108 15941 20108 20108 15941 20108 10800 20108 5659 15941 1492 10800 1492 5659 1492 1492 5659 1492 10800 Z N" draw:text-areas="?f32 ?f34 ?f33 ?f35" draw:glue-points="?f22 ?f23 ?f24 ?f25 ?f26 ?f27 ?f24 ?f28 ?f22 ?f29 ?f30 ?f28 ?f31 ?f27 ?f30 ?f25" draw:glue-point-leaving-directions="-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406 * ?f5 / 21600"/>
            <draw:equation draw:name="f9" draw:formula="0 * ?f4 / 21600"/>
            <draw:equation draw:name="f10" draw:formula="119 * ?f5 / 21600"/>
            <draw:equation draw:name="f11" draw:formula="89 * ?f4 / 21600"/>
            <draw:equation draw:name="f12" draw:formula="0 * ?f5 / 21600"/>
            <draw:equation draw:name="f13" draw:formula="305 * ?f4 / 21600"/>
            <draw:equation draw:name="f14" draw:formula="521 * ?f4 / 21600"/>
            <draw:equation draw:name="f15" draw:formula="610 * ?f4 / 21600"/>
            <draw:equation draw:name="f16" draw:formula="693 * ?f5 / 21600"/>
            <draw:equation draw:name="f17" draw:formula="812 * ?f5 / 21600"/>
            <draw:equation draw:name="f18" draw:formula="3166 * ?f5 / 21600"/>
            <draw:equation draw:name="f19" draw:formula="3151 * ?f4 / 21600"/>
            <draw:equation draw:name="f20" draw:formula="18434 * ?f5 / 21600"/>
            <draw:equation draw:name="f21" draw:formula="18449 * ?f4 / 21600"/>
            <draw:equation draw:name="f22" draw:formula="?f8 / ?f6"/>
            <draw:equation draw:name="f23" draw:formula="?f9 / ?f7"/>
            <draw:equation draw:name="f24" draw:formula="?f10 / ?f6"/>
            <draw:equation draw:name="f25" draw:formula="?f11 / ?f7"/>
            <draw:equation draw:name="f26" draw:formula="?f12 / ?f6"/>
            <draw:equation draw:name="f27" draw:formula="?f13 / ?f7"/>
            <draw:equation draw:name="f28" draw:formula="?f14 / ?f7"/>
            <draw:equation draw:name="f29" draw:formula="?f15 / ?f7"/>
            <draw:equation draw:name="f30" draw:formula="?f16 / ?f6"/>
            <draw:equation draw:name="f31" draw:formula="?f17 / ?f6"/>
            <draw:equation draw:name="f32" draw:formula="?f18 / ?f6"/>
            <draw:equation draw:name="f33" draw:formula="?f20 / ?f6"/>
            <draw:equation draw:name="f34" draw:formula="?f19 / ?f7"/>
            <draw:equation draw:name="f35" draw:formula="?f21 / ?f7"/>
          </draw:enhanced-geometry>
        </draw:custom-shape>
      </draw:g>
      <draw:custom-shape svg:x="0in" svg:y="5.71875in" svg:width="10in" svg:height="1.78125in" draw:id="id15" draw:style-name="a68" draw:name="Rectangle 76">
        <svg:title/>
        <svg:desc/>
        <text:p text:style-name="a66" text:class-names="" text:cond-style-name=""><text:span text:style-name="a65" text:class-names=""/></text:p>
        <draw:enhanced-geometry xmlns:dr3d="urn:oasis:names:tc:opendocument:xmlns:dr3d:1.0" draw:type="non-primitive" svg:viewBox="0 0 21600 21600" draw:enhanced-path="M 0 0 L 21600 0 21600 21600 0 21600 Z N"/>
      </draw:custom-shape>
      <draw:g draw:name="Group 77" draw:id="id16">
        <svg:title/>
        <svg:desc/>
        <draw:custom-shape svg:x="0.04167in" svg:y="0.04167in" svg:width="9.92708in" svg:height="7.41667in" draw:id="id23" draw:style-name="a90" draw:name="AutoShape 78">
          <svg:title/>
          <svg:desc/>
          <text:p text:style-name="a89" text:class-names="" text:cond-style-name=""><text:span text:style-name="a88"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299">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in" svg:y="0in" svg:width="0.5in" svg:height="0.5in" draw:id="id24" draw:style-name="a93" draw:name="Freeform 79">
          <svg:title/>
          <svg:desc/>
          <text:p text:style-name="a92" text:class-names="" text:cond-style-name=""><text:span text:style-name="a91" text:class-names=""/></text:p>
          <draw:enhanced-geometry xmlns:dr3d="urn:oasis:names:tc:opendocument:xmlns:dr3d:1.0" draw:type="non-primitive" svg:viewBox="0 0 288 288" draw:enhanced-path="M 0 288 L 82 144 165 36 288 0 0 0 N" draw:text-areas="?f24 ?f26 ?f25 ?f27" draw:glue-points="?f16 ?f17 ?f18 ?f19 ?f20 ?f21 ?f22 ?f23 ?f16 ?f23"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
            <draw:equation draw:name="f7" draw:formula="?f4 / 288"/>
            <draw:equation draw:name="f8" draw:formula="0 * ?f5 / 288"/>
            <draw:equation draw:name="f9" draw:formula="288 * ?f4 / 288"/>
            <draw:equation draw:name="f10" draw:formula="82 * ?f5 / 288"/>
            <draw:equation draw:name="f11" draw:formula="144 * ?f4 / 288"/>
            <draw:equation draw:name="f12" draw:formula="165 * ?f5 / 288"/>
            <draw:equation draw:name="f13" draw:formula="36 * ?f4 / 288"/>
            <draw:equation draw:name="f14" draw:formula="288 * ?f5 / 288"/>
            <draw:equation draw:name="f15" draw:formula="0 * ?f4 / 288"/>
            <draw:equation draw:name="f16" draw:formula="?f8 / ?f6"/>
            <draw:equation draw:name="f17" draw:formula="?f9 / ?f7"/>
            <draw:equation draw:name="f18" draw:formula="?f10 / ?f6"/>
            <draw:equation draw:name="f19" draw:formula="?f11 / ?f7"/>
            <draw:equation draw:name="f20" draw:formula="?f12 / ?f6"/>
            <draw:equation draw:name="f21" draw:formula="?f13 / ?f7"/>
            <draw:equation draw:name="f22" draw:formula="?f14 / ?f6"/>
            <draw:equation draw:name="f23" draw:formula="?f15 / ?f7"/>
            <draw:equation draw:name="f24" draw:formula="0 / ?f6"/>
            <draw:equation draw:name="f25" draw:formula="?f1 / ?f6"/>
            <draw:equation draw:name="f26" draw:formula="0 / ?f7"/>
            <draw:equation draw:name="f27" draw:formula="?f3 / ?f7"/>
          </draw:enhanced-geometry>
        </draw:custom-shape>
        <draw:custom-shape svg:width="0.5in" svg:height="0.5in" draw:id="id25" draw:style-name="a96" draw:transform="translate(-0.25in -0.25in) rotate(-3.14159) translate(9.76563in 7.25in)" draw:name="Freeform 80">
          <svg:title/>
          <svg:desc/>
          <text:p text:style-name="a95" text:class-names="" text:cond-style-name=""><text:span text:style-name="a94" text:class-names=""/></text:p>
          <draw:enhanced-geometry xmlns:dr3d="urn:oasis:names:tc:opendocument:xmlns:dr3d:1.0" draw:type="non-primitive" svg:viewBox="0 0 288 288" draw:enhanced-path="M 0 288 L 82 144 165 36 288 0 0 0 N" draw:text-areas="?f24 ?f26 ?f25 ?f27" draw:glue-points="?f16 ?f17 ?f18 ?f19 ?f20 ?f21 ?f22 ?f23 ?f16 ?f23"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
            <draw:equation draw:name="f7" draw:formula="?f4 / 288"/>
            <draw:equation draw:name="f8" draw:formula="0 * ?f5 / 288"/>
            <draw:equation draw:name="f9" draw:formula="288 * ?f4 / 288"/>
            <draw:equation draw:name="f10" draw:formula="82 * ?f5 / 288"/>
            <draw:equation draw:name="f11" draw:formula="144 * ?f4 / 288"/>
            <draw:equation draw:name="f12" draw:formula="165 * ?f5 / 288"/>
            <draw:equation draw:name="f13" draw:formula="36 * ?f4 / 288"/>
            <draw:equation draw:name="f14" draw:formula="288 * ?f5 / 288"/>
            <draw:equation draw:name="f15" draw:formula="0 * ?f4 / 288"/>
            <draw:equation draw:name="f16" draw:formula="?f8 / ?f6"/>
            <draw:equation draw:name="f17" draw:formula="?f9 / ?f7"/>
            <draw:equation draw:name="f18" draw:formula="?f10 / ?f6"/>
            <draw:equation draw:name="f19" draw:formula="?f11 / ?f7"/>
            <draw:equation draw:name="f20" draw:formula="?f12 / ?f6"/>
            <draw:equation draw:name="f21" draw:formula="?f13 / ?f7"/>
            <draw:equation draw:name="f22" draw:formula="?f14 / ?f6"/>
            <draw:equation draw:name="f23" draw:formula="?f15 / ?f7"/>
            <draw:equation draw:name="f24" draw:formula="0 / ?f6"/>
            <draw:equation draw:name="f25" draw:formula="?f1 / ?f6"/>
            <draw:equation draw:name="f26" draw:formula="0 / ?f7"/>
            <draw:equation draw:name="f27" draw:formula="?f3 / ?f7"/>
          </draw:enhanced-geometry>
        </draw:custom-shape>
        <draw:custom-shape svg:width="0.5in" svg:height="0.5in" draw:id="id26" draw:style-name="a99" draw:transform="translate(-0.25in -0.25in) rotate(-1.5708) translate(9.76563in 0.25in)" draw:name="Freeform 81">
          <svg:title/>
          <svg:desc/>
          <text:p text:style-name="a98" text:class-names="" text:cond-style-name=""><text:span text:style-name="a97" text:class-names=""/></text:p>
          <draw:enhanced-geometry xmlns:dr3d="urn:oasis:names:tc:opendocument:xmlns:dr3d:1.0" draw:type="non-primitive" svg:viewBox="0 0 288 288" draw:enhanced-path="M 0 288 L 82 144 165 36 288 0 0 0 N" draw:text-areas="?f24 ?f26 ?f25 ?f27" draw:glue-points="?f16 ?f17 ?f18 ?f19 ?f20 ?f21 ?f22 ?f23 ?f16 ?f23"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
            <draw:equation draw:name="f7" draw:formula="?f4 / 288"/>
            <draw:equation draw:name="f8" draw:formula="0 * ?f5 / 288"/>
            <draw:equation draw:name="f9" draw:formula="288 * ?f4 / 288"/>
            <draw:equation draw:name="f10" draw:formula="82 * ?f5 / 288"/>
            <draw:equation draw:name="f11" draw:formula="144 * ?f4 / 288"/>
            <draw:equation draw:name="f12" draw:formula="165 * ?f5 / 288"/>
            <draw:equation draw:name="f13" draw:formula="36 * ?f4 / 288"/>
            <draw:equation draw:name="f14" draw:formula="288 * ?f5 / 288"/>
            <draw:equation draw:name="f15" draw:formula="0 * ?f4 / 288"/>
            <draw:equation draw:name="f16" draw:formula="?f8 / ?f6"/>
            <draw:equation draw:name="f17" draw:formula="?f9 / ?f7"/>
            <draw:equation draw:name="f18" draw:formula="?f10 / ?f6"/>
            <draw:equation draw:name="f19" draw:formula="?f11 / ?f7"/>
            <draw:equation draw:name="f20" draw:formula="?f12 / ?f6"/>
            <draw:equation draw:name="f21" draw:formula="?f13 / ?f7"/>
            <draw:equation draw:name="f22" draw:formula="?f14 / ?f6"/>
            <draw:equation draw:name="f23" draw:formula="?f15 / ?f7"/>
            <draw:equation draw:name="f24" draw:formula="0 / ?f6"/>
            <draw:equation draw:name="f25" draw:formula="?f1 / ?f6"/>
            <draw:equation draw:name="f26" draw:formula="0 / ?f7"/>
            <draw:equation draw:name="f27" draw:formula="?f3 / ?f7"/>
          </draw:enhanced-geometry>
        </draw:custom-shape>
        <draw:custom-shape svg:width="0.5in" svg:height="0.5in" draw:id="id27" draw:style-name="a102" draw:transform="translate(-0.25in -0.25in) rotate(-4.71239) translate(0.25in 7.25in)" draw:name="Freeform 82">
          <svg:title/>
          <svg:desc/>
          <text:p text:style-name="a101" text:class-names="" text:cond-style-name=""><text:span text:style-name="a100" text:class-names=""/></text:p>
          <draw:enhanced-geometry xmlns:dr3d="urn:oasis:names:tc:opendocument:xmlns:dr3d:1.0" draw:type="non-primitive" svg:viewBox="0 0 288 288" draw:enhanced-path="M 0 288 L 82 144 165 36 288 0 0 0 N" draw:text-areas="?f24 ?f26 ?f25 ?f27" draw:glue-points="?f16 ?f17 ?f18 ?f19 ?f20 ?f21 ?f22 ?f23 ?f16 ?f23"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
            <draw:equation draw:name="f7" draw:formula="?f4 / 288"/>
            <draw:equation draw:name="f8" draw:formula="0 * ?f5 / 288"/>
            <draw:equation draw:name="f9" draw:formula="288 * ?f4 / 288"/>
            <draw:equation draw:name="f10" draw:formula="82 * ?f5 / 288"/>
            <draw:equation draw:name="f11" draw:formula="144 * ?f4 / 288"/>
            <draw:equation draw:name="f12" draw:formula="165 * ?f5 / 288"/>
            <draw:equation draw:name="f13" draw:formula="36 * ?f4 / 288"/>
            <draw:equation draw:name="f14" draw:formula="288 * ?f5 / 288"/>
            <draw:equation draw:name="f15" draw:formula="0 * ?f4 / 288"/>
            <draw:equation draw:name="f16" draw:formula="?f8 / ?f6"/>
            <draw:equation draw:name="f17" draw:formula="?f9 / ?f7"/>
            <draw:equation draw:name="f18" draw:formula="?f10 / ?f6"/>
            <draw:equation draw:name="f19" draw:formula="?f11 / ?f7"/>
            <draw:equation draw:name="f20" draw:formula="?f12 / ?f6"/>
            <draw:equation draw:name="f21" draw:formula="?f13 / ?f7"/>
            <draw:equation draw:name="f22" draw:formula="?f14 / ?f6"/>
            <draw:equation draw:name="f23" draw:formula="?f15 / ?f7"/>
            <draw:equation draw:name="f24" draw:formula="0 / ?f6"/>
            <draw:equation draw:name="f25" draw:formula="?f1 / ?f6"/>
            <draw:equation draw:name="f26" draw:formula="0 / ?f7"/>
            <draw:equation draw:name="f27" draw:formula="?f3 / ?f7"/>
          </draw:enhanced-geometry>
        </draw:custom-shape>
      </draw:g>
      <draw:frame draw:id="id17" draw:style-name="a69" draw:name="Picture 42" svg:x="0.20486in" svg:y="0.25in" svg:width="1.68056in" svg:height="5.41667in" style:rel-width="scale" style:rel-height="scale">
        <draw:image xlink:href="media/image3.jpeg" xlink:type="simple" xlink:show="embed" xlink:actuate="onLoad"/>
        <svg:title/>
        <svg:desc>NTUST_b00</svg:desc>
      </draw:frame>
      <draw:frame draw:id="id18" presentation:style-name="a73" draw:name="Rectangle 2" svg:x="2.16667in" svg:y="2.32986in" svg:width="7.08333in" svg:height="1.60764in" presentation:class="title" presentation:placeholder="false">
        <draw:text-box>
          <text:p text:style-name="a72" text:class-names="" text:cond-style-name=""><text:span text:style-name="a70" text:class-names="">按一下以編輯母片標題樣式</text:span><text:span text:style-name="a71" text:class-names=""/></text:p>
        </draw:text-box>
        <svg:title/>
        <svg:desc/>
      </draw:frame>
      <draw:frame draw:id="id19" presentation:style-name="a77" draw:name="Rectangle 3" svg:x="0.66667in" svg:y="5.79747in" svg:width="8.5in" svg:height="0.98329in" presentation:class="subtitle" presentation:placeholder="false">
        <draw:text-box>
          <text:p text:style-name="a76" text:class-names="" text:cond-style-name=""><text:span text:style-name="a74" text:class-names="">按一下以編輯母片副標題樣式</text:span><text:span text:style-name="a75" text:class-names=""/></text:p>
        </draw:text-box>
        <svg:title/>
        <svg:desc/>
      </draw:frame>
      <draw:frame draw:id="id20" presentation:style-name="a81" draw:name="Rectangle 4" svg:x="0.5in" svg:y="7in" svg:width="2.33333in" svg:height="0.35069in" presentation:class="date-time" presentation:placeholder="false">
        <draw:text-box>
          <text:p text:style-name="a80" text:class-names="" text:cond-style-name=""><text:span text:style-name="a78" text:class-names=""><text:date text:fixed="false" style:data-style-name="a79"/></text:span></text:p>
        </draw:text-box>
        <svg:title/>
        <svg:desc/>
      </draw:frame>
      <draw:frame draw:id="id21" presentation:style-name="a84" draw:name="Rectangle 5" svg:x="3.41667in" svg:y="7in" svg:width="3.16667in" svg:height="0.35069in" presentation:class="footer" presentation:placeholder="false">
        <draw:text-box>
          <text:p text:style-name="a83" text:class-names="" text:cond-style-name=""><text:span text:style-name="a82" text:class-names=""/></text:p>
        </draw:text-box>
        <svg:title/>
        <svg:desc/>
      </draw:frame>
      <draw:frame draw:id="id22" presentation:style-name="a87" draw:name="Rectangle 6" svg:x="7.16667in" svg:y="7in" svg:width="2.33333in" svg:height="0.35069in" presentation:class="page-number" presentation:placeholder="false">
        <draw:text-box>
          <text:p text:style-name="a86" text:class-names="" text:cond-style-name=""><text:span text:style-name="a85" text:class-names=""><text:page-number style:num-format="1" text:fixed="false"/></text:span></text:p>
        </draw:text-box>
        <svg:title/>
        <svg:desc/>
      </draw:frame>
      <presentation:notes style:page-layout-name="pageLayout2" draw:style-name="a207">
        <draw:frame draw:id="id7" presentation:style-name="a180" draw:name="頁首版面配置區 1" svg:x="0in" svg:y="0in" svg:width="3.25in" svg:height="0.5in" presentation:class="header" presentation:placeholder="false">
          <draw:text-box>
            <text:p text:style-name="a179" text:class-names="" text:cond-style-name=""><text:span text:style-name="a178" text:class-names=""/></text:p>
          </draw:text-box>
          <svg:title/>
          <svg:desc/>
        </draw:frame>
        <draw:frame draw:id="id8" presentation:style-name="a184" draw:name="日期版面配置區 2" svg:x="4.24826in" svg:y="0in" svg:width="3.25in" svg:height="0.5in" presentation:class="date-time" presentation:placeholder="false">
          <draw:text-box>
            <text:p text:style-name="a183" text:class-names="" text:cond-style-name=""><text:span text:style-name="a181" text:class-names=""><text:date text:fixed="false" style:data-style-name="a182"/></text:span></text:p>
          </draw:text-box>
          <svg:title/>
          <svg:desc/>
        </draw:frame>
        <draw:page-thumbnail svg:x="1.25in" svg:y="0.75in" svg:width="5in" svg:height="3.75in" presentation:class="page" draw:id="id9" presentation:style-name="a185" draw:name="投影片圖像版面配置區 3">
          <svg:title/>
          <svg:desc/>
        </draw:page-thumbnail>
        <draw:frame draw:id="id10" presentation:style-name="a200" draw:name="備忘稿版面配置區 4" svg:x="0.75in" svg:y="4.75in" svg:width="6in" svg:height="4.5in" presentation:class="notes" presentation:placeholder="false">
          <draw:text-box>
            <text:p text:style-name="a187" text:class-names="" text:cond-style-name=""><text:span text:style-name="a186" text:class-names="">按一下以編輯母片文字樣式</text:span></text:p>
            <text:list text:style-name="a190">
              <text:list-item>
                <text:list text:style-name="a190">
                  <text:list-item>
                    <text:p text:style-name="a189" text:class-names="" text:cond-style-name=""><text:span text:style-name="a188" text:class-names="">第二層</text:span></text:p>
                  </text:list-item>
                </text:list>
              </text:list-item>
            </text:list>
            <text:list text:style-name="a193">
              <text:list-item>
                <text:list text:style-name="a193">
                  <text:list-item>
                    <text:list text:style-name="a193">
                      <text:list-item>
                        <text:p text:style-name="a192" text:class-names="" text:cond-style-name=""><text:span text:style-name="a191" text:class-names="">第三層</text:span></text:p>
                      </text:list-item>
                    </text:list>
                  </text:list-item>
                </text:list>
              </text:list-item>
            </text:list>
            <text:list text:style-name="a196">
              <text:list-item>
                <text:list text:style-name="a196">
                  <text:list-item>
                    <text:list text:style-name="a196">
                      <text:list-item>
                        <text:list text:style-name="a196">
                          <text:list-item>
                            <text:p text:style-name="a195" text:class-names="" text:cond-style-name=""><text:span text:style-name="a194" text:class-names="">第四層</text:span></text:p>
                          </text:list-item>
                        </text:list>
                      </text:list-item>
                    </text:list>
                  </text:list-item>
                </text:list>
              </text:list-item>
            </text:list>
            <text:list text:style-name="a199">
              <text:list-item>
                <text:list text:style-name="a199">
                  <text:list-item>
                    <text:list text:style-name="a199">
                      <text:list-item>
                        <text:list text:style-name="a199">
                          <text:list-item>
                            <text:list text:style-name="a199">
                              <text:list-item>
                                <text:p text:style-name="a198" text:class-names="" text:cond-style-name=""><text:span text:style-name="a197" text:class-names="">第五層</text:span></text:p>
                              </text:list-item>
                            </text:list>
                          </text:list-item>
                        </text:list>
                      </text:list-item>
                    </text:list>
                  </text:list-item>
                </text:list>
              </text:list-item>
            </text:list>
          </draw:text-box>
          <svg:title/>
          <svg:desc/>
        </draw:frame>
        <draw:frame draw:id="id11" presentation:style-name="a203" draw:name="頁尾版面配置區 5" svg:x="0in" svg:y="9.49826in" svg:width="3.25in" svg:height="0.5in" presentation:class="footer" presentation:placeholder="false">
          <draw:text-box>
            <text:p text:style-name="a202" text:class-names="" text:cond-style-name=""><text:span text:style-name="a201" text:class-names=""/></text:p>
          </draw:text-box>
          <svg:title/>
          <svg:desc/>
        </draw:frame>
        <draw:frame draw:id="id12" presentation:style-name="a206" draw:name="投影片編號版面配置區 6" svg:x="4.24826in" svg:y="9.49826in" svg:width="3.25in" svg:height="0.5in" presentation:class="page-number" presentation:placeholder="false">
          <draw:text-box>
            <text:p text:style-name="a205" text:class-names="" text:cond-style-name=""><text:span text:style-name="a204" text:class-names=""><text:page-number style:num-format="1" text:fixed="false"/></text:span></text:p>
          </draw:text-box>
          <svg:title/>
          <svg:desc/>
        </draw:frame>
      </presentation:notes>
      <anim:par xmlns:anim="urn:oasis:names:tc:opendocument:xmlns:animation:1.0" presentation:node-type="timing-root">
        <anim:seq presentation:node-type="main-sequence" smil:dur="indefinite">
          <anim:par smil:begin="0.0s" smil:fill="hold">
            <anim:par smil:begin="0.0s" smil:fill="hold">
              <anim:par presentation:node-type="with-previous" presentation:preset-id="8" presentation:preset-sub-type="0" presentation:preset-class="emphasis" smil:begin="0.0s" smil:fill="hold">
                <anim:animate smil:targetElement="id14" smil:attributeName="rotate" smil:by="360.0" smil:dur="3.0s" smil:fill="hold"/>
              </anim:par>
              <anim:par presentation:node-type="with-previous" presentation:preset-id="53" presentation:preset-sub-type="0" presentation:preset-class="exit" smil:begin="0.0s" smil:fill="remove">
                <anim:animate smil:targetElement="id14" smil:attributeName="width" smil:values="width;0" smil:keyTimes="0.0;1.0" smil:dur="3.0s"/>
                <anim:animate smil:targetElement="id14" smil:attributeName="height" smil:values="height;0" smil:keyTimes="0.0;1.0" smil:dur="3.0s"/>
                <anim:transitionFilter smil:targetElement="id14" smil:type="fade" smil:subtype="crossfade" smil:mode="out" smil:dur="3.0s"/>
                <anim:set smil:targetElement="id14" smil:attributeName="visibility" smil:to="hidden" smil:begin="2.999s" smil:dur="0.001s" smil:fill="hold"/>
              </anim:par>
            </anim:par>
          </anim:par>
        </anim:seq>
      </anim:par>
    </style:master-page>
    <style:master-page style:name="Master1-Layout2-obj-標題及物件" style:page-layout-name="pageLayout1" draw:style-name="a208">
      <draw:custom-shape svg:x="0.35417in" svg:y="7.05729in" svg:width="9.29167in" svg:height="0in" draw:id="id53" draw:layer="Master1-bg" draw:style-name="a211" draw:name="Line 43">
        <svg:title/>
        <svg:desc/>
        <text:p text:style-name="a210" text:class-names="" text:cond-style-name=""><text:span text:style-name="a209"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54" draw:layer="Master1-bg" draw:style-name="a214" draw:name="AutoShape 19">
        <svg:title/>
        <svg:desc/>
        <text:p text:style-name="a213" text:class-names="" text:cond-style-name=""><text:span text:style-name="a212"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55" draw:layer="Master1-bg" draw:style-name="a215" draw:name="Picture 17" svg:x="7.99306in" svg:y="0.36458in" svg:width="1.77083in" svg:height="0.55208in" style:rel-width="scale" style:rel-height="scale">
        <draw:image xlink:href="media/image1.jpeg" xlink:type="simple" xlink:show="embed" xlink:actuate="onLoad"/>
        <svg:title/>
        <svg:desc>NTUST_b00</svg:desc>
      </draw:frame>
      <draw:frame draw:id="id56" draw:layer="Master1-bg" draw:style-name="a216" draw:name="圖片 9" svg:x="0.11806in" svg:y="7.15278in" svg:width="9.76389in" svg:height="0.35069in" style:rel-width="scale" style:rel-height="scale">
        <draw:image xlink:href="media/image2.jpeg" xlink:type="simple" xlink:show="embed" xlink:actuate="onLoad"/>
        <svg:title/>
        <svg:desc>dark blue_btm.jpg</svg:desc>
      </draw:frame>
      <draw:frame draw:id="id57" presentation:style-name="a220" draw:name="標題 1" svg:x="0.5in" svg:y="0.21701in" svg:width="9in" svg:height="0.86632in" presentation:class="title" presentation:placeholder="false">
        <draw:text-box>
          <text:p text:style-name="a219" text:class-names="" text:cond-style-name=""><text:span text:style-name="a217" text:class-names="">按一下以編輯母片標題樣式</text:span><text:span text:style-name="a218" text:class-names=""/></text:p>
        </draw:text-box>
        <svg:title/>
        <svg:desc/>
      </draw:frame>
      <draw:frame draw:id="id58" presentation:style-name="a237" draw:name="內容版面配置區 2" svg:x="0.27431in" svg:y="1.15104in" svg:width="9.52951in" svg:height="5.91667in" presentation:class="object" presentation:placeholder="false">
        <draw:text-box>
          <text:list text:style-name="a223">
            <text:list-item>
              <text:p text:style-name="a222" text:class-names="" text:cond-style-name=""><text:span text:style-name="a221" text:class-names="">按一下以編輯母片文字樣式</text:span></text:p>
            </text:list-item>
          </text:list>
          <text:list text:style-name="a226">
            <text:list-item>
              <text:list text:style-name="a226">
                <text:list-item>
                  <text:p text:style-name="a225" text:class-names="" text:cond-style-name=""><text:span text:style-name="a224" text:class-names="">第二層</text:span></text:p>
                </text:list-item>
              </text:list>
            </text:list-item>
          </text:list>
          <text:list text:style-name="a229">
            <text:list-item>
              <text:list text:style-name="a229">
                <text:list-item>
                  <text:list text:style-name="a229">
                    <text:list-item>
                      <text:p text:style-name="a228" text:class-names="" text:cond-style-name=""><text:span text:style-name="a227" text:class-names="">第三層</text:span></text:p>
                    </text:list-item>
                  </text:list>
                </text:list-item>
              </text:list>
            </text:list-item>
          </text:list>
          <text:list text:style-name="a232">
            <text:list-item>
              <text:list text:style-name="a232">
                <text:list-item>
                  <text:list text:style-name="a232">
                    <text:list-item>
                      <text:list text:style-name="a232">
                        <text:list-item>
                          <text:p text:style-name="a231" text:class-names="" text:cond-style-name=""><text:span text:style-name="a230" text:class-names="">第四層</text:span></text:p>
                        </text:list-item>
                      </text:list>
                    </text:list-item>
                  </text:list>
                </text:list-item>
              </text:list>
            </text:list-item>
          </text:list>
          <text:list text:style-name="a236">
            <text:list-item>
              <text:list text:style-name="a236">
                <text:list-item>
                  <text:list text:style-name="a236">
                    <text:list-item>
                      <text:list text:style-name="a236">
                        <text:list-item>
                          <text:list text:style-name="a236">
                            <text:list-item>
                              <text:p text:style-name="a235" text:class-names="" text:cond-style-name=""><text:span text:style-name="a233" text:class-names="">第五層</text:span><text:span text:style-name="a234" text:class-names=""/></text:p>
                            </text:list-item>
                          </text:list>
                        </text:list-item>
                      </text:list>
                    </text:list-item>
                  </text:list>
                </text:list-item>
              </text:list>
            </text:list-item>
          </text:list>
        </draw:text-box>
        <svg:title/>
        <svg:desc/>
      </draw:frame>
      <draw:frame draw:id="id59" presentation:style-name="a241" draw:name="Rectangle 4" svg:x="0.5in" svg:y="7.04167in" svg:width="2.33333in" svg:height="0.26736in" presentation:class="date-time" presentation:placeholder="false">
        <draw:text-box>
          <text:p text:style-name="a240" text:class-names="" text:cond-style-name=""><text:span text:style-name="a238" text:class-names=""><text:date text:fixed="false" style:data-style-name="a239"/></text:span></text:p>
        </draw:text-box>
        <svg:title/>
        <svg:desc/>
      </draw:frame>
      <draw:frame draw:id="id60" presentation:style-name="a244" draw:name="Rectangle 5" svg:x="3.41667in" svg:y="7.04167in" svg:width="3.16667in" svg:height="0.26736in" presentation:class="footer" presentation:placeholder="false">
        <draw:text-box>
          <text:p text:style-name="a243" text:class-names="" text:cond-style-name=""><text:span text:style-name="a242" text:class-names=""/></text:p>
        </draw:text-box>
        <svg:title/>
        <svg:desc/>
      </draw:frame>
      <draw:frame draw:id="id61" presentation:style-name="a247" draw:name="Rectangle 6" svg:x="7.5in" svg:y="7.13542in" svg:width="2.33333in" svg:height="0.26736in" presentation:class="page-number" presentation:placeholder="false">
        <draw:text-box>
          <text:p text:style-name="a246" text:class-names="" text:cond-style-name=""><text:span text:style-name="a245" text:class-names=""><text:page-number style:num-format="1" text:fixed="false"/></text:span></text:p>
        </draw:text-box>
        <svg:title/>
        <svg:desc/>
      </draw:frame>
      <presentation:notes style:page-layout-name="pageLayout2" draw:style-name="a277">
        <draw:frame draw:id="id7" presentation:style-name="a250" draw:name="頁首版面配置區 1" svg:x="0in" svg:y="0in" svg:width="3.25in" svg:height="0.5in" presentation:class="header" presentation:placeholder="false">
          <draw:text-box>
            <text:p text:style-name="a249" text:class-names="" text:cond-style-name=""><text:span text:style-name="a248" text:class-names=""/></text:p>
          </draw:text-box>
          <svg:title/>
          <svg:desc/>
        </draw:frame>
        <draw:frame draw:id="id8" presentation:style-name="a254" draw:name="日期版面配置區 2" svg:x="4.24826in" svg:y="0in" svg:width="3.25in" svg:height="0.5in" presentation:class="date-time" presentation:placeholder="false">
          <draw:text-box>
            <text:p text:style-name="a253" text:class-names="" text:cond-style-name=""><text:span text:style-name="a251" text:class-names=""><text:date text:fixed="false" style:data-style-name="a252"/></text:span></text:p>
          </draw:text-box>
          <svg:title/>
          <svg:desc/>
        </draw:frame>
        <draw:page-thumbnail svg:x="1.25in" svg:y="0.75in" svg:width="5in" svg:height="3.75in" presentation:class="page" draw:id="id9" presentation:style-name="a255" draw:name="投影片圖像版面配置區 3">
          <svg:title/>
          <svg:desc/>
        </draw:page-thumbnail>
        <draw:frame draw:id="id10" presentation:style-name="a270" draw:name="備忘稿版面配置區 4" svg:x="0.75in" svg:y="4.75in" svg:width="6in" svg:height="4.5in" presentation:class="notes" presentation:placeholder="false">
          <draw:text-box>
            <text:p text:style-name="a257" text:class-names="" text:cond-style-name=""><text:span text:style-name="a256" text:class-names="">按一下以編輯母片文字樣式</text:span></text:p>
            <text:list text:style-name="a260">
              <text:list-item>
                <text:list text:style-name="a260">
                  <text:list-item>
                    <text:p text:style-name="a259" text:class-names="" text:cond-style-name=""><text:span text:style-name="a258" text:class-names="">第二層</text:span></text:p>
                  </text:list-item>
                </text:list>
              </text:list-item>
            </text:list>
            <text:list text:style-name="a263">
              <text:list-item>
                <text:list text:style-name="a263">
                  <text:list-item>
                    <text:list text:style-name="a263">
                      <text:list-item>
                        <text:p text:style-name="a262" text:class-names="" text:cond-style-name=""><text:span text:style-name="a261" text:class-names="">第三層</text:span></text:p>
                      </text:list-item>
                    </text:list>
                  </text:list-item>
                </text:list>
              </text:list-item>
            </text:list>
            <text:list text:style-name="a266">
              <text:list-item>
                <text:list text:style-name="a266">
                  <text:list-item>
                    <text:list text:style-name="a266">
                      <text:list-item>
                        <text:list text:style-name="a266">
                          <text:list-item>
                            <text:p text:style-name="a265" text:class-names="" text:cond-style-name=""><text:span text:style-name="a264" text:class-names="">第四層</text:span></text:p>
                          </text:list-item>
                        </text:list>
                      </text:list-item>
                    </text:list>
                  </text:list-item>
                </text:list>
              </text:list-item>
            </text:list>
            <text:list text:style-name="a269">
              <text:list-item>
                <text:list text:style-name="a269">
                  <text:list-item>
                    <text:list text:style-name="a269">
                      <text:list-item>
                        <text:list text:style-name="a269">
                          <text:list-item>
                            <text:list text:style-name="a269">
                              <text:list-item>
                                <text:p text:style-name="a268" text:class-names="" text:cond-style-name=""><text:span text:style-name="a267" text:class-names="">第五層</text:span></text:p>
                              </text:list-item>
                            </text:list>
                          </text:list-item>
                        </text:list>
                      </text:list-item>
                    </text:list>
                  </text:list-item>
                </text:list>
              </text:list-item>
            </text:list>
          </draw:text-box>
          <svg:title/>
          <svg:desc/>
        </draw:frame>
        <draw:frame draw:id="id11" presentation:style-name="a273" draw:name="頁尾版面配置區 5" svg:x="0in" svg:y="9.49826in" svg:width="3.25in" svg:height="0.5in" presentation:class="footer" presentation:placeholder="false">
          <draw:text-box>
            <text:p text:style-name="a272" text:class-names="" text:cond-style-name=""><text:span text:style-name="a271" text:class-names=""/></text:p>
          </draw:text-box>
          <svg:title/>
          <svg:desc/>
        </draw:frame>
        <draw:frame draw:id="id12" presentation:style-name="a276" draw:name="投影片編號版面配置區 6" svg:x="4.24826in" svg:y="9.49826in" svg:width="3.25in" svg:height="0.5in" presentation:class="page-number" presentation:placeholder="false">
          <draw:text-box>
            <text:p text:style-name="a275" text:class-names="" text:cond-style-name=""><text:span text:style-name="a274" text:class-names=""><text:page-number style:num-format="1" text:fixed="false"/></text:span></text:p>
          </draw:text-box>
          <svg:title/>
          <svg:desc/>
        </draw:frame>
      </presentation:notes>
    </style:master-page>
    <style:master-page style:name="Master1-Layout3-secHead-區段標題" style:page-layout-name="pageLayout1" draw:style-name="a278">
      <draw:custom-shape svg:x="0.35417in" svg:y="7.05729in" svg:width="9.29167in" svg:height="0in" draw:id="id62" draw:layer="Master1-bg" draw:style-name="a281" draw:name="Line 43">
        <svg:title/>
        <svg:desc/>
        <text:p text:style-name="a280" text:class-names="" text:cond-style-name=""><text:span text:style-name="a279"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63" draw:layer="Master1-bg" draw:style-name="a284" draw:name="AutoShape 19">
        <svg:title/>
        <svg:desc/>
        <text:p text:style-name="a283" text:class-names="" text:cond-style-name=""><text:span text:style-name="a282"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64" draw:layer="Master1-bg" draw:style-name="a285" draw:name="Picture 17" svg:x="7.99306in" svg:y="0.36458in" svg:width="1.77083in" svg:height="0.55208in" style:rel-width="scale" style:rel-height="scale">
        <draw:image xlink:href="media/image1.jpeg" xlink:type="simple" xlink:show="embed" xlink:actuate="onLoad"/>
        <svg:title/>
        <svg:desc>NTUST_b00</svg:desc>
      </draw:frame>
      <draw:frame draw:id="id65" draw:layer="Master1-bg" draw:style-name="a286" draw:name="圖片 9" svg:x="0.11806in" svg:y="7.15278in" svg:width="9.76389in" svg:height="0.35069in" style:rel-width="scale" style:rel-height="scale">
        <draw:image xlink:href="media/image2.jpeg" xlink:type="simple" xlink:show="embed" xlink:actuate="onLoad"/>
        <svg:title/>
        <svg:desc>dark blue_btm.jpg</svg:desc>
      </draw:frame>
      <draw:frame draw:id="id66" presentation:style-name="a290" draw:name="標題 1" svg:x="0.78993in" svg:y="4.81944in" svg:width="8.5in" svg:height="1.48958in" presentation:class="title" presentation:placeholder="false">
        <draw:text-box>
          <text:p text:style-name="a289" text:class-names="" text:cond-style-name=""><text:span text:style-name="a287" text:class-names="">按一下以編輯母片標題樣式</text:span><text:span text:style-name="a288" text:class-names=""/></text:p>
        </draw:text-box>
        <svg:title/>
        <svg:desc/>
      </draw:frame>
      <draw:frame draw:id="id67" presentation:style-name="a294" draw:name="文字版面配置區 2" svg:x="0.78993in" svg:y="3.17882in" svg:width="8.5in" svg:height="1.64062in" presentation:class="outline" presentation:placeholder="false">
        <draw:text-box>
          <text:list text:style-name="a293">
            <text:list-item>
              <text:p text:style-name="a292" text:class-names="" text:cond-style-name=""><text:span text:style-name="a291" text:class-names="">按一下以編輯母片文字樣式</text:span></text:p>
            </text:list-item>
          </text:list>
        </draw:text-box>
        <svg:title/>
        <svg:desc/>
      </draw:frame>
      <draw:frame draw:id="id68" presentation:style-name="a298" draw:name="Rectangle 4" svg:x="0.5in" svg:y="7.04167in" svg:width="2.33333in" svg:height="0.26736in" presentation:class="date-time" presentation:placeholder="false">
        <draw:text-box>
          <text:p text:style-name="a297" text:class-names="" text:cond-style-name=""><text:span text:style-name="a295" text:class-names=""><text:date text:fixed="false" style:data-style-name="a296"/></text:span></text:p>
        </draw:text-box>
        <svg:title/>
        <svg:desc/>
      </draw:frame>
      <draw:frame draw:id="id69" presentation:style-name="a301" draw:name="Rectangle 5" svg:x="3.41667in" svg:y="7.04167in" svg:width="3.16667in" svg:height="0.26736in" presentation:class="footer" presentation:placeholder="false">
        <draw:text-box>
          <text:p text:style-name="a300" text:class-names="" text:cond-style-name=""><text:span text:style-name="a299" text:class-names=""/></text:p>
        </draw:text-box>
        <svg:title/>
        <svg:desc/>
      </draw:frame>
      <draw:frame draw:id="id70" presentation:style-name="a304" draw:name="Rectangle 6" svg:x="7.5in" svg:y="7.23264in" svg:width="2.33333in" svg:height="0.26736in" presentation:class="page-number" presentation:placeholder="false">
        <draw:text-box>
          <text:p text:style-name="a303" text:class-names="" text:cond-style-name=""><text:span text:style-name="a302" text:class-names=""><text:page-number style:num-format="1" text:fixed="false"/></text:span></text:p>
        </draw:text-box>
        <svg:title/>
        <svg:desc/>
      </draw:frame>
      <presentation:notes style:page-layout-name="pageLayout2" draw:style-name="a334">
        <draw:frame draw:id="id7" presentation:style-name="a307" draw:name="頁首版面配置區 1" svg:x="0in" svg:y="0in" svg:width="3.25in" svg:height="0.5in" presentation:class="header" presentation:placeholder="false">
          <draw:text-box>
            <text:p text:style-name="a306" text:class-names="" text:cond-style-name=""><text:span text:style-name="a305" text:class-names=""/></text:p>
          </draw:text-box>
          <svg:title/>
          <svg:desc/>
        </draw:frame>
        <draw:frame draw:id="id8" presentation:style-name="a311" draw:name="日期版面配置區 2" svg:x="4.24826in" svg:y="0in" svg:width="3.25in" svg:height="0.5in" presentation:class="date-time" presentation:placeholder="false">
          <draw:text-box>
            <text:p text:style-name="a310" text:class-names="" text:cond-style-name=""><text:span text:style-name="a308" text:class-names=""><text:date text:fixed="false" style:data-style-name="a309"/></text:span></text:p>
          </draw:text-box>
          <svg:title/>
          <svg:desc/>
        </draw:frame>
        <draw:page-thumbnail svg:x="1.25in" svg:y="0.75in" svg:width="5in" svg:height="3.75in" presentation:class="page" draw:id="id9" presentation:style-name="a312" draw:name="投影片圖像版面配置區 3">
          <svg:title/>
          <svg:desc/>
        </draw:page-thumbnail>
        <draw:frame draw:id="id10" presentation:style-name="a327" draw:name="備忘稿版面配置區 4" svg:x="0.75in" svg:y="4.75in" svg:width="6in" svg:height="4.5in" presentation:class="notes" presentation:placeholder="false">
          <draw:text-box>
            <text:p text:style-name="a314" text:class-names="" text:cond-style-name=""><text:span text:style-name="a313" text:class-names="">按一下以編輯母片文字樣式</text:span></text:p>
            <text:list text:style-name="a317">
              <text:list-item>
                <text:list text:style-name="a317">
                  <text:list-item>
                    <text:p text:style-name="a316" text:class-names="" text:cond-style-name=""><text:span text:style-name="a315" text:class-names="">第二層</text:span></text:p>
                  </text:list-item>
                </text:list>
              </text:list-item>
            </text:list>
            <text:list text:style-name="a320">
              <text:list-item>
                <text:list text:style-name="a320">
                  <text:list-item>
                    <text:list text:style-name="a320">
                      <text:list-item>
                        <text:p text:style-name="a319" text:class-names="" text:cond-style-name=""><text:span text:style-name="a318" text:class-names="">第三層</text:span></text:p>
                      </text:list-item>
                    </text:list>
                  </text:list-item>
                </text:list>
              </text:list-item>
            </text:list>
            <text:list text:style-name="a323">
              <text:list-item>
                <text:list text:style-name="a323">
                  <text:list-item>
                    <text:list text:style-name="a323">
                      <text:list-item>
                        <text:list text:style-name="a323">
                          <text:list-item>
                            <text:p text:style-name="a322" text:class-names="" text:cond-style-name=""><text:span text:style-name="a321" text:class-names="">第四層</text:span></text:p>
                          </text:list-item>
                        </text:list>
                      </text:list-item>
                    </text:list>
                  </text:list-item>
                </text:list>
              </text:list-item>
            </text:list>
            <text:list text:style-name="a326">
              <text:list-item>
                <text:list text:style-name="a326">
                  <text:list-item>
                    <text:list text:style-name="a326">
                      <text:list-item>
                        <text:list text:style-name="a326">
                          <text:list-item>
                            <text:list text:style-name="a326">
                              <text:list-item>
                                <text:p text:style-name="a325" text:class-names="" text:cond-style-name=""><text:span text:style-name="a324" text:class-names="">第五層</text:span></text:p>
                              </text:list-item>
                            </text:list>
                          </text:list-item>
                        </text:list>
                      </text:list-item>
                    </text:list>
                  </text:list-item>
                </text:list>
              </text:list-item>
            </text:list>
          </draw:text-box>
          <svg:title/>
          <svg:desc/>
        </draw:frame>
        <draw:frame draw:id="id11" presentation:style-name="a330" draw:name="頁尾版面配置區 5" svg:x="0in" svg:y="9.49826in" svg:width="3.25in" svg:height="0.5in" presentation:class="footer" presentation:placeholder="false">
          <draw:text-box>
            <text:p text:style-name="a329" text:class-names="" text:cond-style-name=""><text:span text:style-name="a328" text:class-names=""/></text:p>
          </draw:text-box>
          <svg:title/>
          <svg:desc/>
        </draw:frame>
        <draw:frame draw:id="id12" presentation:style-name="a333" draw:name="投影片編號版面配置區 6" svg:x="4.24826in" svg:y="9.49826in" svg:width="3.25in" svg:height="0.5in" presentation:class="page-number" presentation:placeholder="false">
          <draw:text-box>
            <text:p text:style-name="a332" text:class-names="" text:cond-style-name=""><text:span text:style-name="a331" text:class-names=""><text:page-number style:num-format="1" text:fixed="false"/></text:span></text:p>
          </draw:text-box>
          <svg:title/>
          <svg:desc/>
        </draw:frame>
      </presentation:notes>
    </style:master-page>
    <style:master-page style:name="Master1-Layout4-twoObj-兩項物件" style:page-layout-name="pageLayout1" draw:style-name="a335">
      <draw:custom-shape svg:x="0.35417in" svg:y="7.05729in" svg:width="9.29167in" svg:height="0in" draw:id="id71" draw:layer="Master1-bg" draw:style-name="a338" draw:name="Line 43">
        <svg:title/>
        <svg:desc/>
        <text:p text:style-name="a337" text:class-names="" text:cond-style-name=""><text:span text:style-name="a336"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72" draw:layer="Master1-bg" draw:style-name="a341" draw:name="AutoShape 19">
        <svg:title/>
        <svg:desc/>
        <text:p text:style-name="a340" text:class-names="" text:cond-style-name=""><text:span text:style-name="a339"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73" draw:layer="Master1-bg" draw:style-name="a342" draw:name="Picture 17" svg:x="7.99306in" svg:y="0.36458in" svg:width="1.77083in" svg:height="0.55208in" style:rel-width="scale" style:rel-height="scale">
        <draw:image xlink:href="media/image1.jpeg" xlink:type="simple" xlink:show="embed" xlink:actuate="onLoad"/>
        <svg:title/>
        <svg:desc>NTUST_b00</svg:desc>
      </draw:frame>
      <draw:frame draw:id="id74" draw:layer="Master1-bg" draw:style-name="a343" draw:name="圖片 9" svg:x="0.11806in" svg:y="7.15278in" svg:width="9.76389in" svg:height="0.35069in" style:rel-width="scale" style:rel-height="scale">
        <draw:image xlink:href="media/image2.jpeg" xlink:type="simple" xlink:show="embed" xlink:actuate="onLoad"/>
        <svg:title/>
        <svg:desc>dark blue_btm.jpg</svg:desc>
      </draw:frame>
      <draw:frame draw:id="id75" presentation:style-name="a347" draw:name="標題 1" svg:x="0.5in" svg:y="0.21701in" svg:width="9in" svg:height="0.86632in" presentation:class="title" presentation:placeholder="false">
        <draw:text-box>
          <text:p text:style-name="a346" text:class-names="" text:cond-style-name=""><text:span text:style-name="a344" text:class-names="">按一下以編輯母片標題樣式</text:span><text:span text:style-name="a345" text:class-names=""/></text:p>
        </draw:text-box>
        <svg:title/>
        <svg:desc/>
      </draw:frame>
      <draw:frame draw:id="id76" presentation:style-name="a364" draw:name="內容版面配置區 2" svg:x="0.5in" svg:y="1.41667in" svg:width="4.41667in" svg:height="5.41667in" presentation:class="object" presentation:placeholder="false">
        <draw:text-box>
          <text:list text:style-name="a350">
            <text:list-item>
              <text:p text:style-name="a349" text:class-names="" text:cond-style-name=""><text:span text:style-name="a348" text:class-names="">按一下以編輯母片文字樣式</text:span></text:p>
            </text:list-item>
          </text:list>
          <text:list text:style-name="a353">
            <text:list-item>
              <text:list text:style-name="a353">
                <text:list-item>
                  <text:p text:style-name="a352" text:class-names="" text:cond-style-name=""><text:span text:style-name="a351" text:class-names="">第二層</text:span></text:p>
                </text:list-item>
              </text:list>
            </text:list-item>
          </text:list>
          <text:list text:style-name="a356">
            <text:list-item>
              <text:list text:style-name="a356">
                <text:list-item>
                  <text:list text:style-name="a356">
                    <text:list-item>
                      <text:p text:style-name="a355" text:class-names="" text:cond-style-name=""><text:span text:style-name="a354" text:class-names="">第三層</text:span></text:p>
                    </text:list-item>
                  </text:list>
                </text:list-item>
              </text:list>
            </text:list-item>
          </text:list>
          <text:list text:style-name="a359">
            <text:list-item>
              <text:list text:style-name="a359">
                <text:list-item>
                  <text:list text:style-name="a359">
                    <text:list-item>
                      <text:list text:style-name="a359">
                        <text:list-item>
                          <text:p text:style-name="a358" text:class-names="" text:cond-style-name=""><text:span text:style-name="a357" text:class-names="">第四層</text:span></text:p>
                        </text:list-item>
                      </text:list>
                    </text:list-item>
                  </text:list>
                </text:list-item>
              </text:list>
            </text:list-item>
          </text:list>
          <text:list text:style-name="a363">
            <text:list-item>
              <text:list text:style-name="a363">
                <text:list-item>
                  <text:list text:style-name="a363">
                    <text:list-item>
                      <text:list text:style-name="a363">
                        <text:list-item>
                          <text:list text:style-name="a363">
                            <text:list-item>
                              <text:p text:style-name="a362" text:class-names="" text:cond-style-name=""><text:span text:style-name="a360" text:class-names="">第五層</text:span><text:span text:style-name="a361" text:class-names=""/></text:p>
                            </text:list-item>
                          </text:list>
                        </text:list-item>
                      </text:list>
                    </text:list-item>
                  </text:list>
                </text:list-item>
              </text:list>
            </text:list-item>
          </text:list>
        </draw:text-box>
        <svg:title/>
        <svg:desc/>
      </draw:frame>
      <draw:frame draw:id="id77" presentation:style-name="a381" draw:name="內容版面配置區 3" svg:x="5.08333in" svg:y="1.41667in" svg:width="4.41667in" svg:height="5.41667in" presentation:class="object" presentation:placeholder="false">
        <draw:text-box>
          <text:list text:style-name="a367">
            <text:list-item>
              <text:p text:style-name="a366" text:class-names="" text:cond-style-name=""><text:span text:style-name="a365" text:class-names="">按一下以編輯母片文字樣式</text:span></text:p>
            </text:list-item>
          </text:list>
          <text:list text:style-name="a370">
            <text:list-item>
              <text:list text:style-name="a370">
                <text:list-item>
                  <text:p text:style-name="a369" text:class-names="" text:cond-style-name=""><text:span text:style-name="a368" text:class-names="">第二層</text:span></text:p>
                </text:list-item>
              </text:list>
            </text:list-item>
          </text:list>
          <text:list text:style-name="a373">
            <text:list-item>
              <text:list text:style-name="a373">
                <text:list-item>
                  <text:list text:style-name="a373">
                    <text:list-item>
                      <text:p text:style-name="a372" text:class-names="" text:cond-style-name=""><text:span text:style-name="a371" text:class-names="">第三層</text:span></text:p>
                    </text:list-item>
                  </text:list>
                </text:list-item>
              </text:list>
            </text:list-item>
          </text:list>
          <text:list text:style-name="a376">
            <text:list-item>
              <text:list text:style-name="a376">
                <text:list-item>
                  <text:list text:style-name="a376">
                    <text:list-item>
                      <text:list text:style-name="a376">
                        <text:list-item>
                          <text:p text:style-name="a375" text:class-names="" text:cond-style-name=""><text:span text:style-name="a374" text:class-names="">第四層</text:span></text:p>
                        </text:list-item>
                      </text:list>
                    </text:list-item>
                  </text:list>
                </text:list-item>
              </text:list>
            </text:list-item>
          </text:list>
          <text:list text:style-name="a380">
            <text:list-item>
              <text:list text:style-name="a380">
                <text:list-item>
                  <text:list text:style-name="a380">
                    <text:list-item>
                      <text:list text:style-name="a380">
                        <text:list-item>
                          <text:list text:style-name="a380">
                            <text:list-item>
                              <text:p text:style-name="a379" text:class-names="" text:cond-style-name=""><text:span text:style-name="a377" text:class-names="">第五層</text:span><text:span text:style-name="a378" text:class-names=""/></text:p>
                            </text:list-item>
                          </text:list>
                        </text:list-item>
                      </text:list>
                    </text:list-item>
                  </text:list>
                </text:list-item>
              </text:list>
            </text:list-item>
          </text:list>
        </draw:text-box>
        <svg:title/>
        <svg:desc/>
      </draw:frame>
      <draw:frame draw:id="id78" presentation:style-name="a385" draw:name="Rectangle 4" svg:x="0.5in" svg:y="7.04167in" svg:width="2.33333in" svg:height="0.26736in" presentation:class="date-time" presentation:placeholder="false">
        <draw:text-box>
          <text:p text:style-name="a384" text:class-names="" text:cond-style-name=""><text:span text:style-name="a382" text:class-names=""><text:date text:fixed="false" style:data-style-name="a383"/></text:span></text:p>
        </draw:text-box>
        <svg:title/>
        <svg:desc/>
      </draw:frame>
      <draw:frame draw:id="id79" presentation:style-name="a388" draw:name="Rectangle 5" svg:x="3.41667in" svg:y="7.04167in" svg:width="3.16667in" svg:height="0.26736in" presentation:class="footer" presentation:placeholder="false">
        <draw:text-box>
          <text:p text:style-name="a387" text:class-names="" text:cond-style-name=""><text:span text:style-name="a386" text:class-names=""/></text:p>
        </draw:text-box>
        <svg:title/>
        <svg:desc/>
      </draw:frame>
      <draw:frame draw:id="id80" presentation:style-name="a391" draw:name="Rectangle 6" svg:x="7.5in" svg:y="7.23264in" svg:width="2.33333in" svg:height="0.26736in" presentation:class="page-number" presentation:placeholder="false">
        <draw:text-box>
          <text:p text:style-name="a390" text:class-names="" text:cond-style-name=""><text:span text:style-name="a389" text:class-names=""><text:page-number style:num-format="1" text:fixed="false"/></text:span></text:p>
        </draw:text-box>
        <svg:title/>
        <svg:desc/>
      </draw:frame>
      <presentation:notes style:page-layout-name="pageLayout2" draw:style-name="a421">
        <draw:frame draw:id="id7" presentation:style-name="a394" draw:name="頁首版面配置區 1" svg:x="0in" svg:y="0in" svg:width="3.25in" svg:height="0.5in" presentation:class="header" presentation:placeholder="false">
          <draw:text-box>
            <text:p text:style-name="a393" text:class-names="" text:cond-style-name=""><text:span text:style-name="a392" text:class-names=""/></text:p>
          </draw:text-box>
          <svg:title/>
          <svg:desc/>
        </draw:frame>
        <draw:frame draw:id="id8" presentation:style-name="a398" draw:name="日期版面配置區 2" svg:x="4.24826in" svg:y="0in" svg:width="3.25in" svg:height="0.5in" presentation:class="date-time" presentation:placeholder="false">
          <draw:text-box>
            <text:p text:style-name="a397" text:class-names="" text:cond-style-name=""><text:span text:style-name="a395" text:class-names=""><text:date text:fixed="false" style:data-style-name="a396"/></text:span></text:p>
          </draw:text-box>
          <svg:title/>
          <svg:desc/>
        </draw:frame>
        <draw:page-thumbnail svg:x="1.25in" svg:y="0.75in" svg:width="5in" svg:height="3.75in" presentation:class="page" draw:id="id9" presentation:style-name="a399" draw:name="投影片圖像版面配置區 3">
          <svg:title/>
          <svg:desc/>
        </draw:page-thumbnail>
        <draw:frame draw:id="id10" presentation:style-name="a414" draw:name="備忘稿版面配置區 4" svg:x="0.75in" svg:y="4.75in" svg:width="6in" svg:height="4.5in" presentation:class="notes" presentation:placeholder="false">
          <draw:text-box>
            <text:p text:style-name="a401" text:class-names="" text:cond-style-name=""><text:span text:style-name="a400" text:class-names="">按一下以編輯母片文字樣式</text:span></text:p>
            <text:list text:style-name="a404">
              <text:list-item>
                <text:list text:style-name="a404">
                  <text:list-item>
                    <text:p text:style-name="a403" text:class-names="" text:cond-style-name=""><text:span text:style-name="a402" text:class-names="">第二層</text:span></text:p>
                  </text:list-item>
                </text:list>
              </text:list-item>
            </text:list>
            <text:list text:style-name="a407">
              <text:list-item>
                <text:list text:style-name="a407">
                  <text:list-item>
                    <text:list text:style-name="a407">
                      <text:list-item>
                        <text:p text:style-name="a406" text:class-names="" text:cond-style-name=""><text:span text:style-name="a405" text:class-names="">第三層</text:span></text:p>
                      </text:list-item>
                    </text:list>
                  </text:list-item>
                </text:list>
              </text:list-item>
            </text:list>
            <text:list text:style-name="a410">
              <text:list-item>
                <text:list text:style-name="a410">
                  <text:list-item>
                    <text:list text:style-name="a410">
                      <text:list-item>
                        <text:list text:style-name="a410">
                          <text:list-item>
                            <text:p text:style-name="a409" text:class-names="" text:cond-style-name=""><text:span text:style-name="a408" text:class-names="">第四層</text:span></text:p>
                          </text:list-item>
                        </text:list>
                      </text:list-item>
                    </text:list>
                  </text:list-item>
                </text:list>
              </text:list-item>
            </text:list>
            <text:list text:style-name="a413">
              <text:list-item>
                <text:list text:style-name="a413">
                  <text:list-item>
                    <text:list text:style-name="a413">
                      <text:list-item>
                        <text:list text:style-name="a413">
                          <text:list-item>
                            <text:list text:style-name="a413">
                              <text:list-item>
                                <text:p text:style-name="a412" text:class-names="" text:cond-style-name=""><text:span text:style-name="a411" text:class-names="">第五層</text:span></text:p>
                              </text:list-item>
                            </text:list>
                          </text:list-item>
                        </text:list>
                      </text:list-item>
                    </text:list>
                  </text:list-item>
                </text:list>
              </text:list-item>
            </text:list>
          </draw:text-box>
          <svg:title/>
          <svg:desc/>
        </draw:frame>
        <draw:frame draw:id="id11" presentation:style-name="a417" draw:name="頁尾版面配置區 5" svg:x="0in" svg:y="9.49826in" svg:width="3.25in" svg:height="0.5in" presentation:class="footer" presentation:placeholder="false">
          <draw:text-box>
            <text:p text:style-name="a416" text:class-names="" text:cond-style-name=""><text:span text:style-name="a415" text:class-names=""/></text:p>
          </draw:text-box>
          <svg:title/>
          <svg:desc/>
        </draw:frame>
        <draw:frame draw:id="id12" presentation:style-name="a420" draw:name="投影片編號版面配置區 6" svg:x="4.24826in" svg:y="9.49826in" svg:width="3.25in" svg:height="0.5in" presentation:class="page-number" presentation:placeholder="false">
          <draw:text-box>
            <text:p text:style-name="a419" text:class-names="" text:cond-style-name=""><text:span text:style-name="a418" text:class-names=""><text:page-number style:num-format="1" text:fixed="false"/></text:span></text:p>
          </draw:text-box>
          <svg:title/>
          <svg:desc/>
        </draw:frame>
      </presentation:notes>
    </style:master-page>
    <style:master-page style:name="Master1-Layout5-twoTxTwoObj-比對" style:page-layout-name="pageLayout1" draw:style-name="a422">
      <draw:custom-shape svg:x="0.35417in" svg:y="7.05729in" svg:width="9.29167in" svg:height="0in" draw:id="id81" draw:layer="Master1-bg" draw:style-name="a425" draw:name="Line 43">
        <svg:title/>
        <svg:desc/>
        <text:p text:style-name="a424" text:class-names="" text:cond-style-name=""><text:span text:style-name="a423"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82" draw:layer="Master1-bg" draw:style-name="a428" draw:name="AutoShape 19">
        <svg:title/>
        <svg:desc/>
        <text:p text:style-name="a427" text:class-names="" text:cond-style-name=""><text:span text:style-name="a426"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83" draw:layer="Master1-bg" draw:style-name="a429" draw:name="Picture 17" svg:x="7.99306in" svg:y="0.36458in" svg:width="1.77083in" svg:height="0.55208in" style:rel-width="scale" style:rel-height="scale">
        <draw:image xlink:href="media/image1.jpeg" xlink:type="simple" xlink:show="embed" xlink:actuate="onLoad"/>
        <svg:title/>
        <svg:desc>NTUST_b00</svg:desc>
      </draw:frame>
      <draw:frame draw:id="id84" draw:layer="Master1-bg" draw:style-name="a430" draw:name="圖片 9" svg:x="0.11806in" svg:y="7.15278in" svg:width="9.76389in" svg:height="0.35069in" style:rel-width="scale" style:rel-height="scale">
        <draw:image xlink:href="media/image2.jpeg" xlink:type="simple" xlink:show="embed" xlink:actuate="onLoad"/>
        <svg:title/>
        <svg:desc>dark blue_btm.jpg</svg:desc>
      </draw:frame>
      <draw:frame draw:id="id85" presentation:style-name="a434" draw:name="標題 1" svg:x="0.5in" svg:y="0.30035in" svg:width="9in" svg:height="1.25in" presentation:class="title" presentation:placeholder="false">
        <draw:text-box>
          <text:p text:style-name="a433" text:class-names="" text:cond-style-name=""><text:span text:style-name="a431" text:class-names="">按一下以編輯母片標題樣式</text:span><text:span text:style-name="a432" text:class-names=""/></text:p>
        </draw:text-box>
        <svg:title/>
        <svg:desc/>
      </draw:frame>
      <draw:frame draw:id="id86" presentation:style-name="a438" draw:name="文字版面配置區 2" svg:x="0.5in" svg:y="1.67882in" svg:width="4.4184in" svg:height="0.69965in" presentation:class="outline" presentation:placeholder="false">
        <draw:text-box>
          <text:list text:style-name="a437">
            <text:list-item>
              <text:p text:style-name="a436" text:class-names="" text:cond-style-name=""><text:span text:style-name="a435" text:class-names="">按一下以編輯母片文字樣式</text:span></text:p>
            </text:list-item>
          </text:list>
        </draw:text-box>
        <svg:title/>
        <svg:desc/>
      </draw:frame>
      <draw:frame draw:id="id87" presentation:style-name="a455" draw:name="內容版面配置區 3" svg:x="0.5in" svg:y="2.37847in" svg:width="4.4184in" svg:height="4.32118in" presentation:class="object" presentation:placeholder="false">
        <draw:text-box>
          <text:list text:style-name="a441">
            <text:list-item>
              <text:p text:style-name="a440" text:class-names="" text:cond-style-name=""><text:span text:style-name="a439" text:class-names="">按一下以編輯母片文字樣式</text:span></text:p>
            </text:list-item>
          </text:list>
          <text:list text:style-name="a444">
            <text:list-item>
              <text:list text:style-name="a444">
                <text:list-item>
                  <text:p text:style-name="a443" text:class-names="" text:cond-style-name=""><text:span text:style-name="a442" text:class-names="">第二層</text:span></text:p>
                </text:list-item>
              </text:list>
            </text:list-item>
          </text:list>
          <text:list text:style-name="a447">
            <text:list-item>
              <text:list text:style-name="a447">
                <text:list-item>
                  <text:list text:style-name="a447">
                    <text:list-item>
                      <text:p text:style-name="a446" text:class-names="" text:cond-style-name=""><text:span text:style-name="a445" text:class-names="">第三層</text:span></text:p>
                    </text:list-item>
                  </text:list>
                </text:list-item>
              </text:list>
            </text:list-item>
          </text:list>
          <text:list text:style-name="a450">
            <text:list-item>
              <text:list text:style-name="a450">
                <text:list-item>
                  <text:list text:style-name="a450">
                    <text:list-item>
                      <text:list text:style-name="a450">
                        <text:list-item>
                          <text:p text:style-name="a449" text:class-names="" text:cond-style-name=""><text:span text:style-name="a448" text:class-names="">第四層</text:span></text:p>
                        </text:list-item>
                      </text:list>
                    </text:list-item>
                  </text:list>
                </text:list-item>
              </text:list>
            </text:list-item>
          </text:list>
          <text:list text:style-name="a454">
            <text:list-item>
              <text:list text:style-name="a454">
                <text:list-item>
                  <text:list text:style-name="a454">
                    <text:list-item>
                      <text:list text:style-name="a454">
                        <text:list-item>
                          <text:list text:style-name="a454">
                            <text:list-item>
                              <text:p text:style-name="a453" text:class-names="" text:cond-style-name=""><text:span text:style-name="a451" text:class-names="">第五層</text:span><text:span text:style-name="a452" text:class-names=""/></text:p>
                            </text:list-item>
                          </text:list>
                        </text:list-item>
                      </text:list>
                    </text:list-item>
                  </text:list>
                </text:list-item>
              </text:list>
            </text:list-item>
          </text:list>
        </draw:text-box>
        <svg:title/>
        <svg:desc/>
      </draw:frame>
      <draw:frame draw:id="id88" presentation:style-name="a459" draw:name="文字版面配置區 4" svg:x="5.07986in" svg:y="1.67882in" svg:width="4.42014in" svg:height="0.69965in" presentation:class="outline" presentation:placeholder="false">
        <draw:text-box>
          <text:list text:style-name="a458">
            <text:list-item>
              <text:p text:style-name="a457" text:class-names="" text:cond-style-name=""><text:span text:style-name="a456" text:class-names="">按一下以編輯母片文字樣式</text:span></text:p>
            </text:list-item>
          </text:list>
        </draw:text-box>
        <svg:title/>
        <svg:desc/>
      </draw:frame>
      <draw:frame draw:id="id89" presentation:style-name="a476" draw:name="內容版面配置區 5" svg:x="5.07986in" svg:y="2.37847in" svg:width="4.42014in" svg:height="4.32118in" presentation:class="object" presentation:placeholder="false">
        <draw:text-box>
          <text:list text:style-name="a462">
            <text:list-item>
              <text:p text:style-name="a461" text:class-names="" text:cond-style-name=""><text:span text:style-name="a460" text:class-names="">按一下以編輯母片文字樣式</text:span></text:p>
            </text:list-item>
          </text:list>
          <text:list text:style-name="a465">
            <text:list-item>
              <text:list text:style-name="a465">
                <text:list-item>
                  <text:p text:style-name="a464" text:class-names="" text:cond-style-name=""><text:span text:style-name="a463" text:class-names="">第二層</text:span></text:p>
                </text:list-item>
              </text:list>
            </text:list-item>
          </text:list>
          <text:list text:style-name="a468">
            <text:list-item>
              <text:list text:style-name="a468">
                <text:list-item>
                  <text:list text:style-name="a468">
                    <text:list-item>
                      <text:p text:style-name="a467" text:class-names="" text:cond-style-name=""><text:span text:style-name="a466" text:class-names="">第三層</text:span></text:p>
                    </text:list-item>
                  </text:list>
                </text:list-item>
              </text:list>
            </text:list-item>
          </text:list>
          <text:list text:style-name="a471">
            <text:list-item>
              <text:list text:style-name="a471">
                <text:list-item>
                  <text:list text:style-name="a471">
                    <text:list-item>
                      <text:list text:style-name="a471">
                        <text:list-item>
                          <text:p text:style-name="a470" text:class-names="" text:cond-style-name=""><text:span text:style-name="a469" text:class-names="">第四層</text:span></text:p>
                        </text:list-item>
                      </text:list>
                    </text:list-item>
                  </text:list>
                </text:list-item>
              </text:list>
            </text:list-item>
          </text:list>
          <text:list text:style-name="a475">
            <text:list-item>
              <text:list text:style-name="a475">
                <text:list-item>
                  <text:list text:style-name="a475">
                    <text:list-item>
                      <text:list text:style-name="a475">
                        <text:list-item>
                          <text:list text:style-name="a475">
                            <text:list-item>
                              <text:p text:style-name="a474" text:class-names="" text:cond-style-name=""><text:span text:style-name="a472" text:class-names="">第五層</text:span><text:span text:style-name="a473" text:class-names=""/></text:p>
                            </text:list-item>
                          </text:list>
                        </text:list-item>
                      </text:list>
                    </text:list-item>
                  </text:list>
                </text:list-item>
              </text:list>
            </text:list-item>
          </text:list>
        </draw:text-box>
        <svg:title/>
        <svg:desc/>
      </draw:frame>
      <draw:frame draw:id="id90" presentation:style-name="a480" draw:name="Rectangle 4" svg:x="0.5in" svg:y="7.04167in" svg:width="2.33333in" svg:height="0.26736in" presentation:class="date-time" presentation:placeholder="false">
        <draw:text-box>
          <text:p text:style-name="a479" text:class-names="" text:cond-style-name=""><text:span text:style-name="a477" text:class-names=""><text:date text:fixed="false" style:data-style-name="a478"/></text:span></text:p>
        </draw:text-box>
        <svg:title/>
        <svg:desc/>
      </draw:frame>
      <draw:frame draw:id="id91" presentation:style-name="a483" draw:name="Rectangle 5" svg:x="3.41667in" svg:y="7.04167in" svg:width="3.16667in" svg:height="0.26736in" presentation:class="footer" presentation:placeholder="false">
        <draw:text-box>
          <text:p text:style-name="a482" text:class-names="" text:cond-style-name=""><text:span text:style-name="a481" text:class-names=""/></text:p>
        </draw:text-box>
        <svg:title/>
        <svg:desc/>
      </draw:frame>
      <draw:frame draw:id="id92" presentation:style-name="a486" draw:name="Rectangle 6" svg:x="7.5in" svg:y="7.23264in" svg:width="2.33333in" svg:height="0.26736in" presentation:class="page-number" presentation:placeholder="false">
        <draw:text-box>
          <text:p text:style-name="a485" text:class-names="" text:cond-style-name=""><text:span text:style-name="a484" text:class-names=""><text:page-number style:num-format="1" text:fixed="false"/></text:span></text:p>
        </draw:text-box>
        <svg:title/>
        <svg:desc/>
      </draw:frame>
      <presentation:notes style:page-layout-name="pageLayout2" draw:style-name="a516">
        <draw:frame draw:id="id7" presentation:style-name="a489" draw:name="頁首版面配置區 1" svg:x="0in" svg:y="0in" svg:width="3.25in" svg:height="0.5in" presentation:class="header" presentation:placeholder="false">
          <draw:text-box>
            <text:p text:style-name="a488" text:class-names="" text:cond-style-name=""><text:span text:style-name="a487" text:class-names=""/></text:p>
          </draw:text-box>
          <svg:title/>
          <svg:desc/>
        </draw:frame>
        <draw:frame draw:id="id8" presentation:style-name="a493" draw:name="日期版面配置區 2" svg:x="4.24826in" svg:y="0in" svg:width="3.25in" svg:height="0.5in" presentation:class="date-time" presentation:placeholder="false">
          <draw:text-box>
            <text:p text:style-name="a492" text:class-names="" text:cond-style-name=""><text:span text:style-name="a490" text:class-names=""><text:date text:fixed="false" style:data-style-name="a491"/></text:span></text:p>
          </draw:text-box>
          <svg:title/>
          <svg:desc/>
        </draw:frame>
        <draw:page-thumbnail svg:x="1.25in" svg:y="0.75in" svg:width="5in" svg:height="3.75in" presentation:class="page" draw:id="id9" presentation:style-name="a494" draw:name="投影片圖像版面配置區 3">
          <svg:title/>
          <svg:desc/>
        </draw:page-thumbnail>
        <draw:frame draw:id="id10" presentation:style-name="a509" draw:name="備忘稿版面配置區 4" svg:x="0.75in" svg:y="4.75in" svg:width="6in" svg:height="4.5in" presentation:class="notes" presentation:placeholder="false">
          <draw:text-box>
            <text:p text:style-name="a496" text:class-names="" text:cond-style-name=""><text:span text:style-name="a495" text:class-names="">按一下以編輯母片文字樣式</text:span></text:p>
            <text:list text:style-name="a499">
              <text:list-item>
                <text:list text:style-name="a499">
                  <text:list-item>
                    <text:p text:style-name="a498" text:class-names="" text:cond-style-name=""><text:span text:style-name="a497" text:class-names="">第二層</text:span></text:p>
                  </text:list-item>
                </text:list>
              </text:list-item>
            </text:list>
            <text:list text:style-name="a502">
              <text:list-item>
                <text:list text:style-name="a502">
                  <text:list-item>
                    <text:list text:style-name="a502">
                      <text:list-item>
                        <text:p text:style-name="a501" text:class-names="" text:cond-style-name=""><text:span text:style-name="a500" text:class-names="">第三層</text:span></text:p>
                      </text:list-item>
                    </text:list>
                  </text:list-item>
                </text:list>
              </text:list-item>
            </text:list>
            <text:list text:style-name="a505">
              <text:list-item>
                <text:list text:style-name="a505">
                  <text:list-item>
                    <text:list text:style-name="a505">
                      <text:list-item>
                        <text:list text:style-name="a505">
                          <text:list-item>
                            <text:p text:style-name="a504" text:class-names="" text:cond-style-name=""><text:span text:style-name="a503" text:class-names="">第四層</text:span></text:p>
                          </text:list-item>
                        </text:list>
                      </text:list-item>
                    </text:list>
                  </text:list-item>
                </text:list>
              </text:list-item>
            </text:list>
            <text:list text:style-name="a508">
              <text:list-item>
                <text:list text:style-name="a508">
                  <text:list-item>
                    <text:list text:style-name="a508">
                      <text:list-item>
                        <text:list text:style-name="a508">
                          <text:list-item>
                            <text:list text:style-name="a508">
                              <text:list-item>
                                <text:p text:style-name="a507" text:class-names="" text:cond-style-name=""><text:span text:style-name="a506" text:class-names="">第五層</text:span></text:p>
                              </text:list-item>
                            </text:list>
                          </text:list-item>
                        </text:list>
                      </text:list-item>
                    </text:list>
                  </text:list-item>
                </text:list>
              </text:list-item>
            </text:list>
          </draw:text-box>
          <svg:title/>
          <svg:desc/>
        </draw:frame>
        <draw:frame draw:id="id11" presentation:style-name="a512" draw:name="頁尾版面配置區 5" svg:x="0in" svg:y="9.49826in" svg:width="3.25in" svg:height="0.5in" presentation:class="footer" presentation:placeholder="false">
          <draw:text-box>
            <text:p text:style-name="a511" text:class-names="" text:cond-style-name=""><text:span text:style-name="a510" text:class-names=""/></text:p>
          </draw:text-box>
          <svg:title/>
          <svg:desc/>
        </draw:frame>
        <draw:frame draw:id="id12" presentation:style-name="a515" draw:name="投影片編號版面配置區 6" svg:x="4.24826in" svg:y="9.49826in" svg:width="3.25in" svg:height="0.5in" presentation:class="page-number" presentation:placeholder="false">
          <draw:text-box>
            <text:p text:style-name="a514" text:class-names="" text:cond-style-name=""><text:span text:style-name="a513" text:class-names=""><text:page-number style:num-format="1" text:fixed="false"/></text:span></text:p>
          </draw:text-box>
          <svg:title/>
          <svg:desc/>
        </draw:frame>
      </presentation:notes>
    </style:master-page>
    <style:master-page style:name="Master1-Layout6-titleOnly-只有標題" style:page-layout-name="pageLayout1" draw:style-name="a517">
      <draw:custom-shape svg:x="0.35417in" svg:y="7.05729in" svg:width="9.29167in" svg:height="0in" draw:id="id93" draw:layer="Master1-bg" draw:style-name="a520" draw:name="Line 43">
        <svg:title/>
        <svg:desc/>
        <text:p text:style-name="a519" text:class-names="" text:cond-style-name=""><text:span text:style-name="a518"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94" draw:layer="Master1-bg" draw:style-name="a523" draw:name="AutoShape 19">
        <svg:title/>
        <svg:desc/>
        <text:p text:style-name="a522" text:class-names="" text:cond-style-name=""><text:span text:style-name="a521"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95" draw:layer="Master1-bg" draw:style-name="a524" draw:name="Picture 17" svg:x="7.99306in" svg:y="0.36458in" svg:width="1.77083in" svg:height="0.55208in" style:rel-width="scale" style:rel-height="scale">
        <draw:image xlink:href="media/image1.jpeg" xlink:type="simple" xlink:show="embed" xlink:actuate="onLoad"/>
        <svg:title/>
        <svg:desc>NTUST_b00</svg:desc>
      </draw:frame>
      <draw:frame draw:id="id96" draw:layer="Master1-bg" draw:style-name="a525" draw:name="圖片 9" svg:x="0.11806in" svg:y="7.15278in" svg:width="9.76389in" svg:height="0.35069in" style:rel-width="scale" style:rel-height="scale">
        <draw:image xlink:href="media/image2.jpeg" xlink:type="simple" xlink:show="embed" xlink:actuate="onLoad"/>
        <svg:title/>
        <svg:desc>dark blue_btm.jpg</svg:desc>
      </draw:frame>
      <draw:frame draw:id="id97" presentation:style-name="a529" draw:name="標題 1" svg:x="0.5in" svg:y="0.21701in" svg:width="9in" svg:height="0.86632in" presentation:class="title" presentation:placeholder="false">
        <draw:text-box>
          <text:p text:style-name="a528" text:class-names="" text:cond-style-name=""><text:span text:style-name="a526" text:class-names="">按一下以編輯母片標題樣式</text:span><text:span text:style-name="a527" text:class-names=""/></text:p>
        </draw:text-box>
        <svg:title/>
        <svg:desc/>
      </draw:frame>
      <draw:frame draw:id="id98" presentation:style-name="a533" draw:name="Rectangle 4" svg:x="0.5in" svg:y="7.04167in" svg:width="2.33333in" svg:height="0.26736in" presentation:class="date-time" presentation:placeholder="false">
        <draw:text-box>
          <text:p text:style-name="a532" text:class-names="" text:cond-style-name=""><text:span text:style-name="a530" text:class-names=""><text:date text:fixed="false" style:data-style-name="a531"/></text:span></text:p>
        </draw:text-box>
        <svg:title/>
        <svg:desc/>
      </draw:frame>
      <draw:frame draw:id="id99" presentation:style-name="a536" draw:name="Rectangle 5" svg:x="3.41667in" svg:y="7.04167in" svg:width="3.16667in" svg:height="0.26736in" presentation:class="footer" presentation:placeholder="false">
        <draw:text-box>
          <text:p text:style-name="a535" text:class-names="" text:cond-style-name=""><text:span text:style-name="a534" text:class-names=""/></text:p>
        </draw:text-box>
        <svg:title/>
        <svg:desc/>
      </draw:frame>
      <draw:frame draw:id="id100" presentation:style-name="a539" draw:name="Rectangle 6" svg:x="7.5in" svg:y="7.23264in" svg:width="2.33333in" svg:height="0.26736in" presentation:class="page-number" presentation:placeholder="false">
        <draw:text-box>
          <text:p text:style-name="a538" text:class-names="" text:cond-style-name=""><text:span text:style-name="a537" text:class-names=""><text:page-number style:num-format="1" text:fixed="false"/></text:span></text:p>
        </draw:text-box>
        <svg:title/>
        <svg:desc/>
      </draw:frame>
      <presentation:notes style:page-layout-name="pageLayout2" draw:style-name="a569">
        <draw:frame draw:id="id7" presentation:style-name="a542" draw:name="頁首版面配置區 1" svg:x="0in" svg:y="0in" svg:width="3.25in" svg:height="0.5in" presentation:class="header" presentation:placeholder="false">
          <draw:text-box>
            <text:p text:style-name="a541" text:class-names="" text:cond-style-name=""><text:span text:style-name="a540" text:class-names=""/></text:p>
          </draw:text-box>
          <svg:title/>
          <svg:desc/>
        </draw:frame>
        <draw:frame draw:id="id8" presentation:style-name="a546" draw:name="日期版面配置區 2" svg:x="4.24826in" svg:y="0in" svg:width="3.25in" svg:height="0.5in" presentation:class="date-time" presentation:placeholder="false">
          <draw:text-box>
            <text:p text:style-name="a545" text:class-names="" text:cond-style-name=""><text:span text:style-name="a543" text:class-names=""><text:date text:fixed="false" style:data-style-name="a544"/></text:span></text:p>
          </draw:text-box>
          <svg:title/>
          <svg:desc/>
        </draw:frame>
        <draw:page-thumbnail svg:x="1.25in" svg:y="0.75in" svg:width="5in" svg:height="3.75in" presentation:class="page" draw:id="id9" presentation:style-name="a547" draw:name="投影片圖像版面配置區 3">
          <svg:title/>
          <svg:desc/>
        </draw:page-thumbnail>
        <draw:frame draw:id="id10" presentation:style-name="a562" draw:name="備忘稿版面配置區 4" svg:x="0.75in" svg:y="4.75in" svg:width="6in" svg:height="4.5in" presentation:class="notes" presentation:placeholder="false">
          <draw:text-box>
            <text:p text:style-name="a549" text:class-names="" text:cond-style-name=""><text:span text:style-name="a548" text:class-names="">按一下以編輯母片文字樣式</text:span></text:p>
            <text:list text:style-name="a552">
              <text:list-item>
                <text:list text:style-name="a552">
                  <text:list-item>
                    <text:p text:style-name="a551" text:class-names="" text:cond-style-name=""><text:span text:style-name="a550" text:class-names="">第二層</text:span></text:p>
                  </text:list-item>
                </text:list>
              </text:list-item>
            </text:list>
            <text:list text:style-name="a555">
              <text:list-item>
                <text:list text:style-name="a555">
                  <text:list-item>
                    <text:list text:style-name="a555">
                      <text:list-item>
                        <text:p text:style-name="a554" text:class-names="" text:cond-style-name=""><text:span text:style-name="a553" text:class-names="">第三層</text:span></text:p>
                      </text:list-item>
                    </text:list>
                  </text:list-item>
                </text:list>
              </text:list-item>
            </text:list>
            <text:list text:style-name="a558">
              <text:list-item>
                <text:list text:style-name="a558">
                  <text:list-item>
                    <text:list text:style-name="a558">
                      <text:list-item>
                        <text:list text:style-name="a558">
                          <text:list-item>
                            <text:p text:style-name="a557" text:class-names="" text:cond-style-name=""><text:span text:style-name="a556" text:class-names="">第四層</text:span></text:p>
                          </text:list-item>
                        </text:list>
                      </text:list-item>
                    </text:list>
                  </text:list-item>
                </text:list>
              </text:list-item>
            </text:list>
            <text:list text:style-name="a561">
              <text:list-item>
                <text:list text:style-name="a561">
                  <text:list-item>
                    <text:list text:style-name="a561">
                      <text:list-item>
                        <text:list text:style-name="a561">
                          <text:list-item>
                            <text:list text:style-name="a561">
                              <text:list-item>
                                <text:p text:style-name="a560" text:class-names="" text:cond-style-name=""><text:span text:style-name="a559" text:class-names="">第五層</text:span></text:p>
                              </text:list-item>
                            </text:list>
                          </text:list-item>
                        </text:list>
                      </text:list-item>
                    </text:list>
                  </text:list-item>
                </text:list>
              </text:list-item>
            </text:list>
          </draw:text-box>
          <svg:title/>
          <svg:desc/>
        </draw:frame>
        <draw:frame draw:id="id11" presentation:style-name="a565" draw:name="頁尾版面配置區 5" svg:x="0in" svg:y="9.49826in" svg:width="3.25in" svg:height="0.5in" presentation:class="footer" presentation:placeholder="false">
          <draw:text-box>
            <text:p text:style-name="a564" text:class-names="" text:cond-style-name=""><text:span text:style-name="a563" text:class-names=""/></text:p>
          </draw:text-box>
          <svg:title/>
          <svg:desc/>
        </draw:frame>
        <draw:frame draw:id="id12" presentation:style-name="a568" draw:name="投影片編號版面配置區 6" svg:x="4.24826in" svg:y="9.49826in" svg:width="3.25in" svg:height="0.5in" presentation:class="page-number" presentation:placeholder="false">
          <draw:text-box>
            <text:p text:style-name="a567" text:class-names="" text:cond-style-name=""><text:span text:style-name="a566" text:class-names=""><text:page-number style:num-format="1" text:fixed="false"/></text:span></text:p>
          </draw:text-box>
          <svg:title/>
          <svg:desc/>
        </draw:frame>
      </presentation:notes>
    </style:master-page>
    <style:master-page style:name="Master1-Layout7-blank-空白" style:page-layout-name="pageLayout1" draw:style-name="a570">
      <draw:custom-shape svg:x="0.35417in" svg:y="7.05729in" svg:width="9.29167in" svg:height="0in" draw:id="id101" draw:layer="Master1-bg" draw:style-name="a573" draw:name="Line 43">
        <svg:title/>
        <svg:desc/>
        <text:p text:style-name="a572" text:class-names="" text:cond-style-name=""><text:span text:style-name="a571"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102" draw:layer="Master1-bg" draw:style-name="a576" draw:name="AutoShape 19">
        <svg:title/>
        <svg:desc/>
        <text:p text:style-name="a575" text:class-names="" text:cond-style-name=""><text:span text:style-name="a574"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103" draw:layer="Master1-bg" draw:style-name="a577" draw:name="Picture 17" svg:x="7.99306in" svg:y="0.36458in" svg:width="1.77083in" svg:height="0.55208in" style:rel-width="scale" style:rel-height="scale">
        <draw:image xlink:href="media/image1.jpeg" xlink:type="simple" xlink:show="embed" xlink:actuate="onLoad"/>
        <svg:title/>
        <svg:desc>NTUST_b00</svg:desc>
      </draw:frame>
      <draw:frame draw:id="id104" draw:layer="Master1-bg" draw:style-name="a578" draw:name="圖片 9" svg:x="0.11806in" svg:y="7.15278in" svg:width="9.76389in" svg:height="0.35069in" style:rel-width="scale" style:rel-height="scale">
        <draw:image xlink:href="media/image2.jpeg" xlink:type="simple" xlink:show="embed" xlink:actuate="onLoad"/>
        <svg:title/>
        <svg:desc>dark blue_btm.jpg</svg:desc>
      </draw:frame>
      <draw:frame draw:id="id105" presentation:style-name="a582" draw:name="Rectangle 4" svg:x="0.5in" svg:y="7.04167in" svg:width="2.33333in" svg:height="0.26736in" presentation:class="date-time" presentation:placeholder="false">
        <draw:text-box>
          <text:p text:style-name="a581" text:class-names="" text:cond-style-name=""><text:span text:style-name="a579" text:class-names=""><text:date text:fixed="false" style:data-style-name="a580"/></text:span></text:p>
        </draw:text-box>
        <svg:title/>
        <svg:desc/>
      </draw:frame>
      <draw:frame draw:id="id106" presentation:style-name="a585" draw:name="Rectangle 5" svg:x="3.41667in" svg:y="7.04167in" svg:width="3.16667in" svg:height="0.26736in" presentation:class="footer" presentation:placeholder="false">
        <draw:text-box>
          <text:p text:style-name="a584" text:class-names="" text:cond-style-name=""><text:span text:style-name="a583" text:class-names=""/></text:p>
        </draw:text-box>
        <svg:title/>
        <svg:desc/>
      </draw:frame>
      <draw:frame draw:id="id107" presentation:style-name="a588" draw:name="Rectangle 6" svg:x="7.5in" svg:y="7.23264in" svg:width="2.33333in" svg:height="0.26736in" presentation:class="page-number" presentation:placeholder="false">
        <draw:text-box>
          <text:p text:style-name="a587" text:class-names="" text:cond-style-name=""><text:span text:style-name="a586" text:class-names=""><text:page-number style:num-format="1" text:fixed="false"/></text:span></text:p>
        </draw:text-box>
        <svg:title/>
        <svg:desc/>
      </draw:frame>
      <presentation:notes style:page-layout-name="pageLayout2" draw:style-name="a618">
        <draw:frame draw:id="id7" presentation:style-name="a591" draw:name="頁首版面配置區 1" svg:x="0in" svg:y="0in" svg:width="3.25in" svg:height="0.5in" presentation:class="header" presentation:placeholder="false">
          <draw:text-box>
            <text:p text:style-name="a590" text:class-names="" text:cond-style-name=""><text:span text:style-name="a589" text:class-names=""/></text:p>
          </draw:text-box>
          <svg:title/>
          <svg:desc/>
        </draw:frame>
        <draw:frame draw:id="id8" presentation:style-name="a595" draw:name="日期版面配置區 2" svg:x="4.24826in" svg:y="0in" svg:width="3.25in" svg:height="0.5in" presentation:class="date-time" presentation:placeholder="false">
          <draw:text-box>
            <text:p text:style-name="a594" text:class-names="" text:cond-style-name=""><text:span text:style-name="a592" text:class-names=""><text:date text:fixed="false" style:data-style-name="a593"/></text:span></text:p>
          </draw:text-box>
          <svg:title/>
          <svg:desc/>
        </draw:frame>
        <draw:page-thumbnail svg:x="1.25in" svg:y="0.75in" svg:width="5in" svg:height="3.75in" presentation:class="page" draw:id="id9" presentation:style-name="a596" draw:name="投影片圖像版面配置區 3">
          <svg:title/>
          <svg:desc/>
        </draw:page-thumbnail>
        <draw:frame draw:id="id10" presentation:style-name="a611" draw:name="備忘稿版面配置區 4" svg:x="0.75in" svg:y="4.75in" svg:width="6in" svg:height="4.5in" presentation:class="notes" presentation:placeholder="false">
          <draw:text-box>
            <text:p text:style-name="a598" text:class-names="" text:cond-style-name=""><text:span text:style-name="a597" text:class-names="">按一下以編輯母片文字樣式</text:span></text:p>
            <text:list text:style-name="a601">
              <text:list-item>
                <text:list text:style-name="a601">
                  <text:list-item>
                    <text:p text:style-name="a600" text:class-names="" text:cond-style-name=""><text:span text:style-name="a599" text:class-names="">第二層</text:span></text:p>
                  </text:list-item>
                </text:list>
              </text:list-item>
            </text:list>
            <text:list text:style-name="a604">
              <text:list-item>
                <text:list text:style-name="a604">
                  <text:list-item>
                    <text:list text:style-name="a604">
                      <text:list-item>
                        <text:p text:style-name="a603" text:class-names="" text:cond-style-name=""><text:span text:style-name="a602" text:class-names="">第三層</text:span></text:p>
                      </text:list-item>
                    </text:list>
                  </text:list-item>
                </text:list>
              </text:list-item>
            </text:list>
            <text:list text:style-name="a607">
              <text:list-item>
                <text:list text:style-name="a607">
                  <text:list-item>
                    <text:list text:style-name="a607">
                      <text:list-item>
                        <text:list text:style-name="a607">
                          <text:list-item>
                            <text:p text:style-name="a606" text:class-names="" text:cond-style-name=""><text:span text:style-name="a605" text:class-names="">第四層</text:span></text:p>
                          </text:list-item>
                        </text:list>
                      </text:list-item>
                    </text:list>
                  </text:list-item>
                </text:list>
              </text:list-item>
            </text:list>
            <text:list text:style-name="a610">
              <text:list-item>
                <text:list text:style-name="a610">
                  <text:list-item>
                    <text:list text:style-name="a610">
                      <text:list-item>
                        <text:list text:style-name="a610">
                          <text:list-item>
                            <text:list text:style-name="a610">
                              <text:list-item>
                                <text:p text:style-name="a609" text:class-names="" text:cond-style-name=""><text:span text:style-name="a608" text:class-names="">第五層</text:span></text:p>
                              </text:list-item>
                            </text:list>
                          </text:list-item>
                        </text:list>
                      </text:list-item>
                    </text:list>
                  </text:list-item>
                </text:list>
              </text:list-item>
            </text:list>
          </draw:text-box>
          <svg:title/>
          <svg:desc/>
        </draw:frame>
        <draw:frame draw:id="id11" presentation:style-name="a614" draw:name="頁尾版面配置區 5" svg:x="0in" svg:y="9.49826in" svg:width="3.25in" svg:height="0.5in" presentation:class="footer" presentation:placeholder="false">
          <draw:text-box>
            <text:p text:style-name="a613" text:class-names="" text:cond-style-name=""><text:span text:style-name="a612" text:class-names=""/></text:p>
          </draw:text-box>
          <svg:title/>
          <svg:desc/>
        </draw:frame>
        <draw:frame draw:id="id12" presentation:style-name="a617" draw:name="投影片編號版面配置區 6" svg:x="4.24826in" svg:y="9.49826in" svg:width="3.25in" svg:height="0.5in" presentation:class="page-number" presentation:placeholder="false">
          <draw:text-box>
            <text:p text:style-name="a616" text:class-names="" text:cond-style-name=""><text:span text:style-name="a615" text:class-names=""><text:page-number style:num-format="1" text:fixed="false"/></text:span></text:p>
          </draw:text-box>
          <svg:title/>
          <svg:desc/>
        </draw:frame>
      </presentation:notes>
    </style:master-page>
    <style:master-page style:name="Master1-Layout8-objTx-含標題的內容" style:page-layout-name="pageLayout1" draw:style-name="a619">
      <draw:custom-shape svg:x="0.35417in" svg:y="7.05729in" svg:width="9.29167in" svg:height="0in" draw:id="id108" draw:layer="Master1-bg" draw:style-name="a622" draw:name="Line 43">
        <svg:title/>
        <svg:desc/>
        <text:p text:style-name="a621" text:class-names="" text:cond-style-name=""><text:span text:style-name="a620"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109" draw:layer="Master1-bg" draw:style-name="a625" draw:name="AutoShape 19">
        <svg:title/>
        <svg:desc/>
        <text:p text:style-name="a624" text:class-names="" text:cond-style-name=""><text:span text:style-name="a623"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110" draw:layer="Master1-bg" draw:style-name="a626" draw:name="Picture 17" svg:x="7.99306in" svg:y="0.36458in" svg:width="1.77083in" svg:height="0.55208in" style:rel-width="scale" style:rel-height="scale">
        <draw:image xlink:href="media/image1.jpeg" xlink:type="simple" xlink:show="embed" xlink:actuate="onLoad"/>
        <svg:title/>
        <svg:desc>NTUST_b00</svg:desc>
      </draw:frame>
      <draw:frame draw:id="id111" draw:layer="Master1-bg" draw:style-name="a627" draw:name="圖片 9" svg:x="0.11806in" svg:y="7.15278in" svg:width="9.76389in" svg:height="0.35069in" style:rel-width="scale" style:rel-height="scale">
        <draw:image xlink:href="media/image2.jpeg" xlink:type="simple" xlink:show="embed" xlink:actuate="onLoad"/>
        <svg:title/>
        <svg:desc>dark blue_btm.jpg</svg:desc>
      </draw:frame>
      <draw:frame draw:id="id112" presentation:style-name="a631" draw:name="標題 1" svg:x="0.5in" svg:y="0.29861in" svg:width="3.28993in" svg:height="1.27083in" presentation:class="title" presentation:placeholder="false">
        <draw:text-box>
          <text:p text:style-name="a630" text:class-names="" text:cond-style-name=""><text:span text:style-name="a628" text:class-names="">按一下以編輯母片標題樣式</text:span><text:span text:style-name="a629" text:class-names=""/></text:p>
        </draw:text-box>
        <svg:title/>
        <svg:desc/>
      </draw:frame>
      <draw:frame draw:id="id113" presentation:style-name="a648" draw:name="內容版面配置區 2" svg:x="3.90972in" svg:y="0.29861in" svg:width="5.59028in" svg:height="6.40104in" presentation:class="object" presentation:placeholder="false">
        <draw:text-box>
          <text:list text:style-name="a634">
            <text:list-item>
              <text:p text:style-name="a633" text:class-names="" text:cond-style-name=""><text:span text:style-name="a632" text:class-names="">按一下以編輯母片文字樣式</text:span></text:p>
            </text:list-item>
          </text:list>
          <text:list text:style-name="a637">
            <text:list-item>
              <text:list text:style-name="a637">
                <text:list-item>
                  <text:p text:style-name="a636" text:class-names="" text:cond-style-name=""><text:span text:style-name="a635" text:class-names="">第二層</text:span></text:p>
                </text:list-item>
              </text:list>
            </text:list-item>
          </text:list>
          <text:list text:style-name="a640">
            <text:list-item>
              <text:list text:style-name="a640">
                <text:list-item>
                  <text:list text:style-name="a640">
                    <text:list-item>
                      <text:p text:style-name="a639" text:class-names="" text:cond-style-name=""><text:span text:style-name="a638" text:class-names="">第三層</text:span></text:p>
                    </text:list-item>
                  </text:list>
                </text:list-item>
              </text:list>
            </text:list-item>
          </text:list>
          <text:list text:style-name="a643">
            <text:list-item>
              <text:list text:style-name="a643">
                <text:list-item>
                  <text:list text:style-name="a643">
                    <text:list-item>
                      <text:list text:style-name="a643">
                        <text:list-item>
                          <text:p text:style-name="a642" text:class-names="" text:cond-style-name=""><text:span text:style-name="a641" text:class-names="">第四層</text:span></text:p>
                        </text:list-item>
                      </text:list>
                    </text:list-item>
                  </text:list>
                </text:list-item>
              </text:list>
            </text:list-item>
          </text:list>
          <text:list text:style-name="a647">
            <text:list-item>
              <text:list text:style-name="a647">
                <text:list-item>
                  <text:list text:style-name="a647">
                    <text:list-item>
                      <text:list text:style-name="a647">
                        <text:list-item>
                          <text:list text:style-name="a647">
                            <text:list-item>
                              <text:p text:style-name="a646" text:class-names="" text:cond-style-name=""><text:span text:style-name="a644" text:class-names="">第五層</text:span><text:span text:style-name="a645" text:class-names=""/></text:p>
                            </text:list-item>
                          </text:list>
                        </text:list-item>
                      </text:list>
                    </text:list-item>
                  </text:list>
                </text:list-item>
              </text:list>
            </text:list-item>
          </text:list>
        </draw:text-box>
        <svg:title/>
        <svg:desc/>
      </draw:frame>
      <draw:frame draw:id="id114" presentation:style-name="a652" draw:name="文字版面配置區 3" svg:x="0.5in" svg:y="1.56944in" svg:width="3.28993in" svg:height="5.13021in" presentation:class="outline" presentation:placeholder="false">
        <draw:text-box>
          <text:list text:style-name="a651">
            <text:list-item>
              <text:p text:style-name="a650" text:class-names="" text:cond-style-name=""><text:span text:style-name="a649" text:class-names="">按一下以編輯母片文字樣式</text:span></text:p>
            </text:list-item>
          </text:list>
        </draw:text-box>
        <svg:title/>
        <svg:desc/>
      </draw:frame>
      <draw:frame draw:id="id115" presentation:style-name="a656" draw:name="Rectangle 4" svg:x="0.5in" svg:y="7.04167in" svg:width="2.33333in" svg:height="0.26736in" presentation:class="date-time" presentation:placeholder="false">
        <draw:text-box>
          <text:p text:style-name="a655" text:class-names="" text:cond-style-name=""><text:span text:style-name="a653" text:class-names=""><text:date text:fixed="false" style:data-style-name="a654"/></text:span></text:p>
        </draw:text-box>
        <svg:title/>
        <svg:desc/>
      </draw:frame>
      <draw:frame draw:id="id116" presentation:style-name="a659" draw:name="Rectangle 5" svg:x="3.41667in" svg:y="7.04167in" svg:width="3.16667in" svg:height="0.26736in" presentation:class="footer" presentation:placeholder="false">
        <draw:text-box>
          <text:p text:style-name="a658" text:class-names="" text:cond-style-name=""><text:span text:style-name="a657" text:class-names=""/></text:p>
        </draw:text-box>
        <svg:title/>
        <svg:desc/>
      </draw:frame>
      <draw:frame draw:id="id117" presentation:style-name="a662" draw:name="Rectangle 6" svg:x="7.36285in" svg:y="7.13542in" svg:width="2.33333in" svg:height="0.26736in" presentation:class="page-number" presentation:placeholder="false">
        <draw:text-box>
          <text:p text:style-name="a661" text:class-names="" text:cond-style-name=""><text:span text:style-name="a660" text:class-names=""><text:page-number style:num-format="1" text:fixed="false"/></text:span></text:p>
        </draw:text-box>
        <svg:title/>
        <svg:desc/>
      </draw:frame>
      <presentation:notes style:page-layout-name="pageLayout2" draw:style-name="a692">
        <draw:frame draw:id="id7" presentation:style-name="a665" draw:name="頁首版面配置區 1" svg:x="0in" svg:y="0in" svg:width="3.25in" svg:height="0.5in" presentation:class="header" presentation:placeholder="false">
          <draw:text-box>
            <text:p text:style-name="a664" text:class-names="" text:cond-style-name=""><text:span text:style-name="a663" text:class-names=""/></text:p>
          </draw:text-box>
          <svg:title/>
          <svg:desc/>
        </draw:frame>
        <draw:frame draw:id="id8" presentation:style-name="a669" draw:name="日期版面配置區 2" svg:x="4.24826in" svg:y="0in" svg:width="3.25in" svg:height="0.5in" presentation:class="date-time" presentation:placeholder="false">
          <draw:text-box>
            <text:p text:style-name="a668" text:class-names="" text:cond-style-name=""><text:span text:style-name="a666" text:class-names=""><text:date text:fixed="false" style:data-style-name="a667"/></text:span></text:p>
          </draw:text-box>
          <svg:title/>
          <svg:desc/>
        </draw:frame>
        <draw:page-thumbnail svg:x="1.25in" svg:y="0.75in" svg:width="5in" svg:height="3.75in" presentation:class="page" draw:id="id9" presentation:style-name="a670" draw:name="投影片圖像版面配置區 3">
          <svg:title/>
          <svg:desc/>
        </draw:page-thumbnail>
        <draw:frame draw:id="id10" presentation:style-name="a685" draw:name="備忘稿版面配置區 4" svg:x="0.75in" svg:y="4.75in" svg:width="6in" svg:height="4.5in" presentation:class="notes" presentation:placeholder="false">
          <draw:text-box>
            <text:p text:style-name="a672" text:class-names="" text:cond-style-name=""><text:span text:style-name="a671" text:class-names="">按一下以編輯母片文字樣式</text:span></text:p>
            <text:list text:style-name="a675">
              <text:list-item>
                <text:list text:style-name="a675">
                  <text:list-item>
                    <text:p text:style-name="a674" text:class-names="" text:cond-style-name=""><text:span text:style-name="a673" text:class-names="">第二層</text:span></text:p>
                  </text:list-item>
                </text:list>
              </text:list-item>
            </text:list>
            <text:list text:style-name="a678">
              <text:list-item>
                <text:list text:style-name="a678">
                  <text:list-item>
                    <text:list text:style-name="a678">
                      <text:list-item>
                        <text:p text:style-name="a677" text:class-names="" text:cond-style-name=""><text:span text:style-name="a676" text:class-names="">第三層</text:span></text:p>
                      </text:list-item>
                    </text:list>
                  </text:list-item>
                </text:list>
              </text:list-item>
            </text:list>
            <text:list text:style-name="a681">
              <text:list-item>
                <text:list text:style-name="a681">
                  <text:list-item>
                    <text:list text:style-name="a681">
                      <text:list-item>
                        <text:list text:style-name="a681">
                          <text:list-item>
                            <text:p text:style-name="a680" text:class-names="" text:cond-style-name=""><text:span text:style-name="a679" text:class-names="">第四層</text:span></text:p>
                          </text:list-item>
                        </text:list>
                      </text:list-item>
                    </text:list>
                  </text:list-item>
                </text:list>
              </text:list-item>
            </text:list>
            <text:list text:style-name="a684">
              <text:list-item>
                <text:list text:style-name="a684">
                  <text:list-item>
                    <text:list text:style-name="a684">
                      <text:list-item>
                        <text:list text:style-name="a684">
                          <text:list-item>
                            <text:list text:style-name="a684">
                              <text:list-item>
                                <text:p text:style-name="a683" text:class-names="" text:cond-style-name=""><text:span text:style-name="a682" text:class-names="">第五層</text:span></text:p>
                              </text:list-item>
                            </text:list>
                          </text:list-item>
                        </text:list>
                      </text:list-item>
                    </text:list>
                  </text:list-item>
                </text:list>
              </text:list-item>
            </text:list>
          </draw:text-box>
          <svg:title/>
          <svg:desc/>
        </draw:frame>
        <draw:frame draw:id="id11" presentation:style-name="a688" draw:name="頁尾版面配置區 5" svg:x="0in" svg:y="9.49826in" svg:width="3.25in" svg:height="0.5in" presentation:class="footer" presentation:placeholder="false">
          <draw:text-box>
            <text:p text:style-name="a687" text:class-names="" text:cond-style-name=""><text:span text:style-name="a686" text:class-names=""/></text:p>
          </draw:text-box>
          <svg:title/>
          <svg:desc/>
        </draw:frame>
        <draw:frame draw:id="id12" presentation:style-name="a691" draw:name="投影片編號版面配置區 6" svg:x="4.24826in" svg:y="9.49826in" svg:width="3.25in" svg:height="0.5in" presentation:class="page-number" presentation:placeholder="false">
          <draw:text-box>
            <text:p text:style-name="a690" text:class-names="" text:cond-style-name=""><text:span text:style-name="a689" text:class-names=""><text:page-number style:num-format="1" text:fixed="false"/></text:span></text:p>
          </draw:text-box>
          <svg:title/>
          <svg:desc/>
        </draw:frame>
      </presentation:notes>
    </style:master-page>
    <style:master-page style:name="Master1-Layout9-picTx-含標題的圖片" style:page-layout-name="pageLayout1" draw:style-name="a693">
      <draw:custom-shape svg:x="0.35417in" svg:y="7.05729in" svg:width="9.29167in" svg:height="0in" draw:id="id118" draw:layer="Master1-bg" draw:style-name="a696" draw:name="Line 43">
        <svg:title/>
        <svg:desc/>
        <text:p text:style-name="a695" text:class-names="" text:cond-style-name=""><text:span text:style-name="a694"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119" draw:layer="Master1-bg" draw:style-name="a699" draw:name="AutoShape 19">
        <svg:title/>
        <svg:desc/>
        <text:p text:style-name="a698" text:class-names="" text:cond-style-name=""><text:span text:style-name="a697"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120" draw:layer="Master1-bg" draw:style-name="a700" draw:name="Picture 17" svg:x="7.99306in" svg:y="0.36458in" svg:width="1.77083in" svg:height="0.55208in" style:rel-width="scale" style:rel-height="scale">
        <draw:image xlink:href="media/image1.jpeg" xlink:type="simple" xlink:show="embed" xlink:actuate="onLoad"/>
        <svg:title/>
        <svg:desc>NTUST_b00</svg:desc>
      </draw:frame>
      <draw:frame draw:id="id121" draw:layer="Master1-bg" draw:style-name="a701" draw:name="圖片 9" svg:x="0.11806in" svg:y="7.15278in" svg:width="9.76389in" svg:height="0.35069in" style:rel-width="scale" style:rel-height="scale">
        <draw:image xlink:href="media/image2.jpeg" xlink:type="simple" xlink:show="embed" xlink:actuate="onLoad"/>
        <svg:title/>
        <svg:desc>dark blue_btm.jpg</svg:desc>
      </draw:frame>
      <draw:frame draw:id="id122" presentation:style-name="a705" draw:name="標題 1" svg:x="1.96007in" svg:y="5.25in" svg:width="6in" svg:height="0.61979in" presentation:class="title" presentation:placeholder="false">
        <draw:text-box>
          <text:p text:style-name="a704" text:class-names="" text:cond-style-name=""><text:span text:style-name="a702" text:class-names="">按一下以編輯母片標題樣式</text:span><text:span text:style-name="a703" text:class-names=""/></text:p>
        </draw:text-box>
        <svg:title/>
        <svg:desc/>
      </draw:frame>
      <draw:frame draw:id="id123" presentation:style-name="a709" draw:name="圖片版面配置區 2" svg:x="1.96007in" svg:y="0.67014in" svg:width="6in" svg:height="4.5in" presentation:class="graphic" presentation:placeholder="false">
        <draw:text-box>
          <text:p text:style-name="a708" text:class-names="" text:cond-style-name=""><text:span text:style-name="a706" text:class-names="">按一下圖示以新增圖片</text:span><text:span text:style-name="a707" text:class-names=""/></text:p>
        </draw:text-box>
        <svg:title/>
        <svg:desc/>
      </draw:frame>
      <draw:frame draw:id="id124" presentation:style-name="a713" draw:name="文字版面配置區 3" svg:x="1.96007in" svg:y="5.86979in" svg:width="6in" svg:height="0.88021in" presentation:class="outline" presentation:placeholder="false">
        <draw:text-box>
          <text:list text:style-name="a712">
            <text:list-item>
              <text:p text:style-name="a711" text:class-names="" text:cond-style-name=""><text:span text:style-name="a710" text:class-names="">按一下以編輯母片文字樣式</text:span></text:p>
            </text:list-item>
          </text:list>
        </draw:text-box>
        <svg:title/>
        <svg:desc/>
      </draw:frame>
      <draw:frame draw:id="id125" presentation:style-name="a717" draw:name="Rectangle 4" svg:x="0.5in" svg:y="7.04167in" svg:width="2.33333in" svg:height="0.26736in" presentation:class="date-time" presentation:placeholder="false">
        <draw:text-box>
          <text:p text:style-name="a716" text:class-names="" text:cond-style-name=""><text:span text:style-name="a714" text:class-names=""><text:date text:fixed="false" style:data-style-name="a715"/></text:span></text:p>
        </draw:text-box>
        <svg:title/>
        <svg:desc/>
      </draw:frame>
      <draw:frame draw:id="id126" presentation:style-name="a720" draw:name="Rectangle 5" svg:x="3.41667in" svg:y="7.04167in" svg:width="3.16667in" svg:height="0.26736in" presentation:class="footer" presentation:placeholder="false">
        <draw:text-box>
          <text:p text:style-name="a719" text:class-names="" text:cond-style-name=""><text:span text:style-name="a718" text:class-names=""/></text:p>
        </draw:text-box>
        <svg:title/>
        <svg:desc/>
      </draw:frame>
      <draw:frame draw:id="id127" presentation:style-name="a723" draw:name="Rectangle 6" svg:x="7.5in" svg:y="7.23264in" svg:width="2.33333in" svg:height="0.26736in" presentation:class="page-number" presentation:placeholder="false">
        <draw:text-box>
          <text:p text:style-name="a722" text:class-names="" text:cond-style-name=""><text:span text:style-name="a721" text:class-names=""><text:page-number style:num-format="1" text:fixed="false"/></text:span></text:p>
        </draw:text-box>
        <svg:title/>
        <svg:desc/>
      </draw:frame>
      <presentation:notes style:page-layout-name="pageLayout2" draw:style-name="a753">
        <draw:frame draw:id="id7" presentation:style-name="a726" draw:name="頁首版面配置區 1" svg:x="0in" svg:y="0in" svg:width="3.25in" svg:height="0.5in" presentation:class="header" presentation:placeholder="false">
          <draw:text-box>
            <text:p text:style-name="a725" text:class-names="" text:cond-style-name=""><text:span text:style-name="a724" text:class-names=""/></text:p>
          </draw:text-box>
          <svg:title/>
          <svg:desc/>
        </draw:frame>
        <draw:frame draw:id="id8" presentation:style-name="a730" draw:name="日期版面配置區 2" svg:x="4.24826in" svg:y="0in" svg:width="3.25in" svg:height="0.5in" presentation:class="date-time" presentation:placeholder="false">
          <draw:text-box>
            <text:p text:style-name="a729" text:class-names="" text:cond-style-name=""><text:span text:style-name="a727" text:class-names=""><text:date text:fixed="false" style:data-style-name="a728"/></text:span></text:p>
          </draw:text-box>
          <svg:title/>
          <svg:desc/>
        </draw:frame>
        <draw:page-thumbnail svg:x="1.25in" svg:y="0.75in" svg:width="5in" svg:height="3.75in" presentation:class="page" draw:id="id9" presentation:style-name="a731" draw:name="投影片圖像版面配置區 3">
          <svg:title/>
          <svg:desc/>
        </draw:page-thumbnail>
        <draw:frame draw:id="id10" presentation:style-name="a746" draw:name="備忘稿版面配置區 4" svg:x="0.75in" svg:y="4.75in" svg:width="6in" svg:height="4.5in" presentation:class="notes" presentation:placeholder="false">
          <draw:text-box>
            <text:p text:style-name="a733" text:class-names="" text:cond-style-name=""><text:span text:style-name="a732" text:class-names="">按一下以編輯母片文字樣式</text:span></text:p>
            <text:list text:style-name="a736">
              <text:list-item>
                <text:list text:style-name="a736">
                  <text:list-item>
                    <text:p text:style-name="a735" text:class-names="" text:cond-style-name=""><text:span text:style-name="a734" text:class-names="">第二層</text:span></text:p>
                  </text:list-item>
                </text:list>
              </text:list-item>
            </text:list>
            <text:list text:style-name="a739">
              <text:list-item>
                <text:list text:style-name="a739">
                  <text:list-item>
                    <text:list text:style-name="a739">
                      <text:list-item>
                        <text:p text:style-name="a738" text:class-names="" text:cond-style-name=""><text:span text:style-name="a737" text:class-names="">第三層</text:span></text:p>
                      </text:list-item>
                    </text:list>
                  </text:list-item>
                </text:list>
              </text:list-item>
            </text:list>
            <text:list text:style-name="a742">
              <text:list-item>
                <text:list text:style-name="a742">
                  <text:list-item>
                    <text:list text:style-name="a742">
                      <text:list-item>
                        <text:list text:style-name="a742">
                          <text:list-item>
                            <text:p text:style-name="a741" text:class-names="" text:cond-style-name=""><text:span text:style-name="a740" text:class-names="">第四層</text:span></text:p>
                          </text:list-item>
                        </text:list>
                      </text:list-item>
                    </text:list>
                  </text:list-item>
                </text:list>
              </text:list-item>
            </text:list>
            <text:list text:style-name="a745">
              <text:list-item>
                <text:list text:style-name="a745">
                  <text:list-item>
                    <text:list text:style-name="a745">
                      <text:list-item>
                        <text:list text:style-name="a745">
                          <text:list-item>
                            <text:list text:style-name="a745">
                              <text:list-item>
                                <text:p text:style-name="a744" text:class-names="" text:cond-style-name=""><text:span text:style-name="a743" text:class-names="">第五層</text:span></text:p>
                              </text:list-item>
                            </text:list>
                          </text:list-item>
                        </text:list>
                      </text:list-item>
                    </text:list>
                  </text:list-item>
                </text:list>
              </text:list-item>
            </text:list>
          </draw:text-box>
          <svg:title/>
          <svg:desc/>
        </draw:frame>
        <draw:frame draw:id="id11" presentation:style-name="a749" draw:name="頁尾版面配置區 5" svg:x="0in" svg:y="9.49826in" svg:width="3.25in" svg:height="0.5in" presentation:class="footer" presentation:placeholder="false">
          <draw:text-box>
            <text:p text:style-name="a748" text:class-names="" text:cond-style-name=""><text:span text:style-name="a747" text:class-names=""/></text:p>
          </draw:text-box>
          <svg:title/>
          <svg:desc/>
        </draw:frame>
        <draw:frame draw:id="id12" presentation:style-name="a752" draw:name="投影片編號版面配置區 6" svg:x="4.24826in" svg:y="9.49826in" svg:width="3.25in" svg:height="0.5in" presentation:class="page-number" presentation:placeholder="false">
          <draw:text-box>
            <text:p text:style-name="a751" text:class-names="" text:cond-style-name=""><text:span text:style-name="a750" text:class-names=""><text:page-number style:num-format="1" text:fixed="false"/></text:span></text:p>
          </draw:text-box>
          <svg:title/>
          <svg:desc/>
        </draw:frame>
      </presentation:notes>
    </style:master-page>
    <style:master-page style:name="Master1-Layout10-vertTx-標題及直排文字" style:page-layout-name="pageLayout1" draw:style-name="a754">
      <draw:custom-shape svg:x="0.35417in" svg:y="7.05729in" svg:width="9.29167in" svg:height="0in" draw:id="id128" draw:layer="Master1-bg" draw:style-name="a757" draw:name="Line 43">
        <svg:title/>
        <svg:desc/>
        <text:p text:style-name="a756" text:class-names="" text:cond-style-name=""><text:span text:style-name="a755"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129" draw:layer="Master1-bg" draw:style-name="a760" draw:name="AutoShape 19">
        <svg:title/>
        <svg:desc/>
        <text:p text:style-name="a759" text:class-names="" text:cond-style-name=""><text:span text:style-name="a758"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130" draw:layer="Master1-bg" draw:style-name="a761" draw:name="Picture 17" svg:x="7.99306in" svg:y="0.36458in" svg:width="1.77083in" svg:height="0.55208in" style:rel-width="scale" style:rel-height="scale">
        <draw:image xlink:href="media/image1.jpeg" xlink:type="simple" xlink:show="embed" xlink:actuate="onLoad"/>
        <svg:title/>
        <svg:desc>NTUST_b00</svg:desc>
      </draw:frame>
      <draw:frame draw:id="id131" draw:layer="Master1-bg" draw:style-name="a762" draw:name="圖片 9" svg:x="0.11806in" svg:y="7.15278in" svg:width="9.76389in" svg:height="0.35069in" style:rel-width="scale" style:rel-height="scale">
        <draw:image xlink:href="media/image2.jpeg" xlink:type="simple" xlink:show="embed" xlink:actuate="onLoad"/>
        <svg:title/>
        <svg:desc>dark blue_btm.jpg</svg:desc>
      </draw:frame>
      <draw:frame draw:id="id132" presentation:style-name="a766" draw:name="標題 1" svg:x="0.5in" svg:y="0.21701in" svg:width="9in" svg:height="0.86632in" presentation:class="title" presentation:placeholder="false">
        <draw:text-box>
          <text:p text:style-name="a765" text:class-names="" text:cond-style-name=""><text:span text:style-name="a763" text:class-names="">按一下以編輯母片標題樣式</text:span><text:span text:style-name="a764" text:class-names=""/></text:p>
        </draw:text-box>
        <svg:title/>
        <svg:desc/>
      </draw:frame>
      <draw:frame draw:id="id133" presentation:style-name="a783" draw:name="直排文字版面配置區 2" svg:x="0.27431in" svg:y="1.15104in" svg:width="9.52951in" svg:height="5.91667in" presentation:class="outline" presentation:placeholder="false">
        <draw:text-box>
          <text:list text:style-name="a769">
            <text:list-item>
              <text:p text:style-name="a768" text:class-names="" text:cond-style-name=""><text:span text:style-name="a767" text:class-names="">按一下以編輯母片文字樣式</text:span></text:p>
            </text:list-item>
          </text:list>
          <text:list text:style-name="a772">
            <text:list-item>
              <text:list text:style-name="a772">
                <text:list-item>
                  <text:p text:style-name="a771" text:class-names="" text:cond-style-name=""><text:span text:style-name="a770" text:class-names="">第二層</text:span></text:p>
                </text:list-item>
              </text:list>
            </text:list-item>
          </text:list>
          <text:list text:style-name="a775">
            <text:list-item>
              <text:list text:style-name="a775">
                <text:list-item>
                  <text:list text:style-name="a775">
                    <text:list-item>
                      <text:p text:style-name="a774" text:class-names="" text:cond-style-name=""><text:span text:style-name="a773" text:class-names="">第三層</text:span></text:p>
                    </text:list-item>
                  </text:list>
                </text:list-item>
              </text:list>
            </text:list-item>
          </text:list>
          <text:list text:style-name="a778">
            <text:list-item>
              <text:list text:style-name="a778">
                <text:list-item>
                  <text:list text:style-name="a778">
                    <text:list-item>
                      <text:list text:style-name="a778">
                        <text:list-item>
                          <text:p text:style-name="a777" text:class-names="" text:cond-style-name=""><text:span text:style-name="a776" text:class-names="">第四層</text:span></text:p>
                        </text:list-item>
                      </text:list>
                    </text:list-item>
                  </text:list>
                </text:list-item>
              </text:list>
            </text:list-item>
          </text:list>
          <text:list text:style-name="a782">
            <text:list-item>
              <text:list text:style-name="a782">
                <text:list-item>
                  <text:list text:style-name="a782">
                    <text:list-item>
                      <text:list text:style-name="a782">
                        <text:list-item>
                          <text:list text:style-name="a782">
                            <text:list-item>
                              <text:p text:style-name="a781" text:class-names="" text:cond-style-name=""><text:span text:style-name="a779" text:class-names="">第五層</text:span><text:span text:style-name="a780" text:class-names=""/></text:p>
                            </text:list-item>
                          </text:list>
                        </text:list-item>
                      </text:list>
                    </text:list-item>
                  </text:list>
                </text:list-item>
              </text:list>
            </text:list-item>
          </text:list>
        </draw:text-box>
        <svg:title/>
        <svg:desc/>
      </draw:frame>
      <draw:frame draw:id="id134" presentation:style-name="a787" draw:name="Rectangle 4" svg:x="0.5in" svg:y="7.04167in" svg:width="2.33333in" svg:height="0.26736in" presentation:class="date-time" presentation:placeholder="false">
        <draw:text-box>
          <text:p text:style-name="a786" text:class-names="" text:cond-style-name=""><text:span text:style-name="a784" text:class-names=""><text:date text:fixed="false" style:data-style-name="a785"/></text:span></text:p>
        </draw:text-box>
        <svg:title/>
        <svg:desc/>
      </draw:frame>
      <draw:frame draw:id="id135" presentation:style-name="a790" draw:name="Rectangle 5" svg:x="3.41667in" svg:y="7.04167in" svg:width="3.16667in" svg:height="0.26736in" presentation:class="footer" presentation:placeholder="false">
        <draw:text-box>
          <text:p text:style-name="a789" text:class-names="" text:cond-style-name=""><text:span text:style-name="a788" text:class-names=""/></text:p>
        </draw:text-box>
        <svg:title/>
        <svg:desc/>
      </draw:frame>
      <draw:frame draw:id="id136" presentation:style-name="a793" draw:name="Rectangle 6" svg:x="7.5in" svg:y="7.23264in" svg:width="2.33333in" svg:height="0.26736in" presentation:class="page-number" presentation:placeholder="false">
        <draw:text-box>
          <text:p text:style-name="a792" text:class-names="" text:cond-style-name=""><text:span text:style-name="a791" text:class-names=""><text:page-number style:num-format="1" text:fixed="false"/></text:span></text:p>
        </draw:text-box>
        <svg:title/>
        <svg:desc/>
      </draw:frame>
      <presentation:notes style:page-layout-name="pageLayout2" draw:style-name="a823">
        <draw:frame draw:id="id7" presentation:style-name="a796" draw:name="頁首版面配置區 1" svg:x="0in" svg:y="0in" svg:width="3.25in" svg:height="0.5in" presentation:class="header" presentation:placeholder="false">
          <draw:text-box>
            <text:p text:style-name="a795" text:class-names="" text:cond-style-name=""><text:span text:style-name="a794" text:class-names=""/></text:p>
          </draw:text-box>
          <svg:title/>
          <svg:desc/>
        </draw:frame>
        <draw:frame draw:id="id8" presentation:style-name="a800" draw:name="日期版面配置區 2" svg:x="4.24826in" svg:y="0in" svg:width="3.25in" svg:height="0.5in" presentation:class="date-time" presentation:placeholder="false">
          <draw:text-box>
            <text:p text:style-name="a799" text:class-names="" text:cond-style-name=""><text:span text:style-name="a797" text:class-names=""><text:date text:fixed="false" style:data-style-name="a798"/></text:span></text:p>
          </draw:text-box>
          <svg:title/>
          <svg:desc/>
        </draw:frame>
        <draw:page-thumbnail svg:x="1.25in" svg:y="0.75in" svg:width="5in" svg:height="3.75in" presentation:class="page" draw:id="id9" presentation:style-name="a801" draw:name="投影片圖像版面配置區 3">
          <svg:title/>
          <svg:desc/>
        </draw:page-thumbnail>
        <draw:frame draw:id="id10" presentation:style-name="a816" draw:name="備忘稿版面配置區 4" svg:x="0.75in" svg:y="4.75in" svg:width="6in" svg:height="4.5in" presentation:class="notes" presentation:placeholder="false">
          <draw:text-box>
            <text:p text:style-name="a803" text:class-names="" text:cond-style-name=""><text:span text:style-name="a802" text:class-names="">按一下以編輯母片文字樣式</text:span></text:p>
            <text:list text:style-name="a806">
              <text:list-item>
                <text:list text:style-name="a806">
                  <text:list-item>
                    <text:p text:style-name="a805" text:class-names="" text:cond-style-name=""><text:span text:style-name="a804" text:class-names="">第二層</text:span></text:p>
                  </text:list-item>
                </text:list>
              </text:list-item>
            </text:list>
            <text:list text:style-name="a809">
              <text:list-item>
                <text:list text:style-name="a809">
                  <text:list-item>
                    <text:list text:style-name="a809">
                      <text:list-item>
                        <text:p text:style-name="a808" text:class-names="" text:cond-style-name=""><text:span text:style-name="a807" text:class-names="">第三層</text:span></text:p>
                      </text:list-item>
                    </text:list>
                  </text:list-item>
                </text:list>
              </text:list-item>
            </text:list>
            <text:list text:style-name="a812">
              <text:list-item>
                <text:list text:style-name="a812">
                  <text:list-item>
                    <text:list text:style-name="a812">
                      <text:list-item>
                        <text:list text:style-name="a812">
                          <text:list-item>
                            <text:p text:style-name="a811" text:class-names="" text:cond-style-name=""><text:span text:style-name="a810" text:class-names="">第四層</text:span></text:p>
                          </text:list-item>
                        </text:list>
                      </text:list-item>
                    </text:list>
                  </text:list-item>
                </text:list>
              </text:list-item>
            </text:list>
            <text:list text:style-name="a815">
              <text:list-item>
                <text:list text:style-name="a815">
                  <text:list-item>
                    <text:list text:style-name="a815">
                      <text:list-item>
                        <text:list text:style-name="a815">
                          <text:list-item>
                            <text:list text:style-name="a815">
                              <text:list-item>
                                <text:p text:style-name="a814" text:class-names="" text:cond-style-name=""><text:span text:style-name="a813" text:class-names="">第五層</text:span></text:p>
                              </text:list-item>
                            </text:list>
                          </text:list-item>
                        </text:list>
                      </text:list-item>
                    </text:list>
                  </text:list-item>
                </text:list>
              </text:list-item>
            </text:list>
          </draw:text-box>
          <svg:title/>
          <svg:desc/>
        </draw:frame>
        <draw:frame draw:id="id11" presentation:style-name="a819" draw:name="頁尾版面配置區 5" svg:x="0in" svg:y="9.49826in" svg:width="3.25in" svg:height="0.5in" presentation:class="footer" presentation:placeholder="false">
          <draw:text-box>
            <text:p text:style-name="a818" text:class-names="" text:cond-style-name=""><text:span text:style-name="a817" text:class-names=""/></text:p>
          </draw:text-box>
          <svg:title/>
          <svg:desc/>
        </draw:frame>
        <draw:frame draw:id="id12" presentation:style-name="a822" draw:name="投影片編號版面配置區 6" svg:x="4.24826in" svg:y="9.49826in" svg:width="3.25in" svg:height="0.5in" presentation:class="page-number" presentation:placeholder="false">
          <draw:text-box>
            <text:p text:style-name="a821" text:class-names="" text:cond-style-name=""><text:span text:style-name="a820" text:class-names=""><text:page-number style:num-format="1" text:fixed="false"/></text:span></text:p>
          </draw:text-box>
          <svg:title/>
          <svg:desc/>
        </draw:frame>
      </presentation:notes>
    </style:master-page>
    <style:master-page style:name="Master1-Layout11-vertTitleAndTx-直排標題及文字" style:page-layout-name="pageLayout1" draw:style-name="a824">
      <draw:custom-shape svg:x="0.35417in" svg:y="7.05729in" svg:width="9.29167in" svg:height="0in" draw:id="id137" draw:layer="Master1-bg" draw:style-name="a827" draw:name="Line 43">
        <svg:title/>
        <svg:desc/>
        <text:p text:style-name="a826" text:class-names="" text:cond-style-name=""><text:span text:style-name="a825"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138" draw:layer="Master1-bg" draw:style-name="a830" draw:name="AutoShape 19">
        <svg:title/>
        <svg:desc/>
        <text:p text:style-name="a829" text:class-names="" text:cond-style-name=""><text:span text:style-name="a828"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139" draw:layer="Master1-bg" draw:style-name="a831" draw:name="Picture 17" svg:x="7.99306in" svg:y="0.36458in" svg:width="1.77083in" svg:height="0.55208in" style:rel-width="scale" style:rel-height="scale">
        <draw:image xlink:href="media/image1.jpeg" xlink:type="simple" xlink:show="embed" xlink:actuate="onLoad"/>
        <svg:title/>
        <svg:desc>NTUST_b00</svg:desc>
      </draw:frame>
      <draw:frame draw:id="id140" draw:layer="Master1-bg" draw:style-name="a832" draw:name="圖片 9" svg:x="0.11806in" svg:y="7.15278in" svg:width="9.76389in" svg:height="0.35069in" style:rel-width="scale" style:rel-height="scale">
        <draw:image xlink:href="media/image2.jpeg" xlink:type="simple" xlink:show="embed" xlink:actuate="onLoad"/>
        <svg:title/>
        <svg:desc>dark blue_btm.jpg</svg:desc>
      </draw:frame>
      <draw:frame draw:id="id141" presentation:style-name="a836" draw:name="直排標題 1" svg:x="7.25in" svg:y="0.21701in" svg:width="2.25in" svg:height="6.61632in" presentation:class="title" presentation:placeholder="false">
        <draw:text-box>
          <text:p text:style-name="a835" text:class-names="" text:cond-style-name=""><text:span text:style-name="a833" text:class-names="">按一下以編輯母片標題樣式</text:span><text:span text:style-name="a834" text:class-names=""/></text:p>
        </draw:text-box>
        <svg:title/>
        <svg:desc/>
      </draw:frame>
      <draw:frame draw:id="id142" presentation:style-name="a853" draw:name="直排文字版面配置區 2" svg:x="0.5in" svg:y="0.21701in" svg:width="6.58333in" svg:height="6.61632in" presentation:class="outline" presentation:placeholder="false">
        <draw:text-box>
          <text:list text:style-name="a839">
            <text:list-item>
              <text:p text:style-name="a838" text:class-names="" text:cond-style-name=""><text:span text:style-name="a837" text:class-names="">按一下以編輯母片文字樣式</text:span></text:p>
            </text:list-item>
          </text:list>
          <text:list text:style-name="a842">
            <text:list-item>
              <text:list text:style-name="a842">
                <text:list-item>
                  <text:p text:style-name="a841" text:class-names="" text:cond-style-name=""><text:span text:style-name="a840" text:class-names="">第二層</text:span></text:p>
                </text:list-item>
              </text:list>
            </text:list-item>
          </text:list>
          <text:list text:style-name="a845">
            <text:list-item>
              <text:list text:style-name="a845">
                <text:list-item>
                  <text:list text:style-name="a845">
                    <text:list-item>
                      <text:p text:style-name="a844" text:class-names="" text:cond-style-name=""><text:span text:style-name="a843" text:class-names="">第三層</text:span></text:p>
                    </text:list-item>
                  </text:list>
                </text:list-item>
              </text:list>
            </text:list-item>
          </text:list>
          <text:list text:style-name="a848">
            <text:list-item>
              <text:list text:style-name="a848">
                <text:list-item>
                  <text:list text:style-name="a848">
                    <text:list-item>
                      <text:list text:style-name="a848">
                        <text:list-item>
                          <text:p text:style-name="a847" text:class-names="" text:cond-style-name=""><text:span text:style-name="a846" text:class-names="">第四層</text:span></text:p>
                        </text:list-item>
                      </text:list>
                    </text:list-item>
                  </text:list>
                </text:list-item>
              </text:list>
            </text:list-item>
          </text:list>
          <text:list text:style-name="a852">
            <text:list-item>
              <text:list text:style-name="a852">
                <text:list-item>
                  <text:list text:style-name="a852">
                    <text:list-item>
                      <text:list text:style-name="a852">
                        <text:list-item>
                          <text:list text:style-name="a852">
                            <text:list-item>
                              <text:p text:style-name="a851" text:class-names="" text:cond-style-name=""><text:span text:style-name="a849" text:class-names="">第五層</text:span><text:span text:style-name="a850" text:class-names=""/></text:p>
                            </text:list-item>
                          </text:list>
                        </text:list-item>
                      </text:list>
                    </text:list-item>
                  </text:list>
                </text:list-item>
              </text:list>
            </text:list-item>
          </text:list>
        </draw:text-box>
        <svg:title/>
        <svg:desc/>
      </draw:frame>
      <draw:frame draw:id="id143" presentation:style-name="a857" draw:name="Rectangle 4" svg:x="0.5in" svg:y="7.04167in" svg:width="2.33333in" svg:height="0.26736in" presentation:class="date-time" presentation:placeholder="false">
        <draw:text-box>
          <text:p text:style-name="a856" text:class-names="" text:cond-style-name=""><text:span text:style-name="a854" text:class-names=""><text:date text:fixed="false" style:data-style-name="a855"/></text:span></text:p>
        </draw:text-box>
        <svg:title/>
        <svg:desc/>
      </draw:frame>
      <draw:frame draw:id="id144" presentation:style-name="a860" draw:name="Rectangle 5" svg:x="3.41667in" svg:y="7.04167in" svg:width="3.16667in" svg:height="0.26736in" presentation:class="footer" presentation:placeholder="false">
        <draw:text-box>
          <text:p text:style-name="a859" text:class-names="" text:cond-style-name=""><text:span text:style-name="a858" text:class-names=""/></text:p>
        </draw:text-box>
        <svg:title/>
        <svg:desc/>
      </draw:frame>
      <draw:frame draw:id="id145" presentation:style-name="a863" draw:name="Rectangle 6" svg:x="7.36285in" svg:y="7.13542in" svg:width="2.33333in" svg:height="0.26736in" presentation:class="page-number" presentation:placeholder="false">
        <draw:text-box>
          <text:p text:style-name="a862" text:class-names="" text:cond-style-name=""><text:span text:style-name="a861" text:class-names=""><text:page-number style:num-format="1" text:fixed="false"/></text:span></text:p>
        </draw:text-box>
        <svg:title/>
        <svg:desc/>
      </draw:frame>
      <presentation:notes style:page-layout-name="pageLayout2" draw:style-name="a893">
        <draw:frame draw:id="id7" presentation:style-name="a866" draw:name="頁首版面配置區 1" svg:x="0in" svg:y="0in" svg:width="3.25in" svg:height="0.5in" presentation:class="header" presentation:placeholder="false">
          <draw:text-box>
            <text:p text:style-name="a865" text:class-names="" text:cond-style-name=""><text:span text:style-name="a864" text:class-names=""/></text:p>
          </draw:text-box>
          <svg:title/>
          <svg:desc/>
        </draw:frame>
        <draw:frame draw:id="id8" presentation:style-name="a870" draw:name="日期版面配置區 2" svg:x="4.24826in" svg:y="0in" svg:width="3.25in" svg:height="0.5in" presentation:class="date-time" presentation:placeholder="false">
          <draw:text-box>
            <text:p text:style-name="a869" text:class-names="" text:cond-style-name=""><text:span text:style-name="a867" text:class-names=""><text:date text:fixed="false" style:data-style-name="a868"/></text:span></text:p>
          </draw:text-box>
          <svg:title/>
          <svg:desc/>
        </draw:frame>
        <draw:page-thumbnail svg:x="1.25in" svg:y="0.75in" svg:width="5in" svg:height="3.75in" presentation:class="page" draw:id="id9" presentation:style-name="a871" draw:name="投影片圖像版面配置區 3">
          <svg:title/>
          <svg:desc/>
        </draw:page-thumbnail>
        <draw:frame draw:id="id10" presentation:style-name="a886" draw:name="備忘稿版面配置區 4" svg:x="0.75in" svg:y="4.75in" svg:width="6in" svg:height="4.5in" presentation:class="notes" presentation:placeholder="false">
          <draw:text-box>
            <text:p text:style-name="a873" text:class-names="" text:cond-style-name=""><text:span text:style-name="a872" text:class-names="">按一下以編輯母片文字樣式</text:span></text:p>
            <text:list text:style-name="a876">
              <text:list-item>
                <text:list text:style-name="a876">
                  <text:list-item>
                    <text:p text:style-name="a875" text:class-names="" text:cond-style-name=""><text:span text:style-name="a874" text:class-names="">第二層</text:span></text:p>
                  </text:list-item>
                </text:list>
              </text:list-item>
            </text:list>
            <text:list text:style-name="a879">
              <text:list-item>
                <text:list text:style-name="a879">
                  <text:list-item>
                    <text:list text:style-name="a879">
                      <text:list-item>
                        <text:p text:style-name="a878" text:class-names="" text:cond-style-name=""><text:span text:style-name="a877" text:class-names="">第三層</text:span></text:p>
                      </text:list-item>
                    </text:list>
                  </text:list-item>
                </text:list>
              </text:list-item>
            </text:list>
            <text:list text:style-name="a882">
              <text:list-item>
                <text:list text:style-name="a882">
                  <text:list-item>
                    <text:list text:style-name="a882">
                      <text:list-item>
                        <text:list text:style-name="a882">
                          <text:list-item>
                            <text:p text:style-name="a881" text:class-names="" text:cond-style-name=""><text:span text:style-name="a880" text:class-names="">第四層</text:span></text:p>
                          </text:list-item>
                        </text:list>
                      </text:list-item>
                    </text:list>
                  </text:list-item>
                </text:list>
              </text:list-item>
            </text:list>
            <text:list text:style-name="a885">
              <text:list-item>
                <text:list text:style-name="a885">
                  <text:list-item>
                    <text:list text:style-name="a885">
                      <text:list-item>
                        <text:list text:style-name="a885">
                          <text:list-item>
                            <text:list text:style-name="a885">
                              <text:list-item>
                                <text:p text:style-name="a884" text:class-names="" text:cond-style-name=""><text:span text:style-name="a883" text:class-names="">第五層</text:span></text:p>
                              </text:list-item>
                            </text:list>
                          </text:list-item>
                        </text:list>
                      </text:list-item>
                    </text:list>
                  </text:list-item>
                </text:list>
              </text:list-item>
            </text:list>
          </draw:text-box>
          <svg:title/>
          <svg:desc/>
        </draw:frame>
        <draw:frame draw:id="id11" presentation:style-name="a889" draw:name="頁尾版面配置區 5" svg:x="0in" svg:y="9.49826in" svg:width="3.25in" svg:height="0.5in" presentation:class="footer" presentation:placeholder="false">
          <draw:text-box>
            <text:p text:style-name="a888" text:class-names="" text:cond-style-name=""><text:span text:style-name="a887" text:class-names=""/></text:p>
          </draw:text-box>
          <svg:title/>
          <svg:desc/>
        </draw:frame>
        <draw:frame draw:id="id12" presentation:style-name="a892" draw:name="投影片編號版面配置區 6" svg:x="4.24826in" svg:y="9.49826in" svg:width="3.25in" svg:height="0.5in" presentation:class="page-number" presentation:placeholder="false">
          <draw:text-box>
            <text:p text:style-name="a891" text:class-names="" text:cond-style-name=""><text:span text:style-name="a890" text:class-names=""><text:page-number style:num-format="1" text:fixed="false"/></text:span></text:p>
          </draw:text-box>
          <svg:title/>
          <svg:desc/>
        </draw:frame>
      </presentation:notes>
    </style:master-page>
    <style:master-page style:name="Master1-Layout12-tbl-標題及表格" style:page-layout-name="pageLayout1" draw:style-name="a894">
      <draw:custom-shape svg:x="0.35417in" svg:y="7.05729in" svg:width="9.29167in" svg:height="0in" draw:id="id146" draw:layer="Master1-bg" draw:style-name="a897" draw:name="Line 43">
        <svg:title/>
        <svg:desc/>
        <text:p text:style-name="a896" text:class-names="" text:cond-style-name=""><text:span text:style-name="a895"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1806in" svg:y="0.12674in" svg:width="9.79861in" svg:height="1in" draw:id="id147" draw:layer="Master1-bg" draw:style-name="a900" draw:name="AutoShape 19">
        <svg:title/>
        <svg:desc/>
        <text:p text:style-name="a899" text:class-names="" text:cond-style-name=""><text:span text:style-name="a898"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148" draw:layer="Master1-bg" draw:style-name="a901" draw:name="Picture 17" svg:x="7.99306in" svg:y="0.36458in" svg:width="1.77083in" svg:height="0.55208in" style:rel-width="scale" style:rel-height="scale">
        <draw:image xlink:href="media/image1.jpeg" xlink:type="simple" xlink:show="embed" xlink:actuate="onLoad"/>
        <svg:title/>
        <svg:desc>NTUST_b00</svg:desc>
      </draw:frame>
      <draw:frame draw:id="id149" draw:layer="Master1-bg" draw:style-name="a902" draw:name="圖片 9" svg:x="0.11806in" svg:y="7.15278in" svg:width="9.76389in" svg:height="0.35069in" style:rel-width="scale" style:rel-height="scale">
        <draw:image xlink:href="media/image2.jpeg" xlink:type="simple" xlink:show="embed" xlink:actuate="onLoad"/>
        <svg:title/>
        <svg:desc>dark blue_btm.jpg</svg:desc>
      </draw:frame>
      <draw:frame draw:id="id150" presentation:style-name="a906" draw:name="標題 1" svg:x="0.5in" svg:y="0.21701in" svg:width="9in" svg:height="0.86632in" presentation:class="title" presentation:placeholder="false">
        <draw:text-box>
          <text:p text:style-name="a905" text:class-names="" text:cond-style-name=""><text:span text:style-name="a903" text:class-names="">按一下以編輯母片標題樣式</text:span><text:span text:style-name="a904" text:class-names=""/></text:p>
        </draw:text-box>
        <svg:title/>
        <svg:desc/>
      </draw:frame>
      <draw:frame draw:id="id151" presentation:style-name="a911" draw:name="表格版面配置區 2" svg:x="0.5in" svg:y="1.41667in" svg:width="9in" svg:height="5.41667in" presentation:class="table" presentation:placeholder="false">
        <draw:text-box>
          <text:list text:style-name="a910">
            <text:list-item>
              <text:p text:style-name="a909" text:class-names="" text:cond-style-name=""><text:span text:style-name="a907" text:class-names="">按一下圖示以新增表格</text:span><text:span text:style-name="a908" text:class-names=""/></text:p>
            </text:list-item>
          </text:list>
        </draw:text-box>
        <svg:title/>
        <svg:desc/>
      </draw:frame>
      <draw:frame draw:id="id152" presentation:style-name="a915" draw:name="Rectangle 4" svg:x="0.5in" svg:y="7.04167in" svg:width="2.33333in" svg:height="0.26736in" presentation:class="date-time" presentation:placeholder="false">
        <draw:text-box>
          <text:p text:style-name="a914" text:class-names="" text:cond-style-name=""><text:span text:style-name="a912" text:class-names=""><text:date text:fixed="false" style:data-style-name="a913"/></text:span></text:p>
        </draw:text-box>
        <svg:title/>
        <svg:desc/>
      </draw:frame>
      <draw:frame draw:id="id153" presentation:style-name="a918" draw:name="Rectangle 5" svg:x="3.41667in" svg:y="7.04167in" svg:width="3.16667in" svg:height="0.26736in" presentation:class="footer" presentation:placeholder="false">
        <draw:text-box>
          <text:p text:style-name="a917" text:class-names="" text:cond-style-name=""><text:span text:style-name="a916" text:class-names=""/></text:p>
        </draw:text-box>
        <svg:title/>
        <svg:desc/>
      </draw:frame>
      <draw:frame draw:id="id154" presentation:style-name="a921" draw:name="Rectangle 6" svg:x="7.36285in" svg:y="7.13542in" svg:width="2.33333in" svg:height="0.26736in" presentation:class="page-number" presentation:placeholder="false">
        <draw:text-box>
          <text:p text:style-name="a920" text:class-names="" text:cond-style-name=""><text:span text:style-name="a919" text:class-names=""><text:page-number style:num-format="1" text:fixed="false"/></text:span></text:p>
        </draw:text-box>
        <svg:title/>
        <svg:desc/>
      </draw:frame>
      <presentation:notes style:page-layout-name="pageLayout2" draw:style-name="a951">
        <draw:frame draw:id="id7" presentation:style-name="a924" draw:name="頁首版面配置區 1" svg:x="0in" svg:y="0in" svg:width="3.25in" svg:height="0.5in" presentation:class="header" presentation:placeholder="false">
          <draw:text-box>
            <text:p text:style-name="a923" text:class-names="" text:cond-style-name=""><text:span text:style-name="a922" text:class-names=""/></text:p>
          </draw:text-box>
          <svg:title/>
          <svg:desc/>
        </draw:frame>
        <draw:frame draw:id="id8" presentation:style-name="a928" draw:name="日期版面配置區 2" svg:x="4.24826in" svg:y="0in" svg:width="3.25in" svg:height="0.5in" presentation:class="date-time" presentation:placeholder="false">
          <draw:text-box>
            <text:p text:style-name="a927" text:class-names="" text:cond-style-name=""><text:span text:style-name="a925" text:class-names=""><text:date text:fixed="false" style:data-style-name="a926"/></text:span></text:p>
          </draw:text-box>
          <svg:title/>
          <svg:desc/>
        </draw:frame>
        <draw:page-thumbnail svg:x="1.25in" svg:y="0.75in" svg:width="5in" svg:height="3.75in" presentation:class="page" draw:id="id9" presentation:style-name="a929" draw:name="投影片圖像版面配置區 3">
          <svg:title/>
          <svg:desc/>
        </draw:page-thumbnail>
        <draw:frame draw:id="id10" presentation:style-name="a944" draw:name="備忘稿版面配置區 4" svg:x="0.75in" svg:y="4.75in" svg:width="6in" svg:height="4.5in" presentation:class="notes" presentation:placeholder="false">
          <draw:text-box>
            <text:p text:style-name="a931" text:class-names="" text:cond-style-name=""><text:span text:style-name="a930" text:class-names="">按一下以編輯母片文字樣式</text:span></text:p>
            <text:list text:style-name="a934">
              <text:list-item>
                <text:list text:style-name="a934">
                  <text:list-item>
                    <text:p text:style-name="a933" text:class-names="" text:cond-style-name=""><text:span text:style-name="a932" text:class-names="">第二層</text:span></text:p>
                  </text:list-item>
                </text:list>
              </text:list-item>
            </text:list>
            <text:list text:style-name="a937">
              <text:list-item>
                <text:list text:style-name="a937">
                  <text:list-item>
                    <text:list text:style-name="a937">
                      <text:list-item>
                        <text:p text:style-name="a936" text:class-names="" text:cond-style-name=""><text:span text:style-name="a935" text:class-names="">第三層</text:span></text:p>
                      </text:list-item>
                    </text:list>
                  </text:list-item>
                </text:list>
              </text:list-item>
            </text:list>
            <text:list text:style-name="a940">
              <text:list-item>
                <text:list text:style-name="a940">
                  <text:list-item>
                    <text:list text:style-name="a940">
                      <text:list-item>
                        <text:list text:style-name="a940">
                          <text:list-item>
                            <text:p text:style-name="a939" text:class-names="" text:cond-style-name=""><text:span text:style-name="a938" text:class-names="">第四層</text:span></text:p>
                          </text:list-item>
                        </text:list>
                      </text:list-item>
                    </text:list>
                  </text:list-item>
                </text:list>
              </text:list-item>
            </text:list>
            <text:list text:style-name="a943">
              <text:list-item>
                <text:list text:style-name="a943">
                  <text:list-item>
                    <text:list text:style-name="a943">
                      <text:list-item>
                        <text:list text:style-name="a943">
                          <text:list-item>
                            <text:list text:style-name="a943">
                              <text:list-item>
                                <text:p text:style-name="a942" text:class-names="" text:cond-style-name=""><text:span text:style-name="a941" text:class-names="">第五層</text:span></text:p>
                              </text:list-item>
                            </text:list>
                          </text:list-item>
                        </text:list>
                      </text:list-item>
                    </text:list>
                  </text:list-item>
                </text:list>
              </text:list-item>
            </text:list>
          </draw:text-box>
          <svg:title/>
          <svg:desc/>
        </draw:frame>
        <draw:frame draw:id="id11" presentation:style-name="a947" draw:name="頁尾版面配置區 5" svg:x="0in" svg:y="9.49826in" svg:width="3.25in" svg:height="0.5in" presentation:class="footer" presentation:placeholder="false">
          <draw:text-box>
            <text:p text:style-name="a946" text:class-names="" text:cond-style-name=""><text:span text:style-name="a945" text:class-names=""/></text:p>
          </draw:text-box>
          <svg:title/>
          <svg:desc/>
        </draw:frame>
        <draw:frame draw:id="id12" presentation:style-name="a950" draw:name="投影片編號版面配置區 6" svg:x="4.24826in" svg:y="9.49826in" svg:width="3.25in" svg:height="0.5in" presentation:class="page-number" presentation:placeholder="false">
          <draw:text-box>
            <text:p text:style-name="a949" text:class-names="" text:cond-style-name=""><text:span text:style-name="a948" text:class-names=""><text:page-number style:num-format="1" text:fixed="false"/></text:span></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投影片 1</dc:title>
    <meta:initial-creator>omadr-sv</meta:initial-creator>
    <dc:creator>user</dc:creator>
    <meta:creation-date>2011-05-10T07:39:50Z</meta:creation-date>
    <dc:date>2020-03-19T01:47:48Z</dc:date>
    <meta:template xlink:href="PPT_dark%20blue%20sv" xlink:type="simple"/>
    <meta:editing-cycles>3</meta:editing-cycles>
    <meta:editing-duration>PT563S</meta:editing-duration>
    <meta:document-statistic meta:paragraph-count="2" meta:word-count="2"/>
  </office:meta>
</office:document-meta>
</file>